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592a950b928a259f832d37892e984a.jpg"/>
  <manifest:file-entry manifest:media-type="image/jpeg" manifest:full-path="Pictures/e1215c16ed117ed33f77738a632cd9fa.jpg"/>
  <manifest:file-entry manifest:media-type="image/jpeg" manifest:full-path="Pictures/b5fdd4672ba6bbf3125aa72af4423a59.jpg"/>
  <manifest:file-entry manifest:media-type="image/jpeg" manifest:full-path="Pictures/d128e501f455760a66e874fe1b37901c.jpg"/>
  <manifest:file-entry manifest:media-type="image/jpeg" manifest:full-path="Pictures/ad074441d406d52f2e81b20ef3ea31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pravy_a_statistiky:zobrazeni_vystupu"/><text:bookmark-start text:name="__RefHeading___zobrazeni_vystupu_zpravy_statisticke_sestavy_na_teto_casti_dokumentace_se_pracuje_1"/><text:bookmark-start text:name="zobrazeni_vystupu_zpravy_statisticke_sestavy_na_teto_casti_dokumentace_se_pracuje"/>Zobrazení výstupu zprávy/statistické sestavy (na této části dokumentace se pracuje)<text:bookmark-end text:name="__RefHeading___zobrazeni_vystupu_zpravy_statisticke_sestavy_na_teto_casti_dokumentace_se_pracuje_1"/><text:bookmark-end text:name="zobrazeni_vystupu_zpravy_statisticke_sestavy_na_teto_casti_dokumentace_se_pracuje"/></text:h>
      <text:h text:style-name="Heading_20_2" text:outline-level="2"><text:bookmark-start text:name="__RefHeading___navigace_v_rozhrani_pro_zpravy_2"/><text:bookmark-start text:name="navigace_v_rozhrani_pro_zpravy"/>Navigace v rozhraní pro zprávy<text:bookmark-end text:name="__RefHeading___navigace_v_rozhrani_pro_zpravy_2"/><text:bookmark-end text:name="navigace_v_rozhrani_pro_zpravy"/></text:h>
      <text:p text:style-name="Text_20_body">Rozhraní pro zprávy/statistiky otevřete buď např. kliknutím na položku <text:span text:style-name="Strong_20_Emphasis"><text:span text:style-name="Emphasis">Zprávy</text:span></text:span> ve vstupním portálu služebního klienta nebo přes menu: <text:span text:style-name="Emphasis"><text:span text:style-name="Strong_20_Emphasis">Admin</text:span></text:span> –&gt; <text:span text:style-name="Strong_20_Emphasis"><text:span text:style-name="Emphasis"> Lokální administrace</text:span></text:span> –&gt; <text:span text:style-name="Emphasis"><text:span text:style-name="Strong_20_Emphasis">Zprávy</text:span></text:span>.</text:p>
      <text:p text:style-name="Text_20_body">Výstupy ze zpráv, které jste sami vytvořili, jsou uloženy ve složce <text:span text:style-name="Emphasis"><text:span text:style-name="Strong_20_Emphasis">Mé složky</text:span></text:span> –&gt; <text:span text:style-name="Emphasis"><text:span text:style-name="Strong_20_Emphasis">Výstupy</text:span></text:span></text:p>
      <text:p text:style-name="Text_20_body">Výstupy ze sdílených zpráv (tj. zpráv vytvořených jiným uživatelem a sdílených s vaší knihovnou/organizační jednotkou) jsou uloženy ve složce  <text:span text:style-name="Emphasis"><text:span text:style-name="Strong_20_Emphasis">Sdílené  složky</text:span></text:span> –&gt; <text:span text:style-name="Emphasis"><text:span text:style-name="Strong_20_Emphasis">Výstupy</text:span></text:span></text:p>
      <text:p text:style-name="Text_20_body">Pokud vnořená složka obsahuje další podsložky, zobrazuje se vedle jejího názvu typická žlutá ikonka složky. Neobsahuje-li složka další podsložky, ikonka je bílá, ve formě dokumentu). </text:p>
      <text:p text:style-name="Text_20_body">Kliknutím na šipku vedle složky nebo na ikonku se zobrazí či sbalí vnořené složky. </text:p>
      <text:p text:style-name="Text_20_body">Kliknutím na název složky se zobrazí položky, které složka obsahuje (v tomto případě výstupy zprávy).</text:p>
      <text:h text:style-name="Heading_20_2" text:outline-level="2"><text:bookmark-start text:name="__RefHeading___zobrazeni_vystupu_zpravy_sestavy_3"/><text:bookmark-start text:name="zobrazeni_vystupu_zpravy_sestavy"/>Zobrazení výstupu zprávy/sestavy<text:bookmark-end text:name="__RefHeading___zobrazeni_vystupu_zpravy_sestavy_3"/><text:bookmark-end text:name="zobrazeni_vystupu_zpravy_sestavy"/></text:h>
      <text:list text:style-name="Numbering_20_1" text:continue-numbering="false">
        <text:list-item>
          <text:p text:style-name="Numbering_20_1_Content_First"> Klikněte na šipku vedle složky „Výstupy“.   <text:line-break/> <text:line-break/><draw:frame draw:style-name="media" draw:name="0" text:anchor-type="as-char" draw:z-index="0" svg:width="22.38375cm" style:rel-width="100%" svg:height="5.9795833333333cm" style:rel-height="scale"><draw:image xlink:href="Pictures/10592a950b928a259f832d37892e984a.jpg" xlink:type="simple" xlink:show="embed" xlink:actuate="onLoad"/></draw:frame> <text:line-break/><text:line-break/></text:p>
        </text:list-item>
        <text:list-item>
          <text:p text:style-name="Numbering_20_1_Content"> Z rozbaleného seznamu vyberte požadovanou složku (případně její podsložku) a klikněte na její název. </text:p>
        </text:list-item>
        <text:list-item>
          <text:p text:style-name="Numbering_20_1_Content"> Po otevření složky vyberte pomocí zaškrtávacího pole šablonu, kterou chcete použít.</text:p>
        </text:list-item>
        <text:list-item>
          <text:p text:style-name="Numbering_20_1_Content_Last"> Poté z rozbalovacího menu v horní části vyberte položku <text:span text:style-name="Emphasis"><text:span text:style-name="Strong_20_Emphasis">„Vytvořit novou zprávy z vybrané šablony“</text:span></text:span> a klikněte na tlačítko <text:span text:style-name="Emphasis"><text:span text:style-name="Strong_20_Emphasis">„Potvrdit“</text:span></text:span> <text:line-break/><text:line-break/><draw:frame draw:style-name="media" draw:name="1" text:anchor-type="as-char" draw:z-index="1" svg:width="25.955625cm" style:rel-width="100%" svg:height="10.16cm" style:rel-height="scale"><draw:image xlink:href="Pictures/e1215c16ed117ed33f77738a632cd9fa.jpg" xlink:type="simple" xlink:show="embed" xlink:actuate="onLoad"/></draw:frame> <text:line-break/> <text:line-break/></text:p>
        </text:list-item>
      </text:list>
      <text:h text:style-name="Heading_20_2" text:outline-level="2"><text:bookmark-start text:name="__RefHeading___zadani_parametru_zpravy_4"/><text:bookmark-start text:name="zadani_parametru_zpravy"/>Zadání parametrů zprávy<text:bookmark-end text:name="__RefHeading___zadani_parametru_zpravy_4"/><text:bookmark-end text:name="zadani_parametru_zpravy"/></text:h>
      <text:list text:style-name="Numbering_20_1" text:continue-numbering="false">
        <text:list-item>
          <text:p text:style-name="Numbering_20_1_Content_First"> Zadejte název zprávy. Název zprávy je povinný</text:p>
        </text:list-item>
        <text:list-item>
          <text:p text:style-name="Numbering_20_1_Content"> Podle potřeby zadejte popis zprávy</text:p>
        </text:list-item>
        <text:list-item>
          <text:p text:style-name="Numbering_20_1_Content"> Vyberte složku, do které chcete umístit zprávu. Zadání složky je povinné.</text:p>
        </text:list-item>
        <text:list-item>
          <text:p text:style-name="Numbering_20_1_Content"> Pokud jsou požadovány (v závislosti na nastavení dané šablony), zadejte kritéria pro výběr (filtry). Pokud se filtry v šabloně vyskytují, stávají se povinným polem.</text:p>
        </text:list-item>
        <text:list-item>
          <text:p text:style-name="Numbering_20_1_Content"> V zaškrtávacích polích zadejte požadované formáty výstupů.</text:p>
        </text:list-item>
        <text:list-item>
          <text:p text:style-name="Numbering_20_1_Content"> V zaškrtávacím poli zvolte, jestli má být zpráva generována opakovaně. Pokud v zaškrtávacím poli aktivujete tuto volbu, je nutné vyplnit také interval pro opakování (např. 1 měsíc).</text:p>
        </text:list-item>
        <text:list-item>
          <text:p text:style-name="Numbering_20_1_Content"> Zvolte, kdy se má zpráva generovat. Volba „Co nejdříve“ znamená, že se zpráva generuje víceméně okamžitě. Tato volba je standardně aktivní. Můžete také vybrat konkrétní den a hodinu, kdy se má zpráva generovat.</text:p>
        </text:list-item>
        <text:list-item>
          <text:p text:style-name="Numbering_20_1_Content"> Zadejte e-mailovou adresu, na kterou se má odeslat informace o vygenerování zprávy. Na tuto adresu je zasláno také případné hlášení o chybách při generování zprávy. Standardně je v poli pro e-mail předvyplněna e-mailová adresa přihlášeného uživatele.</text:p>
        </text:list-item>
        <text:list-item>
          <text:p text:style-name="Numbering_20_1_Content"> Zvolte složku, do které bude uložen výstup zprávy. Zadání složky je povinné.</text:p>
        </text:list-item>
        <text:list-item>
          <text:p text:style-name="Numbering_20_1_Content_Last"> Zprávu uložíte kliknutím na tlačítko <text:span text:style-name="Emphasis"><text:span text:style-name="Strong_20_Emphasis">„Uložit zprávu“</text:span></text:span>  <text:line-break/><text:line-break/><draw:frame draw:style-name="media" draw:name="2" text:anchor-type="as-char" draw:z-index="2" svg:width="27.252083333333cm" style:rel-width="100%" svg:height="26.431875cm" style:rel-height="scale"><draw:image xlink:href="Pictures/b5fdd4672ba6bbf3125aa72af4423a59.jpg" xlink:type="simple" xlink:show="embed" xlink:actuate="onLoad"/></draw:frame>  <text:line-break/> <text:line-break/></text:p>
        </text:list-item>
      </text:list>
      <text:h text:style-name="Heading_20_2" text:outline-level="2"><text:bookmark-start text:name="__RefHeading___zobrazeni_vystupu_zpravy_5"/><text:bookmark-start text:name="zobrazeni_vystupu_zpravy"/>Zobrazení výstupu zprávy<text:bookmark-end text:name="__RefHeading___zobrazeni_vystupu_zpravy_5"/><text:bookmark-end text:name="zobrazeni_vystupu_zpravy"/></text:h>
      <text:list text:style-name="Numbering_20_1" text:continue-numbering="false">
        <text:list-item>
          <text:p text:style-name="Numbering_20_1_Content_First"> V rozhraní pro zprávy zvolte složku <text:span text:style-name="Emphasis"><text:span text:style-name="Strong_20_Emphasis">„Výstupy“</text:span></text:span> a vyberte složku, kterou jste v parametrech zprávy zadali jako výstupní složku.</text:p>
        </text:list-item>
        <text:list-item>
          <text:p text:style-name="Numbering_20_1_Content"> Vyberte výstup příslušné zprávy pomocí zaškrtávacího pole.</text:p>
        </text:list-item>
        <text:list-item>
          <text:p text:style-name="Numbering_20_1_Content"> V horní části obrazovky vyberte z rozbalovacího menu položku <text:span text:style-name="Emphasis"><text:span text:style-name="Strong_20_Emphasis">Zobrazit výstup zprávy„</text:span></text:span> a klikněte na tlačítko <text:span text:style-name="Emphasis"><text:span text:style-name="Strong_20_Emphasis">„Potvrdit“</text:span></text:span>. <text:line-break/> <text:line-break/><draw:frame draw:style-name="media" draw:name="3" text:anchor-type="as-char" draw:z-index="3" svg:width="26.881666666667cm" style:rel-width="100%" svg:height="11.1125cm" style:rel-height="scale"><draw:image xlink:href="Pictures/d128e501f455760a66e874fe1b37901c.jpg" xlink:type="simple" xlink:show="embed" xlink:actuate="onLoad"/></draw:frame> <text:line-break/><text:line-break/></text:p>
        </text:list-item>
        <text:list-item>
          <text:p text:style-name="Numbering_20_1_Content"> Otevře se nový panel s názvem zprávy a s odkazy na výstupy zprávy. Pokud parametry použité šablony obsahují údaje pro tvorbu  grafu, v levé části obrazovky se zobrazí graf. </text:p>
        </text:list-item>
        <text:list-item>
          <text:p text:style-name="Numbering_20_1_Content_Last"> Požadovaný formát výstupu zobrazíte kliknutím na příslušný odkaz.  <text:line-break/> <text:line-break/><draw:frame draw:style-name="media" draw:name="4" text:anchor-type="as-char" draw:z-index="4" svg:width="27.066875cm" style:rel-width="100%" svg:height="12.752916666667cm" style:rel-height="scale"><draw:image xlink:href="Pictures/ad074441d406d52f2e81b20ef3ea3140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pravy_a_statistiky:zobrazeni_vystupu</dc:title>
  </office:meta>
</office:document-meta>
</file>