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dabcc1d7e7bf29cb2241e33b280d82.png"/>
  <manifest:file-entry manifest:media-type="image/png" manifest:full-path="Pictures/1b0722d57d59d0565c48b171796c695c.png"/>
  <manifest:file-entry manifest:media-type="image/png" manifest:full-path="Pictures/09b4c29341d6fd97a20c0657438a7f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pravy_a_statistiky:vytvoreni_a_sprava_slozek"/><text:bookmark-start text:name="__RefHeading___vytvareni_slozek_1"/><text:bookmark-start text:name="vytvareni_slozek"/>Vytváření složek<text:bookmark-end text:name="__RefHeading___vytvareni_slozek_1"/><text:bookmark-end text:name="vytvareni_slozek"/></text:h>
      <text:p text:style-name="Text_20_body">Bez ohledu na to, jestli vytváříte zprávu zcela od začátku nebo ze sdílené šablony, vždy musíte vytvořit alespoň jednu složku. </text:p>
      <text:p text:style-name="Text_20_body">Vytvoření složky je podobné ve všech funkčních komponentech rozhraní pro zprávy, bez ohledu na to, zda se jedná o šablony, zprávy nebo výstupy.
Nejjednodušší je vytvořit složky pro šablony, zprávy a výstupy najednou na začátku (je samozřejmě možné vytvořit je také těsně před každým krokem).</text:p>
      <text:p text:style-name="Text_20_body">Při vytváření složek doporučujeme používat paralelní jména ve všech funkčních komponentech rozhraní (šablony, zprávy, složky) - usnadňuje to organizaci a vyhledávání.</text:p>
      <text:h text:style-name="Heading_20_3" text:outline-level="3"><text:bookmark-start text:name="__RefHeading___priklad_postupu_pri_vytvoreni_slozek_2"/><text:bookmark-start text:name="priklad_postupu_pri_vytvoreni_slozek"/>Příklad postupu při vytvoření složek<text:bookmark-end text:name="__RefHeading___priklad_postupu_pri_vytvoreni_slozek_2"/><text:bookmark-end text:name="priklad_postupu_pri_vytvoreni_slozek"/></text:h>
      <text:h text:style-name="Heading_20_4" text:outline-level="4"><text:bookmark-start text:name="__RefHeading___vytvoreni_slozku_pro_sablony_3"/><text:bookmark-start text:name="vytvoreni_slozku_pro_sablony"/>Vytvoření složku pro šablony<text:bookmark-end text:name="__RefHeading___vytvoreni_slozku_pro_sablony_3"/><text:bookmark-end text:name="vytvoreni_slozku_pro_sablony"/></text:h>
      <text:list text:style-name="Numbering_20_1" text:continue-numbering="false">
        <text:list-item>
          <text:p text:style-name="Numbering_20_1_Content_First"> Kliněte na odkaz  <text:span text:style-name="Emphasis"><text:span text:style-name="Strong_20_Emphasis">„Šablony „</text:span></text:span> v sekci <text:span text:style-name="Emphasis"><text:span text:style-name="Strong_20_Emphasis">„Moje složky“</text:span></text:span> v pravé části rozhraní.</text:p>
        </text:list-item>
        <text:list-item>
          <text:p text:style-name="Numbering_20_1_Content"> Zadejte požadovaný název v poli <text:span text:style-name="Emphasis"><text:span text:style-name="Strong_20_Emphasis">„Název složky“</text:span></text:span>  <text:line-break/> <text:line-break/><draw:frame draw:style-name="media" draw:name="0" text:anchor-type="as-char" draw:z-index="0" svg:width="24.526875cm" style:rel-width="100%" svg:height="4.1010416666667cm" style:rel-height="scale"><draw:image xlink:href="Pictures/c6dabcc1d7e7bf29cb2241e33b280d82.png" xlink:type="simple" xlink:show="embed" xlink:actuate="onLoad"/></draw:frame> <text:line-break/> <text:line-break/></text:p>
        </text:list-item>
        <text:list-item>
          <text:p text:style-name="Numbering_20_1_Content"> Pokud chcete složku sdílet, v poli <text:span text:style-name="Emphasis"><text:span text:style-name="Strong_20_Emphasis">„Sdílet tento adreseář“</text:span></text:span> vyberte z rozbalovací menu položku sdílet a v dalším poli zvolte knihovnu, se kterou chcete danou složku sdílet. Pokud vytvoříte sdílené složky, uvidí je ostatní uživatelé z dané knihovny v části <text:span text:style-name="Emphasis"><text:span text:style-name="Strong_20_Emphasis">„sdílené složky“</text:span></text:span> ve složce nazvané Vaším přihlašovacím jménem. <text:line-break/> <text:line-break/><draw:frame draw:style-name="media" draw:name="1" text:anchor-type="as-char" draw:z-index="1" svg:width="8.89cm" svg:height="11.932708333333cm"><draw:image xlink:href="Pictures/1b0722d57d59d0565c48b171796c695c.png" xlink:type="simple" xlink:show="embed" xlink:actuate="onLoad"/></draw:frame>  <text:line-break/><text:line-break/></text:p>
        </text:list-item>
        <text:list-item>
          <text:p text:style-name="Numbering_20_1_Content_Last"> Klikněte na tlačítko <text:span text:style-name="Emphasis"><text:span text:style-name="Strong_20_Emphasis">„Vytvořit podsložku“</text:span></text:span> a poté ve vyskakovacím okně potvrďte vytvoření nové složky tlačítkem <text:span text:style-name="Emphasis"><text:span text:style-name="Strong_20_Emphasis">„OK“</text:span></text:span>.</text:p>
        </text:list-item>
      </text:list>
      <text:h text:style-name="Heading_20_4" text:outline-level="4"><text:bookmark-start text:name="__RefHeading___vytvoreni_slozky_pro_definice_zprav_4"/><text:bookmark-start text:name="vytvoreni_slozky_pro_definice_zprav"/>Vytvoření složky pro definice zpráv<text:bookmark-end text:name="__RefHeading___vytvoreni_slozky_pro_definice_zprav_4"/><text:bookmark-end text:name="vytvoreni_slozky_pro_definice_zprav"/></text:h>
      <text:list text:style-name="Numbering_20_1" text:continue-numbering="false">
        <text:list-item>
          <text:p text:style-name="Numbering_20_1_Content_First"> Pro vytvoření složek pro  definici zpráv postupujte stejně jako při vytvoření složky pro šablony.</text:p>
        </text:list-item>
        <text:list-item>
          <text:p text:style-name="Numbering_20_1_Content_Last"> Pokud vytváříte složky pro definici zprávy bezprostředně po složce pro šablony, do polí pro vytvoření složky zpráv se automaticky zkopírují údaje zadané při vytvoření složky pro šablony.</text:p>
        </text:list-item>
      </text:list>
      <text:h text:style-name="Heading_20_4" text:outline-level="4"><text:bookmark-start text:name="__RefHeading___vytvoreni_slozky_pro_vystupy_5"/><text:bookmark-start text:name="vytvoreni_slozky_pro_vystupy"/>Vytvoření složky pro výstupy<text:bookmark-end text:name="__RefHeading___vytvoreni_slozky_pro_vystupy_5"/><text:bookmark-end text:name="vytvoreni_slozky_pro_vystupy"/></text:h>
      <text:list text:style-name="Numbering_20_1" text:continue-numbering="false">
        <text:list-item>
          <text:p text:style-name="LastListParagraph_Numbering_20_1_Content_First"> Postupujte stejně jako při tvorbě složek pro šablony a definice zprávy.</text:p>
        </text:list-item>
      </text:list>
      <text:p text:style-name="Text_20_body">Složky které jste právě vytvořili se nyní zobrazí ve stromu složek (viz <text:a xlink:type="simple" xlink:href="https://eg-wiki.osvobozena-knihovna.cz/doku.php/zpravy_a_statistiky:slozky_pro_zpravy" text:style-name="Internet_20_link" text:visited-style-name="Visited_20_Internet_20_Link">navigace</text:a>  v rozhraní pro zprávy).</text:p>
      <text:h text:style-name="Heading_20_2" text:outline-level="2"><text:bookmark-start text:name="__RefHeading___sprava_slozky_6"/><text:bookmark-start text:name="sprava_slozky"/>Správa složky<text:bookmark-end text:name="__RefHeading___sprava_slozky_6"/><text:bookmark-end text:name="sprava_slozky"/></text:h>
      <text:list text:style-name="Numbering_20_1" text:continue-numbering="false">
        <text:list-item>
          <text:p text:style-name="Numbering_20_1_Content_First"> Pokud chcete složku přejmenovat, smazat, sdílet nebo naopak zrušit sdílení, klikněte na odkaz <text:span text:style-name="Emphasis"><text:span text:style-name="Strong_20_Emphasis">„Spravovat složku“</text:span></text:span> v levé horní části rozhraní.</text:p>
        </text:list-item>
        <text:list-item>
          <text:p text:style-name="Numbering_20_1_Content"> Vyberte požadovanou akci (např. přejmenovat složku). <text:line-break/> <text:line-break/><draw:frame draw:style-name="media" draw:name="{{:zpravy_a_statistiky:zpravy-obsah-slozky2.png| Legend" text:anchor-type="as-char" draw:z-index="0" svg:width="23.97125cm" style:rel-width="100%"><draw:text-box><text:p text:style-name="legendcenter"><draw:frame draw:style-name="media" draw:name="{{:zpravy_a_statistiky:zpravy-obsah-slozky2.png|" text:anchor-type="as-char" draw:z-index="2" svg:width="23.97125cm" style:rel-width="100%" svg:height="6.1383333333333cm" style:rel-height="scale"><draw:image xlink:href="Pictures/09b4c29341d6fd97a20c0657438a7f09.png" xlink:type="simple" xlink:show="embed" xlink:actuate="onLoad"/></draw:frame>{{:zpravy_a_statistiky:zpravy-obsah-slozky2.png|</text:p></draw:text-box></draw:frame> <text:line-break/> <text:line-break/></text:p>
        </text:list-item>
        <text:list-item>
          <text:p text:style-name="Numbering_20_1_Content_Last"> Do rozhraní obsahu složky se vrátíte kliknutím na odkaz <text:span text:style-name="Emphasis"><text:span text:style-name="Strong_20_Emphasis">„Správa obsahu složky“</text:span></text:span> v pravé horní části rozhran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pravy_a_statistiky:vytvoreni_a_sprava_slozek</dc:title>
  </office:meta>
</office:document-meta>
</file>