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b94cc7b14a9bf755116e03a34ee7cd.png"/>
  <manifest:file-entry manifest:media-type="image/png" manifest:full-path="Pictures/eddacc88d7e0bfaf2d8579e536533651.png"/>
  <manifest:file-entry manifest:media-type="image/png" manifest:full-path="Pictures/103c715f04e4a6a2b91e4065d90e3b18.png"/>
  <manifest:file-entry manifest:media-type="image/png" manifest:full-path="Pictures/e29c320f71b987c852e8c739f3276bf2.png"/>
  <manifest:file-entry manifest:media-type="image/png" manifest:full-path="Pictures/60b53bf592b3de4829d3535c3c1f1100.png"/>
  <manifest:file-entry manifest:media-type="image/png" manifest:full-path="Pictures/9085a73fff491682b9bf640a78ca7213.png"/>
  <manifest:file-entry manifest:media-type="image/png" manifest:full-path="Pictures/18e7959a597b962b850306622b685371.png"/>
  <manifest:file-entry manifest:media-type="image/png" manifest:full-path="Pictures/f2443d04094eb5c7d4bb9b98515014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pravy_a_statistiky:slozky_pro_zpravy"/><text:bookmark-start text:name="__RefHeading___sprava_slozek_pro_zpravy_a_statistiky_1"/><text:bookmark-start text:name="sprava_slozek_pro_zpravy_a_statistiky"/>Správa složek pro zprávy a statistiky<text:bookmark-end text:name="__RefHeading___sprava_slozek_pro_zpravy_a_statistiky_1"/><text:bookmark-end text:name="sprava_slozek_pro_zpravy_a_statistiky"/></text:h>
      <text:p text:style-name="Text_20_body">Pro práci se zprávami jsou nezbytné tři komponenty: Šablony, Zprávy a Výstupy. Každý z těcho komponentů je uložen ve složkách.
Pro práci se zprávami a statistickými daty je nutné vytvořit  v každé ze tří komponent rozhraní alespoň jednu složku. </text:p>
      <text:h text:style-name="Heading_20_2" text:outline-level="2"><text:bookmark-start text:name="__RefHeading___navigace_a_pohyb_v_rozhrani_pro_zpravy_2"/><text:bookmark-start text:name="navigace_a_pohyb_v_rozhrani_pro_zpravy"/>Navigace a pohyb v rozhraní pro zprávy<text:bookmark-end text:name="__RefHeading___navigace_a_pohyb_v_rozhrani_pro_zpravy_2"/><text:bookmark-end text:name="navigace_a_pohyb_v_rozhrani_pro_zpravy"/></text:h>
      <text:h text:style-name="Heading_20_3" text:outline-level="3"><text:bookmark-start text:name="__RefHeading___zobrazeni_stromu_slozek_3"/><text:bookmark-start text:name="zobrazeni_stromu_slozek"/>Zobrazení stromu složek<text:bookmark-end text:name="__RefHeading___zobrazeni_stromu_slozek_3"/><text:bookmark-end text:name="zobrazeni_stromu_slozek"/></text:h>
      <text:p text:style-name="Text_20_body">Kliknutím na šipku vlevo vedlo názvu složky nebo na ikonu složeky se zobrazí vnořené složky (pokud existují). <text:line-break/><text:line-break/><draw:frame draw:style-name="media" draw:name="0" text:anchor-type="as-char" draw:z-index="0" svg:width="8.9958333333333cm" svg:height="4.6566666666667cm"><draw:image xlink:href="Pictures/c6b94cc7b14a9bf755116e03a34ee7cd.png" xlink:type="simple" xlink:show="embed" xlink:actuate="onLoad"/></draw:frame> <text:line-break/></text:p>
      <text:p text:style-name="Text_20_body">Pokud vnořená složka obsahuje další podsložky, zobrazuje se vedle jejího názvu typická žlutá ikonka složky. Neobsahuje-li složka další podsložky, ikonka je bílá, ve formě dokumentu.</text:p>
      <text:h text:style-name="Heading_20_2" text:outline-level="2"><text:bookmark-start text:name="__RefHeading___soukrome_a_sdilene_slozky_4"/><text:bookmark-start text:name="soukrome_a_sdilene_slozky"/>Soukromé a sdílené složky<text:bookmark-end text:name="__RefHeading___soukrome_a_sdilene_slozky_4"/><text:bookmark-end text:name="soukrome_a_sdilene_slozky"/></text:h>
      <text:p text:style-name="Text_20_body">Složky mohou být soukromé (pouze pro přihlášeného uživatele) nebo sdílené s dalšími pracovníky ve stejné knihovně, s jinými knihovnami v rámci systému nebo také s celým konsorciem.  Je možné nastavit pro sdílení jen některé složky a(nebo) podsložky.</text:p>
      <text:p text:style-name="Text_20_body">V rozhraní pro správu složek zprávy najdeme dvě části. V horní části se zobrazují složky vytvořené přihlášeným uživatelem zatímco ve spodní části se zobrazují složky, které s přihlášeným uživatelem sdílejí ostatní uživatelé - složky jsou pak pojmenované jejích přihlašovacími jmény. <text:line-break/><text:line-break/> <draw:frame draw:style-name="media" draw:name="1" text:anchor-type="as-char" draw:z-index="1" svg:width="8.4666666666667cm" svg:height="7.5935416666667cm"><draw:image xlink:href="Pictures/eddacc88d7e0bfaf2d8579e536533651.png" xlink:type="simple" xlink:show="embed" xlink:actuate="onLoad"/></draw:frame> <text:line-break/></text:p>
      <text:h text:style-name="Heading_20_3" text:outline-level="3"><text:bookmark-start text:name="__RefHeading___zobrazeni_obsahu_slozky_5"/><text:bookmark-start text:name="zobrazeni_obsahu_slozky"/>Zobrazení obsahu složky<text:bookmark-end text:name="__RefHeading___zobrazeni_obsahu_slozky_5"/><text:bookmark-end text:name="zobrazeni_obsahu_slozky"/></text:h>
      <text:p text:style-name="Text_20_body">Klinutím na odkaz názvu složky se v pravé části rozhraní otevře její obsah podle typu složky - pokud se např. jedná o složku v části „Šablony“, otevře se seznam šablon, které daná složka obsahuje, pokud se jedná o složku výstupů, zobrazí se seznam výstupů zpráv atd..  <text:line-break/> <text:line-break/><draw:frame draw:style-name="media" draw:name="2" text:anchor-type="as-char" draw:z-index="2" svg:width="33.17875cm" style:rel-width="100%" svg:height="9.8689583333333cm" style:rel-height="scale"><draw:image xlink:href="Pictures/103c715f04e4a6a2b91e4065d90e3b18.png" xlink:type="simple" xlink:show="embed" xlink:actuate="onLoad"/></draw:frame> <text:line-break/> <text:line-break/></text:p>
      <text:h text:style-name="Heading_20_3" text:outline-level="3"><text:bookmark-start text:name="__RefHeading___vyber_poctu_polozek_v_seznamu_6"/><text:bookmark-start text:name="vyber_poctu_polozek_v_seznamu"/>Výběr počtu položek v seznamu<text:bookmark-end text:name="__RefHeading___vyber_poctu_polozek_v_seznamu_6"/><text:bookmark-end text:name="vyber_poctu_polozek_v_seznamu"/></text:h>
      <text:list text:style-name="Numbering_20_1" text:continue-numbering="false">
        <text:list-item>
          <text:p text:style-name="Numbering_20_1_Content_First"> V seznamu položek ve složce se standardně zobrazuje pouze prvních deset položek. Pokud chcete zobrazit více položek, vyberte příslušnou volbu z rozbalovacího menu v levé části modrého rozhraní v poli <text:span text:style-name="Emphasis"><text:span text:style-name="Strong_20_Emphasis">„Omezit zobrazení na“</text:span></text:span>  <text:line-break/><text:line-break/><draw:frame draw:style-name="media" draw:name="3" text:anchor-type="as-char" draw:z-index="3" svg:width="20.32cm" style:rel-width="100%" svg:height="12.038541666667cm" style:rel-height="scale"><draw:image xlink:href="Pictures/e29c320f71b987c852e8c739f3276bf2.png" xlink:type="simple" xlink:show="embed" xlink:actuate="onLoad"/></draw:frame></text:p>
        </text:list-item>
        <text:list-item>
          <text:p text:style-name="Numbering_20_1_Content_Last"> Pokud složka neobsahuje žádné položky, zobrazuje se  pouze rozhraní pro její správu s informací, že složka neobsahuje žádné položky.  <text:line-break/> <text:line-break/><draw:frame draw:style-name="media" draw:name="4" text:anchor-type="as-char" draw:z-index="4" svg:width="24.950208333333cm" style:rel-width="100%" svg:height="5.87375cm" style:rel-height="scale"><draw:image xlink:href="Pictures/60b53bf592b3de4829d3535c3c1f1100.png" xlink:type="simple" xlink:show="embed" xlink:actuate="onLoad"/></draw:frame> <text:line-break/></text:p>
        </text:list-item>
      </text:list>
      <text:h text:style-name="Heading_20_3" text:outline-level="3"><text:bookmark-start text:name="__RefHeading___provadeni_akci_s_polozkami_ve_slozce_7"/><text:bookmark-start text:name="provadeni_akci_s_polozkami_ve_slozce"/>Provádění akcí s položkami ve složce<text:bookmark-end text:name="__RefHeading___provadeni_akci_s_polozkami_ve_slozce_7"/><text:bookmark-end text:name="provadeni_akci_s_polozkami_ve_slozce"/></text:h>
      <text:list text:style-name="Numbering_20_1" text:continue-numbering="false">
        <text:list-item>
          <text:p text:style-name="Numbering_20_1_Content_First"> Pro práci s položkami složky (vytvoření zprávy ze šablony, zobrazení výstupu zprávy) zvolte příslušnou položku pomocí zaškrtávacího pole v levé části seznamu.</text:p>
        </text:list-item>
        <text:list-item>
          <text:p text:style-name="Numbering_20_1_Content"> Z rozbalovacího menu nad seznamem vyberte příslušnou akci (např. <text:span text:style-name="Emphasis">„zobrazit výstup zprávy“</text:span>). </text:p>
        </text:list-item>
        <text:list-item>
          <text:p text:style-name="Numbering_20_1_Content"> Poté klikněte na tlačítko <text:span text:style-name="Emphasis"><text:span text:style-name="Strong_20_Emphasis">„Potvrdit“</text:span></text:span>  <text:line-break/> <text:line-break/><draw:frame draw:style-name="media" draw:name="5" text:anchor-type="as-char" draw:z-index="5" svg:width="24.182916666667cm" style:rel-width="100%" svg:height="16.1925cm" style:rel-height="scale"><draw:image xlink:href="Pictures/9085a73fff491682b9bf640a78ca7213.png" xlink:type="simple" xlink:show="embed" xlink:actuate="onLoad"/></draw:frame><text:line-break/><text:line-break/></text:p>
        </text:list-item>
        <text:list-item>
          <text:p text:style-name="Numbering_20_1_Content"> Proklikávací modré odkazy v seznamu <text:span text:style-name="Strong_20_Emphasis">nespouštějí akce</text:span> (tj. nezobrazí se výstup zprávy), pouze zobrazí informace o daném prvku. Kliknete-li tedy na hypertextový odkaz v názvu výstupu, zobrazí se informce o tom, ze které šablony byl daný výstup generován a kdy. <text:line-break/> <text:line-break/><draw:frame draw:style-name="media" draw:name="6" text:anchor-type="as-char" draw:z-index="6" svg:width="18.150416666667cm" style:rel-width="100%" svg:height="2.0372916666667cm" style:rel-height="scale"><draw:image xlink:href="Pictures/18e7959a597b962b850306622b685371.png" xlink:type="simple" xlink:show="embed" xlink:actuate="onLoad"/></draw:frame> <text:line-break/><text:line-break/></text:p>
        </text:list-item>
        <text:list-item>
          <text:p text:style-name="Numbering_20_1_Content_Last"> Pokud poté kliknete na hypertextový odkaz v názvu šablony, zobrazí se informace o dané šabloně (kdo a kdy ji vytvořil, její popis, pokud existuje). <text:line-break/><text:line-break/> <draw:frame draw:style-name="media" draw:name="7" text:anchor-type="as-char" draw:z-index="7" svg:width="18.150416666667cm" style:rel-width="100%" svg:height="2.936875cm" style:rel-height="scale"><draw:image xlink:href="Pictures/f2443d04094eb5c7d4bb9b9851501434.png" xlink:type="simple" xlink:show="embed" xlink:actuate="onLoad"/></draw:frame> <text:line-break/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pravy_a_statistiky:slozky_pro_zpravy</dc:title>
  </office:meta>
</office:document-meta>
</file>