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86bfb064193d2989ead7fb95e131bf4.jpg"/>
  <manifest:file-entry manifest:media-type="image/jpeg" manifest:full-path="Pictures/38ed7161ca1d2bef06b4fd1566c09946.jpg"/>
  <manifest:file-entry manifest:media-type="image/jpeg" manifest:full-path="Pictures/5a072b9876cf515697f5e8699f68bbee.jpg"/>
  <manifest:file-entry manifest:media-type="image/jpeg" manifest:full-path="Pictures/e9f6101271049d54e3b36f088c7ed9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zruseni_ctenarskeho_konta"/><text:bookmark-start text:name="__RefHeading___zruseni_ctenarskeho_konta_1"/><text:bookmark-start text:name="zruseni_ctenarskeho_konta"/>Zrušení čtenářského konta<text:bookmark-end text:name="__RefHeading___zruseni_ctenarskeho_konta_1"/><text:bookmark-end text:name="zruseni_ctenarskeho_konta"/></text:h>
      <text:p text:style-name="Text_20_body">Čtenářské konto je možné smazat pouze v případě, že má čtenář vyřízené všechny závazky vůči knihovně, tj. mám vrácené všechny knihy a nedluží knihovně žádné poplatky nebo ztracené knihy.</text:p>
      <text:list text:style-name="Numbering_20_1" text:continue-numbering="false">
        <text:list-item>
          <text:p text:style-name="Numbering_20_1_Content_First"> Vyhledejte čtenáře, jehož konto chcete zrušit (smazat z databáze)</text:p>
        </text:list-item>
        <text:list-item>
          <text:p text:style-name="Numbering_20_1_Content"> Otevřete čtenářské konto a klikněte na volbu <text:span text:style-name="Emphasis"><text:span text:style-name="Strong_20_Emphasis">„Ostatní“</text:span></text:span>. Zobrazí se kontextová nabídka.</text:p>
        </text:list-item>
        <text:list-item>
          <text:p text:style-name="Numbering_20_1_Content"> Z nabídky vyberte <text:span text:style-name="Emphasis"><text:span text:style-name="Strong_20_Emphasis">„Smazat čtenářský účet“</text:span></text:span>. <text:line-break/><draw:frame draw:style-name="mediacenter" draw:name="0" text:anchor-type="paragraph" draw:z-index="0" svg:width="16.218958333333cm" svg:height="12.091458333333cm"><draw:image xlink:href="Pictures/b86bfb064193d2989ead7fb95e131bf4.jpg" xlink:type="simple" xlink:show="embed" xlink:actuate="onLoad"/></draw:frame></text:p>
        </text:list-item>
        <text:list-item>
          <text:p text:style-name="Numbering_20_1_Content_Last"> Ve vyskakovacím okně potvrďte v zaškrtávacím poli, že chcete čtenářské konto skutečně  smazat a poté klikněte na tlačítko <text:span text:style-name="Emphasis"><text:span text:style-name="Strong_20_Emphasis">„Smazat účet“</text:span></text:span>. <text:line-break/><text:line-break/><draw:frame draw:style-name="mediacenter" draw:name="1" text:anchor-type="paragraph" draw:z-index="1" svg:width="15.451666666667cm" svg:height="6.270625cm"><draw:image xlink:href="Pictures/38ed7161ca1d2bef06b4fd1566c09946.jpg" xlink:type="simple" xlink:show="embed" xlink:actuate="onLoad"/></draw:frame>  <text:line-break/>Po této akci je z databáze definitivně vymazáno jméno čtenáře a jeho osobní údaje a v záhlaví otevřeného konta se zobrazí pouze kód vymazaného účtu. <text:line-break/><text:line-break/><draw:frame draw:style-name="mediacenter" draw:name="2" text:anchor-type="paragraph" draw:z-index="2" svg:width="23.944791666667cm" style:rel-width="100%" svg:height="2.0902083333333cm" style:rel-height="scale"><draw:image xlink:href="Pictures/5a072b9876cf515697f5e8699f68bbee.jpg" xlink:type="simple" xlink:show="embed" xlink:actuate="onLoad"/></draw:frame> <text:line-break/><text:line-break/></text:p>
        </text:list-item>
      </text:list>
      <text:h text:style-name="Heading_20_2" text:outline-level="2"><text:bookmark-start text:name="__RefHeading___ctenarske_konto_s_nevyrizenymi_zavazky_2"/><text:bookmark-start text:name="ctenarske_konto_s_nevyrizenymi_zavazky"/>Čtenářské konto s nevyřízenými závazky<text:bookmark-end text:name="__RefHeading___ctenarske_konto_s_nevyrizenymi_zavazky_2"/><text:bookmark-end text:name="ctenarske_konto_s_nevyrizenymi_zavazky"/></text:h>
      <text:p text:style-name="Text_20_body">Pokud čtenář má nevrácené knihy, má evividované nevyřízené ztracené knihy nebo dluží nezplacené poplatky apod., objeví se při pokusu o smazání čtenářského konta varování, že čtenář má vypůjčené knihovní jednotky nebo nezaplacené poplatky.  <text:line-break/> <text:line-break/> <draw:frame draw:style-name="mediacenter" draw:name="3" text:anchor-type="paragraph" draw:z-index="3" svg:width="19.632083333333cm" style:rel-width="100%" svg:height="5.953125cm" style:rel-height="scale"><draw:image xlink:href="Pictures/e9f6101271049d54e3b36f088c7ed98c.jpg" xlink:type="simple" xlink:show="embed" xlink:actuate="onLoad"/></draw:frame> <text:line-break/> <text:line-break/> Toto varování není možné obejít, pokud knihovník, který čtenářské konto maže, nemá potřebné opravnění. Avšak i v případě, že knihovník takové  oprávnění  má,  <text:span text:style-name="Strong_20_Emphasis">čtenářské konto s nevyřízenými závazky nedoporučujeme mazat vzhledem k možným neočekávaným důsledkům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zruseni_ctenarskeho_konta</dc:title>
  </office:meta>
</office:document-meta>
</file>