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635e9b402c01d1f799c0b7da3146099.jpg"/>
  <manifest:file-entry manifest:media-type="image/jpeg" manifest:full-path="Pictures/61a5ed52971a7ddd11c21faaf0cddf73.jpg"/>
  <manifest:file-entry manifest:media-type="image/jpeg" manifest:full-path="Pictures/45ca3acb6dbacbb0c18be05d6445a9a1.jpg"/>
  <manifest:file-entry manifest:media-type="image/jpeg" manifest:full-path="Pictures/b02d5a5d85fb65b31d235c1ae9ba0ce4.jpg"/>
  <manifest:file-entry manifest:media-type="image/png" manifest:full-path="Pictures/4c523ca6c197d5ef018c96a8a474a3d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ypujcni_protokol:vypucka"/><text:bookmark-start text:name="__RefHeading___vypujcka_1"/><text:bookmark-start text:name="vypujcka"/>Výpůjčka<text:bookmark-end text:name="__RefHeading___vypujcka_1"/><text:bookmark-end text:name="vypujcka"/></text:h>
      <text:h text:style-name="Heading_20_2" text:outline-level="2"><text:bookmark-start text:name="__RefHeading___bezna_vypujcka_2"/><text:bookmark-start text:name="bezna_vypujcka"/>Běžná výpůjčka<text:bookmark-end text:name="__RefHeading___bezna_vypujcka_2"/><text:bookmark-end text:name="bezna_vypujcka"/></text:h>
      <text:p text:style-name="Text_20_body">Při jakékoliv absenční výpůjčce je nutné nejdříve načíst čtenářské konto</text:p>
      <text:list text:style-name="Numbering_20_1" text:continue-numbering="false">
        <text:list-item>
          <text:p text:style-name="Numbering_20_1_Content_First"> Klikněte na <text:span text:style-name="Emphasis">„Půjčit“</text:span> a vložte čárový kód čtenáře do pole <text:span text:style-name="Emphasis">„Čárový kód čtenáře“</text:span> a klikněte na <text:span text:style-name="Emphasis">„Potvrdit“</text:span>. Při načtení kódu čtečkou je čtenářské konto načteno ihned bez nutnosti potvrzení. <text:line-break/><text:line-break/><draw:frame draw:style-name="media" draw:name="0" text:anchor-type="as-char" draw:z-index="0" svg:width="31.088541666667cm" style:rel-width="100%" svg:height="6.6410416666667cm" style:rel-height="scale"><draw:image xlink:href="Pictures/8635e9b402c01d1f799c0b7da3146099.jpg" xlink:type="simple" xlink:show="embed" xlink:actuate="onLoad"/></draw:frame><text:line-break/><text:line-break/></text:p>
        </text:list-item>
        <text:list-item>
          <text:p text:style-name="Numbering_20_1_Content"> Vložte čárový kód exempláře do pole <text:span text:style-name="Emphasis">„Čárový kód“</text:span> a klikněte na <text:span text:style-name="Emphasis">„Potvrdit“</text:span>. Při načtení kódu čtečkou je exemplář načten ihned bez nutnosti potvrzení. <text:line-break/><text:line-break/><draw:frame draw:style-name="media" draw:name="1" text:anchor-type="as-char" draw:z-index="1" svg:width="34.078333333333cm" style:rel-width="100%" svg:height="9.445625cm" style:rel-height="scale"><draw:image xlink:href="Pictures/61a5ed52971a7ddd11c21faaf0cddf73.jpg" xlink:type="simple" xlink:show="embed" xlink:actuate="onLoad"/></draw:frame> <text:line-break/><text:line-break/></text:p>
        </text:list-item>
        <text:list-item>
          <text:p text:style-name="Numbering_20_1_Content_Last">   Po načtení všech exemplářů stiskněte klávesu <text:span text:style-name="Emphasis">„F1“</text:span> nebo klikněte na <text:span text:style-name="Emphasis">„Hotovo“</text:span>, tímto dojde k možnosti vyhledat dalšího čtenáře. Tím vytisknete výpis aktuálně vypůjčených dokumentů (pokud je nastaven automatický tisk).</text:p>
        </text:list-item>
      </text:list>
      <text:h text:style-name="Heading_20_2" text:outline-level="2"><text:bookmark-start text:name="__RefHeading___pujcovani_ke_specifickemu_datu_3"/><text:bookmark-start text:name="pujcovani_ke_specifickemu_datu"/>Půjčování ke specifickému datu<text:bookmark-end text:name="__RefHeading___pujcovani_ke_specifickemu_datu_3"/><text:bookmark-end text:name="pujcovani_ke_specifickemu_datu"/></text:h>
      <text:p text:style-name="Text_20_body">Délka výpůjční lhůty je přednastavená (odvozená z administrativního nastavení délky výpůjček a výběru délky výpůjčky v nastavení vlastnosti exempláře). Když je exemplář půjčován, data vrácení jsou automaticky  spočítána a vložena do záznamu výpůjčky. Délku výpůjčky je však možné ovlivnit kliknutím na pole <text:span text:style-name="Emphasis">„Možnosti data“</text:span>. Poté klikněte na pole <text:span text:style-name="Emphasis">„Specifické datum vrácení“</text:span> nebo <text:span text:style-name="Emphasis">„Používat specifické datum vrácení až do odhlášení“</text:span> a zvolte požadované datum, které bude použito místo přednastavené výpůjční lhůty. <text:line-break/><text:line-break/><draw:frame draw:style-name="media" draw:name="2" text:anchor-type="as-char" draw:z-index="2" svg:width="36.98875cm" style:rel-width="100%" svg:height="13.17625cm" style:rel-height="scale"><draw:image xlink:href="Pictures/45ca3acb6dbacbb0c18be05d6445a9a1.jpg" xlink:type="simple" xlink:show="embed" xlink:actuate="onLoad"/></draw:frame> <text:line-break/><text:line-break/></text:p>
      <text:p text:style-name="Text_20_body">Čas (hodinu a minutu vrácení) použijte pouze v případě výpůjčky trvající hodiny nikoliv dny.
Zvolené datum je aplikováno na všechny následně provedené výpůjčky, dokud bude zaškrtávací pole <text:span text:style-name="Emphasis">„Specifické datum vrácení“</text:span> aktivováno nebo dokud neopustíte čtenářské konto. </text:p>
      <text:h text:style-name="Heading_20_2" text:outline-level="2"><text:bookmark-start text:name="__RefHeading___pujceni_nezkatalogizovaneho_exemplare_predkatalogizace_4"/><text:bookmark-start text:name="pujceni_nezkatalogizovaneho_exemplare_predkatalogizace"/>Půjčení nezkatalogizovaného exempláře (předkatalogizace)<text:bookmark-end text:name="__RefHeading___pujceni_nezkatalogizovaneho_exemplare_predkatalogizace_4"/><text:bookmark-end text:name="pujceni_nezkatalogizovaneho_exemplare_predkatalogizace"/></text:h>
      <text:p text:style-name="Text_20_body">Systém Evergreen  umožňuje vypůjčit i exempláře, které doposud nebyly zkatalogizované. V tomto případě je potřeba, aby exemplář měl přidělen čárový kód.</text:p>
      <text:list text:style-name="Numbering_20_1" text:continue-numbering="false">
        <text:list-item>
          <text:p text:style-name="Numbering_20_1_Content_First"> Ve čtenářském kontě na kartě <text:span text:style-name="Emphasis">„Půjčit“</text:span> načtěte čárový kód exempláře. </text:p>
        </text:list-item>
        <text:list-item>
          <text:p text:style-name="Numbering_20_1_Content_Last"> Objeví se vyskakovací okno s hlášení, že exemplář neexistuje. Ve vyskakovacím okně vyplňte požadovaná pole a zvolte <text:span text:style-name="Emphasis">„Nezkatalogizovaná výpůjčka“</text:span>. <text:line-break/><text:line-break/><draw:frame draw:style-name="media" draw:name="3" text:anchor-type="as-char" draw:z-index="3" svg:width="25.929166666667cm" style:rel-width="100%" svg:height="14.075833333333cm" style:rel-height="scale"><draw:image xlink:href="Pictures/b02d5a5d85fb65b31d235c1ae9ba0ce4.jpg" xlink:type="simple" xlink:show="embed" xlink:actuate="onLoad"/></draw:frame> <text:line-break/><text:line-break/></text:p>
        </text:list-item>
      </text:list>
      <text:p text:style-name="Text_20_body">Při vrácení systém Evergreen upozorní personál na to, že má být exemplář předán zpět ke katalogizaci. </text:p>
      <text:h text:style-name="Heading_20_2" text:outline-level="2"><text:bookmark-start text:name="__RefHeading___evidence_prezencnich_vypujcek_5"/><text:bookmark-start text:name="evidence_prezencnich_vypujcek"/>Evidence prezenčních výpůjček<text:bookmark-end text:name="__RefHeading___evidence_prezencnich_vypujcek_5"/><text:bookmark-end text:name="evidence_prezencnich_vypujcek"/></text:h>
      <text:p text:style-name="Text_20_body">1. Na horní liště vyberte <text:span text:style-name="Emphasis"><text:span text:style-name="Strong_20_Emphasis">„Výpůjčka“ → „Zaznamenat prezenční výpůjčku“</text:span></text:span> nebo stiskněte klávesu <text:span text:style-name="Emphasis"><text:span text:style-name="Strong_20_Emphasis">„F6“</text:span></text:span>.</text:p>
      <text:p text:style-name="Text_20_body">2. Doplňte počet  prezenčních užití pro daný exemplář a poté zadejte čárový kód exempláře. 
<draw:frame draw:style-name="media" draw:name="4" text:anchor-type="as-char" draw:z-index="4" svg:width="15.875cm" svg:height="4.9005434782609cm"><draw:image xlink:href="Pictures/4c523ca6c197d5ef018c96a8a474a3dd.png" xlink:type="simple" xlink:show="embed" xlink:actuate="onLoad"/></draw:frame></text:p>
      <text:p text:style-name="Text_20_body">3. Klikněte na tlačítko <text:span text:style-name="Emphasis"><text:span text:style-name="Strong_20_Emphasis">„Potvrdit“</text:span></text:span>.</text:p>
      <text:p text:style-name="Text_20_body">Prezenční výpůjčky jsou evidovány bez vztahu ke konkrétnímu čtenářskému kontu. Nejsou také započítávány do statistik běžných výpůjček. 
Jako prezenční výpůjčku lze zaznamenat i exempláře, které není možné půjčovat (např. jsou nastaveny jako prezenční exempláře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vypujcni_protokol:vypucka</dc:title>
  </office:meta>
</office:document-meta>
</file>