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29d8589ab9dabc944fee53a192fe8d.png"/>
  <manifest:file-entry manifest:media-type="image/png" manifest:full-path="Pictures/d2336aaaf4bd7a4902ae0c324329193b.png"/>
  <manifest:file-entry manifest:media-type="image/png" manifest:full-path="Pictures/7b9f498f7383646c8a56958523203634.png"/>
  <manifest:file-entry manifest:media-type="image/jpeg" manifest:full-path="Pictures/42a8e6c18b5d5d35d5730121dcc823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vymena_ctenarskeho_prukazu"/><text:bookmark-start text:name="__RefHeading___vymena_ctenarskeho_prukazu_zmena_caroveho_kodu_prukazu_ve_ctenarskem_konte_1"/><text:bookmark-start text:name="vymena_ctenarskeho_prukazu_zmena_caroveho_kodu_prukazu_ve_ctenarskem_konte"/>Výměna čtenářského průkazu (změna čárového kódu průkazu ve čtenářském kontě)<text:bookmark-end text:name="__RefHeading___vymena_ctenarskeho_prukazu_zmena_caroveho_kodu_prukazu_ve_ctenarskem_konte_1"/><text:bookmark-end text:name="vymena_ctenarskeho_prukazu_zmena_caroveho_kodu_prukazu_ve_ctenarskem_konte"/></text:h>
      <text:p text:style-name="Text_20_body">Pokud čtenář změní nebo ztratí čtenářský průkaz, je nutné změnit v jeho kontě čárový kód průkazu. Čárový kód není smazán, ale zůstává uložen v systému. Později je možné jej znovu aktivovat , takže např. pokud čtenář ztratí kartu ISIC, kterou používá jako průkaz do knihovny, zařídil si nový čtenářský průkaz a poté kartu ISIC našel a chce ji znovu používat, kartu je v Evergreenu možné znovu aktivovat.</text:p>
      <text:h text:style-name="Heading_20_2" text:outline-level="2"><text:bookmark-start text:name="__RefHeading___zmena_caroveho_kodu_-_novy_kod_2"/><text:bookmark-start text:name="zmena_caroveho_kodu_-_novy_kod"/>Změna čárového kódu - nový kód<text:bookmark-end text:name="__RefHeading___zmena_caroveho_kodu_-_novy_kod_2"/><text:bookmark-end text:name="zmena_caroveho_kodu_-_novy_kod"/></text:h>
      <text:list text:style-name="Numbering_20_1" text:continue-numbering="false">
        <text:list-item>
          <text:p text:style-name="Numbering_20_1_Content_First"> Otevřete kartu  <text:span text:style-name="Emphasis"><text:span text:style-name="Strong_20_Emphasis">„Upravit“</text:span></text:span> ve čtenářském kontě. </text:p>
        </text:list-item>
        <text:list-item>
          <text:p text:style-name="Numbering_20_1_Content"> Klikněte na tlačítko <text:span text:style-name="Emphasis"><text:span text:style-name="Strong_20_Emphasis">„Změnit čárový kód“</text:span></text:span> vedle pole s čárovým kódem. <text:line-break/><text:line-break/><draw:frame draw:style-name="media" draw:name="0" text:anchor-type="as-char" draw:z-index="0" svg:width="26.087916666667cm" style:rel-width="100%" svg:height="4.7889583333333cm" style:rel-height="scale"><draw:image xlink:href="Pictures/4129d8589ab9dabc944fee53a192fe8d.png" xlink:type="simple" xlink:show="embed" xlink:actuate="onLoad"/></draw:frame> </text:p>
        </text:list-item>
        <text:list-item>
          <text:p text:style-name="Numbering_20_1_Content_Last"> Načtěte nový čárový kód a čtenářské údaje uložte tlačítkem <text:span text:style-name="Emphasis"><text:span text:style-name="Strong_20_Emphasis">„Uložit“</text:span></text:span>.</text:p>
        </text:list-item>
      </text:list>
      <table:table table:style-name="Table">
        <table:table-column/>
        <table:table-row>
          <table:table-cell office:value-type="string" table:style-name="tableheader">
            <text:p text:style-name="Table_20_Heading"> Pozor!  Na rozdíl od chování systému během registrace nového čtenáře, kdy se kód automaticky zkopíruje do pole <text:span text:style-name="Emphasis"><text:span text:style-name="Strong_20_Emphasis"> „Přihlašovací jméno do OPACu“</text:span></text:span>, v případě změny zůstává v tomto poli dosavadní přihlašovací jméno. Pokud si čtenář dosud nezměnil své přihlašovací jméno do OPACu, je vhodné číslo nového průkazu nejdříve zkopírovat do pole <text:span text:style-name="Emphasis"><text:span text:style-name="Strong_20_Emphasis">„Přihlašovací jméno do OPACu“</text:span></text:span>, aby čárový kód průkazu byl shodný s přihlašovacím jménem. </text:p>
          </table:table-cell>
        </table:table-row>
      </table:table>
      <text:h text:style-name="Heading_20_2" text:outline-level="2"><text:bookmark-start text:name="__RefHeading___zmena_caroveho_kodu_prukazu_za_drive_pouzivany_prukaz_3"/><text:bookmark-start text:name="zmena_caroveho_kodu_prukazu_za_drive_pouzivany_prukaz"/>Změna čárového kódu průkazu za dříve používaný průkaz<text:bookmark-end text:name="__RefHeading___zmena_caroveho_kodu_prukazu_za_drive_pouzivany_prukaz_3"/><text:bookmark-end text:name="zmena_caroveho_kodu_prukazu_za_drive_pouzivany_prukaz"/></text:h>
      <text:p text:style-name="Text_20_body"> - Otevřete kartu <text:span text:style-name="Emphasis"><text:span text:style-name="Strong_20_Emphasis">„Upravit“</text:span></text:span> ve čtenářském kontě.</text:p>
      <text:list text:style-name="Numbering_20_1" text:continue-numbering="false">
        <text:list-item>
          <text:p text:style-name="Numbering_20_1_Content_First"> Klikněte na tlačítko <text:span text:style-name="Emphasis"><text:span text:style-name="Strong_20_Emphasis">„Zobrazit vše“</text:span></text:span> v pravé horní části obrazovky. <text:line-break/><text:line-break/><draw:frame draw:style-name="media" draw:name="1" text:anchor-type="as-char" draw:z-index="1" svg:width="26.061458333333cm" style:rel-width="100%" svg:height="4.9477083333333cm" style:rel-height="scale"><draw:image xlink:href="Pictures/d2336aaaf4bd7a4902ae0c324329193b.png" xlink:type="simple" xlink:show="embed" xlink:actuate="onLoad"/></draw:frame></text:p>
        </text:list-item>
        <text:list-item>
          <text:p text:style-name="Numbering_20_1_Content"> zaškrtněte pole <text:span text:style-name="Emphasis"><text:span text:style-name="Strong_20_Emphasis">„Aktivní“</text:span></text:span> u kódu požadovaného průkazu. Doporučujeme také zrušit tuto volbu u stávajícího průkazu.<text:note text:id="ftn0" text:note-class="footnote"><text:note-citation text:label="1)">1)</text:note-citation><text:note-body><text:p text:style-name="Text_20_body">Nastavení závisí na pravidlech knihovny, Evergreen však umožňuje mít aktivních několik průkazů.</text:p></text:note-body></text:note></text:p>
        </text:list-item>
        <text:list-item>
          <text:p text:style-name="Numbering_20_1_Content"> Zaškrtněte volbu <text:span text:style-name="Emphasis"><text:span text:style-name="Strong_20_Emphasis">„Primární“</text:span></text:span> u kódu požadovaného průkazu.<text:note text:id="ftn1" text:note-class="footnote"><text:note-citation text:label="2)">2)</text:note-citation><text:note-body><text:p text:style-name="Text_20_body"> Primární průkaz se zobrazuje ve výpisu čtenářského konta, v údajích o čtenáři apod.</text:p></text:note-body></text:note></text:p>
        </text:list-item>
        <text:list-item>
          <text:p text:style-name="Numbering_20_1_Content"> Klikněte na tlačítko <text:span text:style-name="Emphasis"><text:span text:style-name="Strong_20_Emphasis">„Potvrdit změny“</text:span></text:span>.</text:p>
        </text:list-item>
        <text:list-item>
          <text:p text:style-name="Numbering_20_1_Content_Last"> Uložte záznam čtenářského konta tlačítkem <text:span text:style-name="Emphasis"><text:span text:style-name="Strong_20_Emphasis">„Uložit“</text:span></text:span>. <text:line-break/><text:line-break/><draw:frame draw:style-name="media" draw:name="2" text:anchor-type="as-char" draw:z-index="2" svg:width="17.647708333333cm" style:rel-width="100%" svg:height="7.8052083333333cm" style:rel-height="scale"><draw:image xlink:href="Pictures/7b9f498f7383646c8a56958523203634.png" xlink:type="simple" xlink:show="embed" xlink:actuate="onLoad"/></draw:frame></text:p>
        </text:list-item>
      </text:list>
      <text:p text:style-name="Text_20_body"><draw:frame draw:style-name="media" draw:name="3" text:anchor-type="as-char" draw:z-index="3" svg:width="31.90875cm" style:rel-width="100%" svg:height="9.68375cm" style:rel-height="scale"><draw:image xlink:href="Pictures/42a8e6c18b5d5d35d5730121dcc82326.jp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 <text:span text:style-name="Strong_20_Emphasis">Pozor!</text:span> Změna čárového kódu průkazu vyžaduje, aby knihovník měl příslušná práva (jinak změnu nelze provést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vymena_ctenarskeho_prukazu</dc:title>
  </office:meta>
</office:document-meta>
</file>