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16c536c78dab845ebfa8e2d5b21d66.jpg"/>
  <manifest:file-entry manifest:media-type="image/jpeg" manifest:full-path="Pictures/06e178185f28c5b46d98f683c48a4809.jpg"/>
  <manifest:file-entry manifest:media-type="image/jpeg" manifest:full-path="Pictures/5570cc200a259097256f916cae6969ca.jpg"/>
  <manifest:file-entry manifest:media-type="image/jpeg" manifest:full-path="Pictures/23636d8021ec004d356f23d05e7b2d0a.jpg"/>
  <manifest:file-entry manifest:media-type="image/jpeg" manifest:full-path="Pictures/e9e30e24c0bcd50fc15169ba959db6f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vyhledani_ctenare"/><text:bookmark-start text:name="__RefHeading___vyhledani_ctenare_1"/><text:bookmark-start text:name="vyhledani_ctenare"/>Vyhledání čtenáře<text:bookmark-end text:name="__RefHeading___vyhledani_ctenare_1"/><text:bookmark-end text:name="vyhledani_ctenare"/></text:h>
      <text:list text:style-name="Numbering_20_1" text:continue-numbering="false">
        <text:list-item>
          <text:p text:style-name="Numbering_20_1_Content_First"> Pro vyhledání čtenáře klikněte na <text:span text:style-name="Strong_20_Emphasis"><text:span text:style-name="Emphasis">Hledat</text:span></text:span> →<text:span text:style-name="Strong_20_Emphasis"><text:span text:style-name="Emphasis">Hledat čtenáře</text:span></text:span> v menu nahoře. Objeví se stránka <text:span text:style-name="Strong_20_Emphasis"><text:span text:style-name="Emphasis">Hledání čtenáře</text:span></text:span>. <text:line-break/><text:line-break/><draw:frame draw:style-name="mediacenter" draw:name="0" text:anchor-type="paragraph" draw:z-index="0" svg:width="18.864791666667cm" style:rel-width="100%" svg:height="4.4185416666667cm" style:rel-height="scale"><draw:image xlink:href="Pictures/8e16c536c78dab845ebfa8e2d5b21d66.jpg" xlink:type="simple" xlink:show="embed" xlink:actuate="onLoad"/></draw:frame> <text:line-break/></text:p>
        </text:list-item>
        <text:list-item>
          <text:p text:style-name="Numbering_20_1_Content"> Stránka obsahuje možnosti vyhledávání z následujících polí.</text:p>
          <text:list text:style-name="Numbering_20_1">
            <text:list-item>
              <text:p text:style-name="Numbering_20_1_Content"> Příjmení</text:p>
            </text:list-item>
            <text:list-item>
              <text:p text:style-name="Numbering_20_1_Content"> Křestní jméno</text:p>
            </text:list-item>
            <text:list-item>
              <text:p text:style-name="Numbering_20_1_Content"> Prostřední jméno</text:p>
            </text:list-item>
            <text:list-item>
              <text:p text:style-name="Numbering_20_1_Content"> Klíčová slova jména <text:line-break/><text:line-break/><draw:frame draw:style-name="mediacenter" draw:name="1" text:anchor-type="paragraph" draw:z-index="1" svg:width="27.093333333333cm" style:rel-width="100%" svg:height="3.730625cm" style:rel-height="scale"><draw:image xlink:href="Pictures/06e178185f28c5b46d98f683c48a4809.jpg" xlink:type="simple" xlink:show="embed" xlink:actuate="onLoad"/></draw:frame> <text:line-break/><text:line-break/></text:p>
            </text:list-item>
          </text:list>
        </text:list-item>
        <text:list-item>
          <text:p text:style-name="Numbering_20_1_Content"> Vedle tlačítka <text:span text:style-name="Emphasis"><text:span text:style-name="Strong_20_Emphasis">Hledat</text:span></text:span> se nachází tlačítko s šipkou. Po kliknutí na něj se Vám zobrazí další pole pro vyhledávání (viz obrázek níže):</text:p>
          <text:list text:style-name="Numbering_20_1">
            <text:list-item>
              <text:p text:style-name="Numbering_20_1_Content"> Čárový kód</text:p>
            </text:list-item>
            <text:list-item>
              <text:p text:style-name="Numbering_20_1_Content"> Alias</text:p>
            </text:list-item>
            <text:list-item>
              <text:p text:style-name="Numbering_20_1_Content"> Uživatelské jméno</text:p>
            </text:list-item>
            <text:list-item>
              <text:p text:style-name="Numbering_20_1_Content"> E-mail</text:p>
            </text:list-item>
            <text:list-item>
              <text:p text:style-name="Numbering_20_1_Content"> Číslo dokladu</text:p>
            </text:list-item>
            <text:list-item>
              <text:p text:style-name="Numbering_20_1_Content"> Telefon</text:p>
            </text:list-item>
            <text:list-item>
              <text:p text:style-name="Numbering_20_1_Content"> Ulice 1</text:p>
            </text:list-item>
            <text:list-item>
              <text:p text:style-name="Numbering_20_1_Content"> Ulice 2</text:p>
            </text:list-item>
            <text:list-item>
              <text:p text:style-name="Numbering_20_1_Content"> Město / obec </text:p>
            </text:list-item>
            <text:list-item>
              <text:p text:style-name="Numbering_20_1_Content"> Stát</text:p>
            </text:list-item>
            <text:list-item>
              <text:p text:style-name="Numbering_20_1_Content"> PSČ</text:p>
            </text:list-item>
            <text:list-item>
              <text:p text:style-name="Numbering_20_1_Content"> Skupina oprávnění</text:p>
            </text:list-item>
            <text:list-item>
              <text:p text:style-name="Numbering_20_1_Content"> Datum narození - rok</text:p>
            </text:list-item>
            <text:list-item>
              <text:p text:style-name="Numbering_20_1_Content"> Datum narození - měsíc</text:p>
            </text:list-item>
            <text:list-item>
              <text:p text:style-name="Numbering_20_1_Content"> Datum narození - den</text:p>
            </text:list-item>
            <text:list-item>
              <text:p text:style-name="Numbering_20_1_Content"> Databázové ID</text:p>
            </text:list-item>
          </text:list>
        </text:list-item>
        <text:list-item>
          <text:p text:style-name="Numbering_20_1_Content_Last"> Pokud chcete zahrnout do vyhledávání i neaktivní čtenáře, klikněte na zaškrtávací pole <text:span text:style-name="Emphasis"><text:span text:style-name="Strong_20_Emphasis">Zahrnout neaktivní?</text:span></text:span>. <text:line-break/><text:line-break/><draw:frame draw:style-name="mediacenter" draw:name="2" text:anchor-type="paragraph" draw:z-index="2" svg:width="23.8125cm" style:rel-width="100%" svg:height="7.2760416666667cm" style:rel-height="scale"><draw:image xlink:href="Pictures/5570cc200a259097256f916cae6969ca.jpg" xlink:type="simple" xlink:show="embed" xlink:actuate="onLoad"/></draw:frame> <text:line-break/><text:line-break/></text:p>
        </text:list-item>
      </text:list>
      <text:p text:style-name="Text_20_body"><text:span text:style-name="Strong_20_Emphasis">Poznámky</text:span>:</text:p>
      <text:list text:style-name="List_20_1" text:continue-numbering="false">
        <text:list-item>
          <text:p text:style-name="List_20_1_Content_First"> Vyhledávejte skrze jedno pole nebo využijte více polí pro přesnější výsledek.</text:p>
        </text:list-item>
        <text:list-item>
          <text:p text:style-name="List_20_1_Content"> Zkracujte vyhledávaná slova pro více výsledků.</text:p>
        </text:list-item>
        <text:list-item>
          <text:p text:style-name="List_20_1_Content"> Vyhledávání si nevšímá diakritických znamének, apostrofů, pomlček a čárek.</text:p>
        </text:list-item>
        <text:list-item>
          <text:p text:style-name="List_20_1_Content_Last"> Při vyhledávání podle data narození vyhledání dvou číslic, např. „15“ zobrazí všechny roky, v kterých se tato dvojčíslice nachází (2015,1915,..). Pro vyhledání přesného roku použijte všechny čtyři číslice. Podobně vyhledání reaguje na čísla dnů a měsíců, tj. „1“ (či „01“) vyhledá lednová data narození, „12“ prosincová apod. </text:p>
        </text:list-item>
      </text:list>
      <text:p text:style-name="Text_20_body">Pro načtení požadovaného čtenáře klikněte na jeho řádek na stránce s výsledky hledání. Vlevo se zobrazí souhrnný přehled informací o čtenáři. <text:line-break/><text:line-break/><draw:frame draw:style-name="mediacenter" draw:name="3" text:anchor-type="paragraph" draw:z-index="3" svg:width="23.8125cm" style:rel-width="100%" svg:height="10.212916666667cm" style:rel-height="scale"><draw:image xlink:href="Pictures/23636d8021ec004d356f23d05e7b2d0a.jpg" xlink:type="simple" xlink:show="embed" xlink:actuate="onLoad"/></draw:frame> <text:line-break/><text:line-break/></text:p>
      <text:p text:style-name="Text_20_body">Po kliknutí na tlačítko <text:span text:style-name="Emphasis"><text:span text:style-name="Strong_20_Emphasis">Vyhledání čtenáře</text:span></text:span> vpravo nahoře můžete v hledání čtenářů pokračovat. </text:p>
      <text:h text:style-name="Heading_20_2" text:outline-level="2"><text:bookmark-start text:name="__RefHeading___nacteni_posledniho_ctenare_2"/><text:bookmark-start text:name="nacteni_posledniho_ctenare"/>Načtení posledního čtenáře<text:bookmark-end text:name="__RefHeading___nacteni_posledniho_ctenare_2"/><text:bookmark-end text:name="nacteni_posledniho_ctenare"/></text:h>
      <text:h text:style-name="Heading_20_3" text:outline-level="3"><text:bookmark-start text:name="__RefHeading___nastaveni_3"/><text:bookmark-start text:name="nastaveni"/>Nastavení<text:bookmark-end text:name="__RefHeading___nastaveni_3"/><text:bookmark-end text:name="nastaveni"/></text:h>
      <text:list text:style-name="Numbering_20_1" text:continue-numbering="false">
        <text:list-item>
          <text:p text:style-name="Numbering_20_1_Content_First"> Tato funkce musí být nastavena v <text:span text:style-name="Strong_20_Emphasis"><text:span text:style-name="Emphasis">Library Settings Editor (Nastavení knihovny)</text:span></text:span>. Lze se do něj dostat přes <text:span text:style-name="Strong_20_Emphasis"><text:span text:style-name="Emphasis">Administrace</text:span></text:span> → <text:span text:style-name="Strong_20_Emphasis"><text:span text:style-name="Emphasis">Lokální administrace</text:span></text:span> → <text:span text:style-name="Strong_20_Emphasis"><text:span text:style-name="Emphasis">Library Settings Editor (Nastavení knihovny)</text:span></text:span>. Příslušný řádek má název <text:span text:style-name="Strong_20_Emphasis"><text:span text:style-name="Emphasis">Počet posledních čtenářů, které lze načíst</text:span></text:span> a nachází se ve skupině <text:span text:style-name="Strong_20_Emphasis"><text:span text:style-name="Emphasis">Výpůjčka</text:span></text:span>. <text:line-break/><text:line-break/><draw:frame draw:style-name="mediacenter" draw:name="4" text:anchor-type="paragraph" draw:z-index="4" svg:width="23.8125cm" style:rel-width="100%" svg:height="9.5514583333333cm" style:rel-height="scale"><draw:image xlink:href="Pictures/e9e30e24c0bcd50fc15169ba959db6f3.jpg" xlink:type="simple" xlink:show="embed" xlink:actuate="onLoad"/></draw:frame> <text:line-break/><text:line-break/></text:p>
        </text:list-item>
        <text:list-item>
          <text:p text:style-name="Numbering_20_1_Content"> Po kliknutí na tlačítko <text:span text:style-name="Strong_20_Emphasis"><text:span text:style-name="Emphasis">Edit</text:span></text:span> (v řádku úplně vlevo) lze provést potřebné nastavení.  </text:p>
          <text:list text:style-name="Numbering_20_1">
            <text:list-item>
              <text:p text:style-name="Numbering_20_1_Content"> Hodnota nula (0) v řádku <text:span text:style-name="Strong_20_Emphasis"><text:span text:style-name="Emphasis">Value</text:span></text:span> znamená, že nemůže být načten žádný z nedávných čtenářů.</text:p>
            </text:list-item>
            <text:list-item>
              <text:p text:style-name="Numbering_20_1_Content"> Hodnota vyšší než 1 znamená, že personál knihovny bude schopen načíst více nedávných čtenářů skrze menu <text:span text:style-name="Strong_20_Emphasis"><text:span text:style-name="Emphasis">Výpůjčka</text:span></text:span> → <text:span text:style-name="Strong_20_Emphasis"><text:span text:style-name="Emphasis">Načíst poslední čtenáře</text:span></text:span>.</text:p>
            </text:list-item>
            <text:list-item>
              <text:p text:style-name="Numbering_20_1_Content_Last"> Výchozí hodnota je zde 1 pro zpětnou kompatibilitu (je možné použít položku <text:span text:style-name="Strong_20_Emphasis"><text:span text:style-name="Emphasis">Výpůjčka</text:span></text:span> → <text:span text:style-name="Strong_20_Emphasis"><text:span text:style-name="Emphasis">Načíst poslední čtenáře</text:span></text:span>).</text:p>
            </text:list-item>
          </text:list>
        </text:list-item>
      </text:list>
      <text:h text:style-name="Heading_20_3" text:outline-level="3"><text:bookmark-start text:name="__RefHeading___zobrazeni_4"/><text:bookmark-start text:name="zobrazeni"/>Zobrazení<text:bookmark-end text:name="__RefHeading___zobrazeni_4"/><text:bookmark-end text:name="zobrazeni"/></text:h>
      <text:list text:style-name="Numbering_20_1" text:continue-numbering="false">
        <text:list-item>
          <text:p text:style-name="Numbering_20_1_Content_First"> Jakmile je v nastavení knihovny nastaveno číslo vyšší než 1, objeví se pod volbou <text:span text:style-name="Strong_20_Emphasis"><text:span text:style-name="Emphasis">Načíst posledního čtenáře</text:span></text:span> v rozbalovacím menu možnost <text:span text:style-name="Strong_20_Emphasis"><text:span text:style-name="Emphasis">Načíst poslední čtenáře</text:span></text:span> (přístup skrze menu nahoře na hlavní stránce: <text:span text:style-name="Strong_20_Emphasis"><text:span text:style-name="Emphasis">Výpůjčka</text:span></text:span> → <text:span text:style-name="Strong_20_Emphasis"><text:span text:style-name="Emphasis">Načíst poslední čtenáře</text:span></text:span>).</text:p>
        </text:list-item>
        <text:list-item>
          <text:p text:style-name="Numbering_20_1_Content_Last"> Po kliknutí se objeví tabulka se seznamem posledních čtenářů, zobrazenými v aktuální relaci skrze Vaší pracovní stanici. Délka seznamu je limitována hodnotou nastavenou v <text:span text:style-name="Strong_20_Emphasis"><text:span text:style-name="Emphasis">Nastavení knihovny</text:span></text:span>. Pokud jste předtím nepracovali s žádnými čtenářskými konty, tabulka zobrazí hlášku „<text:span text:style-name="Emphasis">Žádné položky k zobrazení</text:span>“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vyhledani_ctenare</dc:title>
  </office:meta>
</office:document-meta>
</file>