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779f13e8a1535910f69a9217735a4e1.jpg"/>
  <manifest:file-entry manifest:media-type="image/jpeg" manifest:full-path="Pictures/0208a7ccb9e2ac31aff0b9506c76449c.jpg"/>
  <manifest:file-entry manifest:media-type="image/jpeg" manifest:full-path="Pictures/0fc74011f3a25bf55be11d00f3249ea0.jpg"/>
  <manifest:file-entry manifest:media-type="image/jpeg" manifest:full-path="Pictures/01a47503484dd8b746a759e2c41d52c4.jpg"/>
  <manifest:file-entry manifest:media-type="image/jpeg" manifest:full-path="Pictures/fcc0b637ca88baad5e00b90ef007753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pujcni_protokol:vraceni"/><text:bookmark-start text:name="__RefHeading___vraceni_exemplare_1"/><text:bookmark-start text:name="vraceni_exemplare"/>Vrácení exempláře<text:bookmark-end text:name="__RefHeading___vraceni_exemplare_1"/><text:bookmark-end text:name="vraceni_exemplare"/></text:h>
      <text:h text:style-name="Heading_20_2" text:outline-level="2"><text:bookmark-start text:name="__RefHeading___bezne_vraceni_2"/><text:bookmark-start text:name="bezne_vraceni"/>Běžné vracení<text:bookmark-end text:name="__RefHeading___bezne_vraceni_2"/><text:bookmark-end text:name="bezne_vraceni"/></text:h>
      <text:list text:style-name="Numbering_20_1" text:continue-numbering="false">
        <text:list-item>
          <text:p text:style-name="Numbering_20_1_Content_First"> Zvolte z menu <text:span text:style-name="Emphasis"><text:span text:style-name="Strong_20_Emphasis">„Výpůjční protokol“ → „Vrátit“</text:span></text:span> nebo  klikněte na <text:span text:style-name="Emphasis"><text:span text:style-name="Strong_20_Emphasis">„Vrátit“</text:span></text:span> na nástrojové liště nebo stiskněte klávesu <text:span text:style-name="Emphasis"><text:span text:style-name="Strong_20_Emphasis">„F2“</text:span></text:span>.</text:p>
        </text:list-item>
        <text:list-item>
          <text:p text:style-name="Numbering_20_1_Content"> Načtěte čárový kód (nebo ho zadejte ručně a stiskněte tlačítko <text:span text:style-name="Emphasis"><text:span text:style-name="Strong_20_Emphasis">„Potvrdit“</text:span></text:span>). <text:line-break/> <text:line-break/><draw:frame draw:style-name="media" draw:name="0" text:anchor-type="as-char" draw:z-index="0" svg:width="26.881666666667cm" style:rel-width="100%" svg:height="5.9266666666667cm" style:rel-height="scale"><draw:image xlink:href="Pictures/e779f13e8a1535910f69a9217735a4e1.jpg" xlink:type="simple" xlink:show="embed" xlink:actuate="onLoad"/></draw:frame>  <text:line-break/> <text:line-break/></text:p>
        </text:list-item>
        <text:list-item>
          <text:p text:style-name="Numbering_20_1_Content"> Exemplář se objeví v seznamu vrácených dokumentů</text:p>
        </text:list-item>
        <text:list-item>
          <text:p text:style-name="Numbering_20_1_Content"> Pokud čtenář dluží poplatek v souvislosti s vraceným exemplářem (např. Pokutu za zpozdné), na horní části obrazovky se objeví červená varovná zpráva s výší pokuty v rámci aktuální relace. Kliknutím na varovnou zprávu se přepnete do rozhraní pro platby čtenáře.</text:p>
        </text:list-item>
        <text:list-item>
          <text:p text:style-name="Numbering_20_1_Content_Last"> Pokud chcete zobrazit konto čtenáře, který dokument vrátil, na řádku s vráceným dokumentem klikněte na tlačítko <text:span text:style-name="Emphasis"><text:span text:style-name="Strong_20_Emphasis">„Akce pro vybrané exempláře“</text:span></text:span> a z rozbalovacího menu zvolte <text:span text:style-name="Emphasis"><text:span text:style-name="Strong_20_Emphasis">„Najít posledního čtenáře, který si exemplář půjčil“</text:span></text:span></text:p>
        </text:list-item>
      </text:list>
      <table:table table:style-name="Table">
        <table:table-column/>
        <table:table-row>
          <table:table-cell office:value-type="string" table:style-name="tablecell">
            <text:p text:style-name="tablealignleft"> Pozor! Pokud kniha nebyla půjčená, sytém nezobrazí žádné varování neobjeví se varování, ale v seznamu dokumentů nejsou zobrazeny údaje o vracejícím čtenáři. </text:p>
          </table:table-cell>
        </table:table-row>
      </table:table>
      <text:h text:style-name="Heading_20_2" text:outline-level="2"><text:bookmark-start text:name="__RefHeading___vraceni_ke_zpetnemu_datu_3"/><text:bookmark-start text:name="vraceni_ke_zpetnemu_datu"/>Vracení ke zpětnému datu<text:bookmark-end text:name="__RefHeading___vraceni_ke_zpetnemu_datu_3"/><text:bookmark-end text:name="vraceni_ke_zpetnemu_datu"/></text:h>
      <text:list text:style-name="Numbering_20_1" text:continue-numbering="false">
        <text:list-item>
          <text:p text:style-name="Numbering_20_1_Content_First"> Zvolte z menu <text:span text:style-name="Emphasis"><text:span text:style-name="Strong_20_Emphasis">„Výpůjční protokol“ → „Vrátit“</text:span></text:span>, nebo stiskněte klávesu  <text:span text:style-name="Emphasis"><text:span text:style-name="Strong_20_Emphasis">„F2“</text:span></text:span>. </text:p>
        </text:list-item>
        <text:list-item>
          <text:p text:style-name="Numbering_20_1_Content"> Použijte miniaplikaci kalendáře pro nastavení data.</text:p>
        </text:list-item>
        <text:list-item>
          <text:p text:style-name="Numbering_20_1_Content"> Při zpětném datování horní lišta okna změní barvu ze zelené na červenou a účinné datum vrácení se zobrazí v horní liště.  <text:line-break/> <text:line-break/><draw:frame draw:style-name="media" draw:name="1" text:anchor-type="as-char" draw:z-index="1" svg:width="27.066875cm" style:rel-width="100%" svg:height="5.5033333333333cm" style:rel-height="scale"><draw:image xlink:href="Pictures/0208a7ccb9e2ac31aff0b9506c76449c.jpg" xlink:type="simple" xlink:show="embed" xlink:actuate="onLoad"/></draw:frame>  <text:line-break/> <text:line-break/></text:p>
        </text:list-item>
        <text:list-item>
          <text:p text:style-name="Numbering_20_1_Content"> Přesuňte kurzor do pole <text:span text:style-name="Emphasis"><text:span text:style-name="Strong_20_Emphasis">„Čárový kód“</text:span></text:span>. Načtěte požadované exempláře. </text:p>
        </text:list-item>
        <text:list-item>
          <text:p text:style-name="Numbering_20_1_Content_Last"> Po skončení změňte datum vrácení na aktuálně platné („dnešní“) datum, abyste zrušili vracení ke zpětnému datu a vrátili se do módu  běžného vracení.</text:p>
        </text:list-item>
      </text:list>
      <text:h text:style-name="Heading_20_2" text:outline-level="2"><text:bookmark-start text:name="__RefHeading___zpetne_datovani_vraceni_jiz_vraceneho_exemplare_4"/><text:bookmark-start text:name="zpetne_datovani_vraceni_jiz_vraceneho_exemplare"/>Zpětné datování vrácení již vráceného exempláře<text:bookmark-end text:name="__RefHeading___zpetne_datovani_vraceni_jiz_vraceneho_exemplare_4"/><text:bookmark-end text:name="zpetne_datovani_vraceni_jiz_vraceneho_exemplare"/></text:h>
      <text:p text:style-name="Text_20_body">Pokud exempláře byl vrácen běžným způsobem a je stále načten v seznamu vrácených dokumentů, můžete použít funkci <text:span text:style-name="Emphasis"><text:span text:style-name="Strong_20_Emphasis">„Zpětné datování již vráceného exempláře“</text:span></text:span>.</text:p>
      <text:list text:style-name="Numbering_20_1" text:continue-numbering="false">
        <text:list-item>
          <text:p text:style-name="Numbering_20_1_Content_First"> Na na řádku s vráceným exemplářem zvolte <text:span text:style-name="Strong_20_Emphasis"><text:span text:style-name="Emphasis">„Akce pro vybrané exempláře“</text:span></text:span> a vyberte <text:span text:style-name="Emphasis"><text:span text:style-name="Strong_20_Emphasis">„Zpětné datování již vráceného exempláře“</text:span></text:span>.</text:p>
        </text:list-item>
        <text:list-item>
          <text:p text:style-name="Numbering_20_1_Content"> Ve vyskakovacím okně použijte miniaplikaci kalendáře pro výběr data nebo ručně doplňte požadované datum. <text:line-break/> <text:line-break/><draw:frame draw:style-name="media" draw:name="2" text:anchor-type="as-char" draw:z-index="2" svg:width="26.961041666667cm" style:rel-width="100%" svg:height="9.1545833333333cm" style:rel-height="scale"><draw:image xlink:href="Pictures/0fc74011f3a25bf55be11d00f3249ea0.jpg" xlink:type="simple" xlink:show="embed" xlink:actuate="onLoad"/></draw:frame>  <text:line-break/> <text:line-break/></text:p>
        </text:list-item>
        <text:list-item>
          <text:p text:style-name="Numbering_20_1_Content"> Klikněte na tlačítko <text:span text:style-name="Emphasis"><text:span text:style-name="Strong_20_Emphasis">„Použít“</text:span></text:span>. </text:p>
        </text:list-item>
        <text:list-item>
          <text:p text:style-name="Numbering_20_1_Content_Last"> Pokud již bylo za vrácený exemplář započítáno zpozdné, bude zrušeno s ohledem na účinné datum vrácení.  - </text:p>
        </text:list-item>
      </text:list>
      <text:h text:style-name="Heading_20_2" text:outline-level="2"><text:bookmark-start text:name="__RefHeading___vraceni_v_rezimu_amnestie_5"/><text:bookmark-start text:name="vraceni_v_rezimu_amnestie"/>Vracení v "režimu amnestie"<text:bookmark-end text:name="__RefHeading___vraceni_v_rezimu_amnestie_5"/><text:bookmark-end text:name="vraceni_v_rezimu_amnestie"/></text:h>
      <text:p text:style-name="Text_20_body">Režim amnestie umožňuje odpustit všechny pokuty za zpozdné během vracení.</text:p>
      <text:list text:style-name="Numbering_20_1" text:continue-numbering="false">
        <text:list-item>
          <text:p text:style-name="Numbering_20_1_Content_First"> Zvolte z menu <text:span text:style-name="Emphasis"><text:span text:style-name="Strong_20_Emphasis">„Výpůjční protokol“ → „Vrátit“</text:span></text:span>, nebo stiskněte klávesu  <text:span text:style-name="Emphasis"><text:span text:style-name="Strong_20_Emphasis">„F2“</text:span></text:span>.</text:p>
        </text:list-item>
        <text:list-item>
          <text:p text:style-name="Numbering_20_1_Content"> V pravém dolním rohu klikněte na tlačítko <text:span text:style-name="Emphasis"><text:span text:style-name="Strong_20_Emphasis">„Modifikátory vracení“</text:span></text:span> a z rozbalovacího menu vyberte <text:span text:style-name="Emphasis"><text:span text:style-name="Strong_20_Emphasis">„Režim amnestie / odpustit pokuty“</text:span></text:span>. Na obrazovce se zobrazí červeně orámovaný nadpis <text:span text:style-name="Emphasis"><text:span text:style-name="Strong_20_Emphasis">„Režim amnestie / odpustit pokuty“</text:span></text:span>  <text:line-break/> <text:line-break/><draw:frame draw:style-name="media" draw:name="3" text:anchor-type="as-char" draw:z-index="3" svg:width="27.040416666667cm" style:rel-width="100%" svg:height="8.810625cm" style:rel-height="scale"><draw:image xlink:href="Pictures/01a47503484dd8b746a759e2c41d52c4.jpg" xlink:type="simple" xlink:show="embed" xlink:actuate="onLoad"/></draw:frame>  <text:line-break/> <text:line-break/></text:p>
        </text:list-item>
        <text:list-item>
          <text:p text:style-name="Numbering_20_1_Content"> Načtěte čárové kódy vracených exemplářů</text:p>
        </text:list-item>
        <text:list-item>
          <text:p text:style-name="Numbering_20_1_Content"> Pokud již bylo na dané exempláře aplikováno zpozdné, bude při načtení kódu daného exempláře zrušeno.</text:p>
        </text:list-item>
        <text:list-item>
          <text:p text:style-name="Numbering_20_1_Content_Last"> Exempláře jsou vraceny v módu amnestie, dokud není v rozbalovacím menu <text:span text:style-name="Emphasis"><text:span text:style-name="Strong_20_Emphasis">„Modifikátorů vracení“</text:span></text:span> deaktivována volba  <text:span text:style-name="Emphasis"><text:span text:style-name="Strong_20_Emphasis">„Režim amnestie / odpustit pokuty“</text:span></text:span></text:p>
        </text:list-item>
      </text:list>
      <text:h text:style-name="Heading_20_2" text:outline-level="2"><text:bookmark-start text:name="__RefHeading___modifikatory_vraceni_6"/><text:bookmark-start text:name="modifikatory_vraceni"/>Modifikátory vracení<text:bookmark-end text:name="__RefHeading___modifikatory_vraceni_6"/><text:bookmark-end text:name="modifikatory_vraceni"/></text:h>
      <text:p text:style-name="Text_20_body">Pomocí modifikátorů vracení je možné nastavit chování systému. Modifikátory lze aktivovat v pravém dolním rohu kliknutím na tlačítko <text:span text:style-name="Emphasis"><text:span text:style-name="Strong_20_Emphasis">„Modifikátory vracení“</text:span></text:span> a výběrem požadovaného modifikátoru z rozbalovacího menu. Aktivované modifikátory se zobrazí na zelené liště v rozhraní pro vracení. Je možné aktivovat i více modifikátorů zároveň  <text:line-break/> <text:line-break/><draw:frame draw:style-name="media" draw:name="4" text:anchor-type="as-char" draw:z-index="4" svg:width="26.855208333333cm" style:rel-width="100%" svg:height="12.435416666667cm" style:rel-height="scale"><draw:image xlink:href="Pictures/fcc0b637ca88baad5e00b90ef0077533.jpg" xlink:type="simple" xlink:show="embed" xlink:actuate="onLoad"/></draw:frame>  <text:line-break/> <text:line-break/></text:p>
      <text:p text:style-name="Text_20_body"><text:span text:style-name="Strong_20_Emphasis">Modifikátory</text:span></text:p>
      <text:list text:style-name="List_20_1" text:continue-numbering="false">
        <text:list-item>
          <text:p text:style-name="List_20_1_Content_First"> <text:span text:style-name="Emphasis"><text:span text:style-name="Strong_20_Emphasis">„Režim amnestie / odpustit pokuty“</text:span></text:span> - viz výše</text:p>
        </text:list-item>
        <text:list-item>
          <text:p text:style-name="List_20_1_Content"> <text:span text:style-name="Emphasis"><text:span text:style-name="Strong_20_Emphasis">„ Automatický tisk průvodek rezervací a přepravy“</text:span></text:span> - Průvodky jsou vytištěny automaticky, bez vyskakovacího tiskového okna nebo nutnosti potvrzovat tisk</text:p>
        </text:list-item>
        <text:list-item>
          <text:p text:style-name="List_20_1_Content_Last"> <text:span text:style-name="Emphasis"><text:span text:style-name="Strong_20_Emphasis">„Zakázat rezervace a přepravu“</text:span></text:span> - vracené exempláře nebudou použity pro splnění rezervace nebo pro přesun do jiných poboček. Exempláře budou mít status <text:span text:style-name="Emphasis"><text:span text:style-name="Strong_20_Emphasis">„„Dnes vráceno“</text:span></text:span>.  *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ypujcni_protokol:vraceni</dc:title>
  </office:meta>
</office:document-meta>
</file>