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d84a38f97318e4e4b692945f2f2aaf.jpg"/>
  <manifest:file-entry manifest:media-type="image/jpeg" manifest:full-path="Pictures/4ea0771fb04d6a7d78701a1395d92b0d.jpg"/>
  <manifest:file-entry manifest:media-type="image/jpeg" manifest:full-path="Pictures/c6848874a1f65f08ab0ef7c6f5c162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smazani_ctenarskeho_konta"/><text:bookmark-start text:name="__RefHeading___smazani_ctenarskeho_konta_1"/><text:bookmark-start text:name="smazani_ctenarskeho_konta"/>Smazání čtenářského konta<text:bookmark-end text:name="__RefHeading___smazani_ctenarskeho_konta_1"/><text:bookmark-end text:name="smazani_ctenarskeho_konta"/></text:h>
      <text:list text:style-name="Numbering_20_1" text:continue-numbering="false">
        <text:list-item>
          <text:p text:style-name="Numbering_20_1_Content_First"> Vyhledejte čtenáře, jehož konto chcete vymazat. Pokud nevíte, jak čtenáře vyhledat, řiďte se manuálem <text:a xlink:type="simple" xlink:href="https://eg-wiki.osvobozena-knihovna.cz/doku.php/uisk:vyhledani_ctenare" text:style-name="Internet_20_link" text:visited-style-name="Visited_20_Internet_20_Link">Vyhledání čtenáře</text:a>.</text:p>
        </text:list-item>
        <text:list-item>
          <text:p text:style-name="Numbering_20_1_Content"> Otevřete čtenářské konto a v jeho horním menu klikněte na možnost <text:span text:style-name="Emphasis"><text:span text:style-name="Strong_20_Emphasis">Ostatní</text:span></text:span> → <text:span text:style-name="Emphasis"><text:span text:style-name="Strong_20_Emphasis">Zcela vymazat data účtu</text:span></text:span> <text:line-break/><text:line-break/><draw:frame draw:style-name="mediacenter" draw:name="0" text:anchor-type="paragraph" draw:z-index="0" svg:width="9.3397916666667cm" svg:height="11.059583333333cm"><draw:image xlink:href="Pictures/32d84a38f97318e4e4b692945f2f2aaf.jpg" xlink:type="simple" xlink:show="embed" xlink:actuate="onLoad"/></draw:frame> <text:line-break/><text:line-break/>Objeví se vyskakovací okno. </text:p>
        </text:list-item>
        <text:list-item>
          <text:p text:style-name="Numbering_20_1_Content"> Na otázku <text:span text:style-name="Emphasis">Zcela vymazat čtenářské konto?</text:span> klikněte na možnost <text:span text:style-name="Emphasis"><text:span text:style-name="Strong_20_Emphasis">OK/Pokračovat</text:span></text:span>. <text:line-break/><text:line-break/><draw:frame draw:style-name="mediacenter" draw:name="1" text:anchor-type="paragraph" draw:z-index="1" svg:width="15.583958333333cm" svg:height="5.5827083333333cm"><draw:image xlink:href="Pictures/4ea0771fb04d6a7d78701a1395d92b0d.jpg" xlink:type="simple" xlink:show="embed" xlink:actuate="onLoad"/></draw:frame> <text:line-break/><text:line-break/>Systém nabídne další okno s možností si naposledy vymázání rozmyslet. Pokud jste si jisti, že chcete dané čtenářské konto vymazat, klikněte opět na <text:span text:style-name="Emphasis"><text:span text:style-name="Strong_20_Emphasis">OK/Pokračovat</text:span></text:span></text:p>
        </text:list-item>
        <text:list-item>
          <text:p text:style-name="Numbering_20_1_Content_Last"> Pokud má zvolený čtenář vůči knihovně nezaplacený dluh v podobě poplatku, objeví se další vyskakovací okno. Pokud i přes tyto neuhrazené dluhy chcete čtenářské konto smazat, klikněte na <text:span text:style-name="Emphasis"><text:span text:style-name="Strong_20_Emphasis">OK/Pokračovat</text:span></text:span> <text:line-break/><text:line-break/></text:p>
        </text:list-item>
      </text:list>
      <text:p text:style-name="Text_20_body"><draw:frame draw:style-name="mediacenter" draw:name="2" text:anchor-type="paragraph" draw:z-index="2" svg:width="15.504583333333cm" svg:height="5.6885416666667cm"><draw:image xlink:href="Pictures/c6848874a1f65f08ab0ef7c6f5c162ea.jpg" xlink:type="simple" xlink:show="embed" xlink:actuate="onLoad"/></draw:frame> <text:line-break/><text:line-break/></text:p>
      <text:p text:style-name="Text_20_body">Po této akci je konto čtenáře definitivně vymazáno.</text:p>
      <text:h text:style-name="Heading_20_2" text:outline-level="2"><text:bookmark-start text:name="__RefHeading___ctenarske_konto_s_nevyrizenymi_zavazky_2"/><text:bookmark-start text:name="ctenarske_konto_s_nevyrizenymi_zavazky"/>Čtenářské konto s nevyřízenými závazky<text:bookmark-end text:name="__RefHeading___ctenarske_konto_s_nevyrizenymi_zavazky_2"/><text:bookmark-end text:name="ctenarske_konto_s_nevyrizenymi_zavazky"/></text:h>
      <text:p text:style-name="Text_20_body">Pokud čtenář má nevrácené knihy, má evividované nevyřízené ztracené knihy nebo dluží nezplacené poplatky apod., objeví se při pokusu o smazání čtenářského konta varování, že čtenář má vypůjčené knihovní jednotky nebo nezaplacené poplatky. 
Toto varování není možné obejít, pokud knihovník, který čtenářské konto maže, nemá potřebné opravnění. Avšak i v případě, že knihovník takové oprávnění má, čtenářské konto s nevyřízenými závazky nedoporučujeme mazat vzhledem k možným neočekávaným důsledků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smazani_ctenarskeho_konta</dc:title>
  </office:meta>
</office:document-meta>
</file>