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aa91a8da386fc6cce2750a4d4ee268.png"/>
  <manifest:file-entry manifest:media-type="image/png" manifest:full-path="Pictures/ba1ce00057c41571f660e02461321e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registrace_prodlouzeni"/><text:bookmark-start text:name="__RefHeading___prodlouzeni_ctenarske_registrace_1"/><text:bookmark-start text:name="prodlouzeni_ctenarske_registrace"/>Prodloužení čtenářské registrace<text:bookmark-end text:name="__RefHeading___prodlouzeni_ctenarske_registrace_1"/><text:bookmark-end text:name="prodlouzeni_ctenarske_registrace"/></text:h>
      <text:h text:style-name="Heading_20_2" text:outline-level="2"><text:bookmark-start text:name="__RefHeading___prodlouzeni_o_standardni_dobu_registrace_2"/><text:bookmark-start text:name="prodlouzeni_o_standardni_dobu_registrace"/>Prodloužení o standardní dobu registrace<text:bookmark-end text:name="__RefHeading___prodlouzeni_o_standardni_dobu_registrace_2"/><text:bookmark-end text:name="prodlouzeni_o_standardni_dobu_registrace"/></text:h>
      <text:p text:style-name="Text_20_body">Při tomto postupu se datum vypršení expirace prodlouží o standardní dobu registrace. <text:span text:style-name="Strong_20_Emphasis">Tento postup je vhodný použít, pokud už uplynula registrační lhůta</text:span> <text:note text:id="ftn0" text:note-class="footnote"><text:note-citation text:label="1)">1)</text:note-citation><text:note-body><text:p text:style-name="Text_20_body">Např. pokud je standardní doba registrace jeden rok a k prodloužení dojde 1. února 2016, bude registrace prodloužena do 1. února 2017, bez ohledu na aktuální datum vypršení platnosti registrace.  </text:p></text:note-body></text:note> (nedoporučujeme jej používat před vypršením data expirace).</text:p>
      <text:list text:style-name="Numbering_20_1" text:continue-numbering="false">
        <text:list-item>
          <text:p text:style-name="Numbering_20_1_Content_First"> Otevřete čtenářské konto a zvolte kartu <text:span text:style-name="Emphasis"><text:span text:style-name="Strong_20_Emphasis">„Upravit“</text:span></text:span></text:p>
        </text:list-item>
        <text:list-item>
          <text:p text:style-name="Numbering_20_1_Content_Last"> Klikněte na tlačítko <text:span text:style-name="Emphasis"><text:span text:style-name="Strong_20_Emphasis">„Aktualizovat datum expirace“</text:span></text:span>, které se nachází napravo vedle pole <text:span text:style-name="Emphasis"><text:span text:style-name="Strong_20_Emphasis">„Datum vypršení oprávnění (registrace)„</text:span></text:span>.</text:p>
        </text:list-item>
      </text:list>
      <text:p text:style-name="Text_20_body"><draw:frame draw:style-name="media" draw:name="0" text:anchor-type="as-char" draw:z-index="0" svg:width="15.875cm" svg:height="5.6895751953125cm"><draw:image xlink:href="Pictures/a3aa91a8da386fc6cce2750a4d4ee268.png" xlink:type="simple" xlink:show="embed" xlink:actuate="onLoad"/></draw:frame></text:p>
      <text:h text:style-name="Heading_20_2" text:outline-level="2"><text:bookmark-start text:name="__RefHeading___prodlouzeni_ke_konkretnimu_datu_3"/><text:bookmark-start text:name="prodlouzeni_ke_konkretnimu_datu"/>Prodloužení ke konkrétnímu datu<text:bookmark-end text:name="__RefHeading___prodlouzeni_ke_konkretnimu_datu_3"/><text:bookmark-end text:name="prodlouzeni_ke_konkretnimu_datu"/></text:h>
      <text:p text:style-name="Text_20_body"><text:span text:style-name="Strong_20_Emphasis">Tento postup doporučujeme použít, pokud ještě neuplynula doba čtenářáské registrace</text:span> protože při použití tlačítka „Aktualizovat datum expirace“ by se čtenáři registrační období zkrátilo o dobu mezi datem aktualizace a datem skutečné expirace. <text:note text:id="ftn1" text:note-class="footnote"><text:note-citation text:label="2)">2)</text:note-citation><text:note-body><text:p text:style-name="Text_20_body"> Napříkla pokud by datum expirace bylo 15. prosince 2015 a čtenář, který patří do skupiny se standardní dobou registrace jeden rok by požádal o prodloužení registrace už 1. listopadu 2015, při použití tlačítka „Aktualizovat datum expirace“ by se registrace prodloužila do 1. listopadu 2016 (nikoliv do 15. prosince 2016) a čtenář by tak „přišel“ o 45 registračních dní. </text:p></text:note-body></text:note></text:p>
      <text:list text:style-name="Numbering_20_1" text:continue-numbering="false">
        <text:list-item>
          <text:p text:style-name="Numbering_20_1_Content_First"> Otevřete čtenářské konto a zvolte kartu <text:span text:style-name="Emphasis"><text:span text:style-name="Strong_20_Emphasis">„Upravit“</text:span></text:span></text:p>
        </text:list-item>
        <text:list-item>
          <text:p text:style-name="Numbering_20_1_Content"> Klikněte na ikoun kalendáře u pole <text:span text:style-name="Emphasis"><text:span text:style-name="Strong_20_Emphasis">„Datum vypršení oprávnění (registrace)„</text:span></text:span>. Tím otevřete miniaplikaci kalendáře.</text:p>
        </text:list-item>
        <text:list-item>
          <text:p text:style-name="Numbering_20_1_Content_Last"> Vyberte v kalendáři požadované datum</text:p>
        </text:list-item>
      </text:list>
      <text:p text:style-name="Text_20_body"><draw:frame draw:style-name="media" draw:name="1" text:anchor-type="as-char" draw:z-index="1" svg:width="10.583333333333cm" svg:height="5.7285932721713cm"><draw:image xlink:href="Pictures/ba1ce00057c41571f660e02461321e0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registrace_prodlouzeni</dc:title>
  </office:meta>
</office:document-meta>
</file>