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efcaab1e7e4955521b2073a12081bd.jpg"/>
  <manifest:file-entry manifest:media-type="image/jpeg" manifest:full-path="Pictures/c1c76b26663b213dc5244b5426aac203.jpg"/>
  <manifest:file-entry manifest:media-type="image/jpeg" manifest:full-path="Pictures/a0289fdf32d79c0383a36fc45643f648.jpg"/>
  <manifest:file-entry manifest:media-type="image/jpeg" manifest:full-path="Pictures/e306a1c7082af009b2fba42f3a5ff2c9.jpg"/>
  <manifest:file-entry manifest:media-type="image/jpeg" manifest:full-path="Pictures/902f32fbb81e0fcd12196b97aeef0c5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registrace_ctenare_a_editace_udaju"/><text:bookmark-start text:name="__RefHeading___registrace_ctenare_a_editace_udaju_1"/><text:bookmark-start text:name="registrace_ctenare_a_editace_udaju"/>Registrace čtenáře a editace údajů<text:bookmark-end text:name="__RefHeading___registrace_ctenare_a_editace_udaju_1"/><text:bookmark-end text:name="registrace_ctenare_a_editace_udaju"/></text:h>
      <text:h text:style-name="Heading_20_2" text:outline-level="2"><text:bookmark-start text:name="__RefHeading___registrace_noveho_ctenare_2"/><text:bookmark-start text:name="registrace_noveho_ctenare"/>Registrace nového čtenáře<text:bookmark-end text:name="__RefHeading___registrace_noveho_ctenare_2"/><text:bookmark-end text:name="registrace_noveho_ctenare"/></text:h>
      <text:list text:style-name="Numbering_20_1" text:continue-numbering="false">
        <text:list-item>
          <text:p text:style-name="Numbering_20_1_Content_First"> Pro registraci nového čtenáře v menu klikněte na <text:span text:style-name="Strong_20_Emphasis"><text:span text:style-name="Emphasis">Výpůjčka</text:span></text:span> → <text:span text:style-name="Emphasis"><text:span text:style-name="Strong_20_Emphasis">Registrovat čtenáře</text:span></text:span>. Objeví se formulář pro registraci čtenáře. <text:line-break/><text:line-break/><draw:frame draw:style-name="mediacenter" draw:name="0" text:anchor-type="paragraph" draw:z-index="0" svg:width="35.216041666667cm" style:rel-width="100%" svg:height="16.615833333333cm" style:rel-height="scale"><draw:image xlink:href="Pictures/73efcaab1e7e4955521b2073a12081bd.jpg" xlink:type="simple" xlink:show="embed" xlink:actuate="onLoad"/></draw:frame> <text:line-break/><text:line-break/></text:p>
        </text:list-item>
        <text:list-item>
          <text:p text:style-name="Numbering_20_1_Content"> Povinná pole jsou vyplněna žlutě. <text:line-break/><text:line-break/><draw:frame draw:style-name="mediacenter" draw:name="1" text:anchor-type="paragraph" draw:z-index="1" svg:width="21.563541666667cm" style:rel-width="100%" svg:height="3.7835416666667cm" style:rel-height="scale"><draw:image xlink:href="Pictures/c1c76b26663b213dc5244b5426aac203.jpg" xlink:type="simple" xlink:show="embed" xlink:actuate="onLoad"/></draw:frame> <text:line-break/><text:line-break/></text:p>
        </text:list-item>
        <text:list-item>
          <text:p text:style-name="Numbering_20_1_Content"> Odkazy <text:span text:style-name="Emphasis"><text:span text:style-name="Strong_20_Emphasis">Zobrazit: Povinná pole</text:span></text:span> a <text:span text:style-name="Emphasis"><text:span text:style-name="Strong_20_Emphasis">Zobrazit: Navrhovaná pole</text:span></text:span> můžete použít k omezení zobrazení polí na této stránce.</text:p>
        </text:list-item>
        <text:list-item>
          <text:p text:style-name="Numbering_20_1_Content_Last"> Až dokončíte zadávání povinných údajů, klikněte na <text:span text:style-name="Emphasis"><text:span text:style-name="Strong_20_Emphasis">Uložit</text:span></text:span> pro uložení nového čtenáře či <text:span text:style-name="Strong_20_Emphasis"><text:span text:style-name="Emphasis">Uložit a klonovat</text:span></text:span> pro uložení nového čtenáře se stejnou adresou. Pokud vyberete <text:span text:style-name="Emphasis"><text:span text:style-name="Strong_20_Emphasis">Uložit a klonovat</text:span></text:span>, informace o adrese se zkopírují do výsledné karty registračních údajů čtenáře. Ta je spojena s původním čtenářem. Informace o adrese mohou být upraveny pouze prostřednictvím původního záznamu. <text:line-break/><text:line-break/><draw:frame draw:style-name="mediacenter" draw:name="2" text:anchor-type="paragraph" draw:z-index="2" svg:width="23.8125cm" style:rel-width="100%" svg:height="9.5514583333333cm" style:rel-height="scale"><draw:image xlink:href="Pictures/a0289fdf32d79c0383a36fc45643f648.jpg" xlink:type="simple" xlink:show="embed" xlink:actuate="onLoad"/></draw:frame> <text:line-break/><text:line-break/></text:p>
        </text:list-item>
      </text:list>
      <text:h text:style-name="Heading_20_4" text:outline-level="4"><text:bookmark-start text:name="__RefHeading___poznamky_3"/><text:bookmark-start text:name="poznamky"/>Poznámky<text:bookmark-end text:name="__RefHeading___poznamky_3"/><text:bookmark-end text:name="poznamky"/></text:h>
      <text:list text:style-name="List_20_1" text:continue-numbering="false">
        <text:list-item>
          <text:p text:style-name="List_20_1_Content_First"> Povinná pole lze nastavit v <text:span text:style-name="Emphasis"><text:span text:style-name="Strong_20_Emphasis">Library Settings Editor</text:span></text:span> (<text:span text:style-name="Strong_20_Emphasis"><text:span text:style-name="Emphasis">Administrace → Lokální administrace → Library Settings Editor</text:span></text:span>)<text:note text:id="ftn0" text:note-class="footnote"><text:note-citation text:label="1)">1)</text:note-citation><text:note-body><text:p text:style-name="Text_20_body">Nastavení může provést pouze pracovník s příslušným oprávněním</text:p></text:note-body></text:note>.</text:p>
        </text:list-item>
        <text:list-item>
          <text:p text:style-name="List_20_1_Content"> Lze vytvořit statistické kategorie pro informace sledované Vaší knihovnou, které nejsou ve výchozích čtenářských záznamech.</text:p>
        </text:list-item>
        <text:list-item>
          <text:p text:style-name="List_20_1_Content"> Tyto kategorie mohou být nastaveny v <text:span text:style-name="Emphasis"><text:span text:style-name="Strong_20_Emphasis">Statistical Categories Editor</text:span></text:span> (<text:span text:style-name="Emphasis"><text:span text:style-name="Strong_20_Emphasis">Administrace → Lokální administrace → Statistical Categories Editor</text:span></text:span>)<text:span text:style-name="Footnote_20_Anchor"><text:note-ref text:note-class="footnote" text:reference-format="text" text:ref-name="ftn0">1)</text:note-ref></text:span>.</text:p>
        </text:list-item>
        <text:list-item>
          <text:p text:style-name="List_20_1_Content"> Účty personálu mohou být zároveň čtenářskými účty<text:note text:id="ftn1" text:note-class="footnote"><text:note-citation text:label="2)">2)</text:note-citation><text:note-body><text:p text:style-name="Text_20_body">v praxi je však vhodnější pro půjčování knih personálem vytvořit další účet pouze s oprávněními pro čtenáře</text:p></text:note-body></text:note></text:p>
        </text:list-item>
        <text:list-item>
          <text:p text:style-name="List_20_1_Content_Last"> Aby bylo možné <text:span text:style-name="Strong_20_Emphasis"><text:span text:style-name="Emphasis">Aktualizovat datum expirace</text:span></text:span>, je nutné nejdříve zvolit <text:span text:style-name="Emphasis"><text:span text:style-name="Strong_20_Emphasis">Hlavní skupinu oprávnění</text:span></text:span>, neboť skupina oprávnění určuje datum vypršení platnosti.</text:p>
        </text:list-item>
      </text:list>
      <text:h text:style-name="Heading_20_2" text:outline-level="2"><text:bookmark-start text:name="__RefHeading___samoobsluzna_registrace_ctenare_4"/><text:bookmark-start text:name="samoobsluzna_registrace_ctenare"/>Samoobslužná registrace čtenáře<text:bookmark-end text:name="__RefHeading___samoobsluzna_registrace_ctenare_4"/><text:bookmark-end text:name="samoobsluzna_registrace_ctenare"/></text:h>
      <text:p text:style-name="Text_20_body">Samoobslužná registrace čtenáře dovoluje čtenářům předregistrovat si účet v knihovně skrze OPAC. Čtenáři o sobě vyplní základní informace do formuláře ve webovém rozhraní a uloží se do systému Evergreen jako „<text:span text:style-name="Emphasis">nevyřízení čtenáři</text:span>“. Personál knihovny si tyto čtenáře může zobrazit ve služebním webovém klientu a vytvořit z předregistrovaného čtenářského účtu plnohodnotný. Nevyřízení čtenáři, jejichž účty nebudou schváleny v rámci nastavitelného časového období, budou automaticky vymazáni.</text:p>
      <text:h text:style-name="Heading_20_4" text:outline-level="4"><text:bookmark-start text:name="__RefHeading___samoobsluzna_registrace_-_navod_pro_ctenare_5"/><text:bookmark-start text:name="samoobsluzna_registrace_-_navod_pro_ctenare"/>Samoobslužná registrace - návod pro čtenáře<text:bookmark-end text:name="__RefHeading___samoobsluzna_registrace_-_navod_pro_ctenare_5"/><text:bookmark-end text:name="samoobsluzna_registrace_-_navod_pro_ctenare"/></text:h>
      <text:list text:style-name="Numbering_20_1" text:continue-numbering="false">
        <text:list-item>
          <text:p text:style-name="Numbering_20_1_Content_First"> V OPAC klikněte na odkaz <text:span text:style-name="Emphasis"><text:span text:style-name="Strong_20_Emphasis">Registrace nového čtenáře</text:span></text:span>.</text:p>
        </text:list-item>
        <text:list-item>
          <text:p text:style-name="Numbering_20_1_Content"> Samostatně vyplňte formulář a klikněte na <text:span text:style-name="Emphasis"><text:span text:style-name="Strong_20_Emphasis">Potvrdit registraci</text:span></text:span>.</text:p>
        </text:list-item>
        <text:list-item>
          <text:p text:style-name="Numbering_20_1_Content_Last"> Při správném vyplnění uvidí čtenáři potvrzující zprávu: „<text:span text:style-name="Emphasis">Registrace byla úspěšná. Kontaktujte prosím knihovnu.</text:span>“</text:p>
        </text:list-item>
      </text:list>
      <text:h text:style-name="Heading_20_4" text:outline-level="4"><text:bookmark-start text:name="__RefHeading___sprava_nevyrizenych_ctenaru_-_navod_pro_knihovnika_6"/><text:bookmark-start text:name="sprava_nevyrizenych_ctenaru_-_navod_pro_knihovnika"/>Správa nevyřízených čtenářů - návod pro knihovníka<text:bookmark-end text:name="__RefHeading___sprava_nevyrizenych_ctenaru_-_navod_pro_knihovnika_6"/><text:bookmark-end text:name="sprava_nevyrizenych_ctenaru_-_navod_pro_knihovnika"/></text:h>
      <text:list text:style-name="Numbering_20_1" text:continue-numbering="false">
        <text:list-item>
          <text:p text:style-name="Numbering_20_1_Content_First"> Ve služebním klientu klikněte na <text:span text:style-name="Strong_20_Emphasis"><text:span text:style-name="Emphasis">Výpůjčka → Nevyřízení čtenáři</text:span></text:span>.</text:p>
        </text:list-item>
        <text:list-item>
          <text:p text:style-name="Numbering_20_1_Content"> Vyberte čtenáře, kterého chcete zobrazit. V této fázi máte možnost zvolit odkaz <text:span text:style-name="Strong_20_Emphasis"><text:span text:style-name="Emphasis">Nahrát</text:span></text:span> a z informací o nevyřízeném čtenáři tak vytvořit plnohodnotný čtenářský účet.</text:p>
        </text:list-item>
        <text:list-item>
          <text:p text:style-name="Numbering_20_1_Content"> K vytvoření plnohodnotného čtenářského účtu klikněte na řádek s vybraným čtenářem a vyberte odkaz <text:span text:style-name="Strong_20_Emphasis"><text:span text:style-name="Emphasis">Načíst čtenáře</text:span></text:span> v horní části obrazovky. Tento úkon nahraje údaje čtenáře vyplněné v předregistraci do stránky <text:span text:style-name="Strong_20_Emphasis"><text:span text:style-name="Emphasis">Registrovat čtenáře</text:span></text:span>.</text:p>
        </text:list-item>
        <text:list-item>
          <text:p text:style-name="Numbering_20_1_Content_Last"> Vyplňte údaje o čtenáři povinné pro Vaši knihovnu a klikněte na <text:span text:style-name="Emphasis"><text:span text:style-name="Strong_20_Emphasis">Uložit</text:span></text:span> pro vytvoření plnohodnotného čtenářského účtu.</text:p>
        </text:list-item>
      </text:list>
      <text:h text:style-name="Heading_20_2" text:outline-level="2"><text:bookmark-start text:name="__RefHeading___editace_udaju_o_ctenari_7"/><text:bookmark-start text:name="editace_udaju_o_ctenari"/>Editace údajů o čtenáři<text:bookmark-end text:name="__RefHeading___editace_udaju_o_ctenari_7"/><text:bookmark-end text:name="editace_udaju_o_ctenari"/></text:h>
      <text:list text:style-name="Numbering_20_1" text:continue-numbering="false">
        <text:list-item>
          <text:p text:style-name="Numbering_20_1_Content_First"> Načtěte záznam čtenáře tak, jak je popsáno v manuálu <text:a xlink:type="simple" xlink:href="https://eg-wiki.osvobozena-knihovna.cz/doku.php/vypujcni_protokol:vyhledani_ctenare" text:style-name="Internet_20_link" text:visited-style-name="Visited_20_Internet_20_Link">Vyhledání čtenáře</text:a>.</text:p>
        </text:list-item>
        <text:list-item>
          <text:p text:style-name="Numbering_20_1_Content"> Klikněte na možnost <text:span text:style-name="Emphasis"><text:span text:style-name="Strong_20_Emphasis">Upravit</text:span></text:span>, která se nachází v horní části záznamu čtenáře. <text:line-break/><text:line-break/><draw:frame draw:style-name="mediacenter" draw:name="3" text:anchor-type="paragraph" draw:z-index="3" svg:width="23.8125cm" style:rel-width="100%" svg:height="10.503958333333cm" style:rel-height="scale"><draw:image xlink:href="Pictures/e306a1c7082af009b2fba42f3a5ff2c9.jpg" xlink:type="simple" xlink:show="embed" xlink:actuate="onLoad"/></draw:frame> <text:line-break/><text:line-break/></text:p>
        </text:list-item>
        <text:list-item>
          <text:p text:style-name="Numbering_20_1_Content"> Stejně jako při registraci čtenáře, i zde je potřeba mít vyplněna povinná pole a zohlednit navrhovaná pole. Povinná i navrhovaná pole lze zobrazit v horní části stránky. <text:line-break/><text:line-break/><draw:frame draw:style-name="mediacenter" draw:name="4" text:anchor-type="paragraph" draw:z-index="4" svg:width="25.796875cm" style:rel-width="100%" svg:height="2.619375cm" style:rel-height="scale"><draw:image xlink:href="Pictures/902f32fbb81e0fcd12196b97aeef0c52.jpg" xlink:type="simple" xlink:show="embed" xlink:actuate="onLoad"/></draw:frame> <text:line-break/><text:line-break/></text:p>
        </text:list-item>
        <text:list-item>
          <text:p text:style-name="Numbering_20_1_Content_Last"> Upravte informace o čtenáři podle potřeby. Po dokončení klikněte na <text:span text:style-name="Strong_20_Emphasis"><text:span text:style-name="Emphasis">Uložit</text:span></text:span>. Stránka se aktualizuje a provedené změny uvidíte vlevo v souhrnném panelu čtenáře.</text:p>
        </text:list-item>
      </text:list>
      <text:p text:style-name="Text_20_body"><text:span text:style-name="Strong_20_Emphasis">Poznámka</text:span>: Chcete-li rychle obnovit čtenářský profil, jemuž vypršela platnost, klikněte na <text:span text:style-name="Emphasis"><text:span text:style-name="Strong_20_Emphasis">Aktualizovat datum expirace</text:span></text:span>. K provedení tohoto kroku budete potřebovat nejdříve zvolit <text:span text:style-name="Emphasis"><text:span text:style-name="Strong_20_Emphasis">Hlavní skupinu oprávnění</text:span></text:span>, neboť skupina oprávnění určuje datum vypršení platnost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registrace_ctenare_a_editace_udaju</dc:title>
  </office:meta>
</office:document-meta>
</file>