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24ef059a6c34b296247703237ed2f4.jpg"/>
  <manifest:file-entry manifest:media-type="image/jpeg" manifest:full-path="Pictures/1d2385ef94c69c522288edd36806aaf7.jpg"/>
  <manifest:file-entry manifest:media-type="image/jpeg" manifest:full-path="Pictures/16f712e4dd57998017bd0fd6a88bd4dd.jpg"/>
  <manifest:file-entry manifest:media-type="image/jpeg" manifest:full-path="Pictures/e44e219da4325468c4397a02962b72fe.jpg"/>
  <manifest:file-entry manifest:media-type="image/jpeg" manifest:full-path="Pictures/ad1947e2d5c04e1cec1ed3b0f136423d.jpg"/>
  <manifest:file-entry manifest:media-type="image/jpeg" manifest:full-path="Pictures/92303df189690e5db9b289052074541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pujcovani"/><text:bookmark-start text:name="__RefHeading___pujcovani_1"/><text:bookmark-start text:name="pujcovani"/>Půjčování<text:bookmark-end text:name="__RefHeading___pujcovani_1"/><text:bookmark-end text:name="pujcovani"/></text:h>
      <text:h text:style-name="Heading_20_2" text:outline-level="2"><text:bookmark-start text:name="__RefHeading___bezne_vypujcky_2"/><text:bookmark-start text:name="bezne_vypujcky"/>Běžné výpůjčky<text:bookmark-end text:name="__RefHeading___bezne_vypujcky_2"/><text:bookmark-end text:name="bezne_vypujcky"/></text:h>
      <text:p text:style-name="Text_20_body">Při jakékoliv absenční výpůjčce je nutné nejdříve načíst čtenářské konto To můžete udělat několika způsoby: (viz též vyhledání čtenáře)</text:p>
      <text:list text:style-name="Numbering_20_1" text:continue-numbering="false">
        <text:list-item>
          <text:p text:style-name="Numbering_20_1_Content_First"> Nejrychlejším a nejbezpečnějším způsobem je vyhledání čtenáře podle čárového kódu: <text:line-break/> - Stiskněte  <text:span text:style-name="Emphasis"><text:span text:style-name="Strong_20_Emphasis">„F1“</text:span></text:span> nebo <text:line-break/> - Klikněte na <text:span text:style-name="Emphasis"><text:span text:style-name="Strong_20_Emphasis">„Půjčit“</text:span></text:span> na nástrojové liště nebo <text:line-break/>  -  V hlavním menu zvolte <text:span text:style-name="Emphasis"><text:span text:style-name="Strong_20_Emphasis">„Výpůjční protokol“ → „Půjčit“</text:span></text:span> nebo  <text:line-break/>  - Na stránce vstupního portálu klienta Evergreenu klikněte na položku <text:span text:style-name="Emphasis"><text:span text:style-name="Strong_20_Emphasis">„Půjčit (vyhledat čtenáře podle čárového kódu“</text:span></text:span>  </text:p>
        </text:list-item>
        <text:list-item>
          <text:p text:style-name="Numbering_20_1_Content"> Načtěte nebo vložte čárový kód čtenáře a klikněte na <text:span text:style-name="Emphasis"><text:span text:style-name="Strong_20_Emphasis">„Potvrdit“</text:span></text:span>, pokud kód vkládáte ručně (při vložení kódu čtečkou je čtenářské konto načteno ihned bez nutnosti potvrzení). <text:line-break/> <draw:frame draw:style-name="media" draw:name="0" text:anchor-type="as-char" draw:z-index="0" svg:width="26.82875cm" style:rel-width="100%" svg:height="5.1858333333333cm" style:rel-height="scale"><draw:image xlink:href="Pictures/ba24ef059a6c34b296247703237ed2f4.jpg" xlink:type="simple" xlink:show="embed" xlink:actuate="onLoad"/></draw:frame> <text:line-break/><text:line-break/></text:p>
        </text:list-item>
        <text:list-item>
          <text:p text:style-name="Numbering_20_1_Content"> Načtěte nebo zadejte čárový kód exempláře a klikněte na <text:span text:style-name="Emphasis"><text:span text:style-name="Strong_20_Emphasis">„Potvrdit“</text:span></text:span>, pokud kód vkládáte ručně (při vložení kódu čtečkou je exemplář načten ihned bez nutnosti potvrzení). <text:line-break/><text:line-break/><draw:frame draw:style-name="media" draw:name="1" text:anchor-type="as-char" draw:z-index="1" svg:width="26.378958333333cm" style:rel-width="100%" svg:height="11.7475cm" style:rel-height="scale"><draw:image xlink:href="Pictures/1d2385ef94c69c522288edd36806aaf7.jpg" xlink:type="simple" xlink:show="embed" xlink:actuate="onLoad"/></draw:frame> <text:line-break/><text:line-break/></text:p>
        </text:list-item>
        <text:list-item>
          <text:p text:style-name="Numbering_20_1_Content_Last"> Když jsou načteny všechny exempláře, stiskněte klávesu  <text:span text:style-name="Emphasis"><text:span text:style-name="Strong_20_Emphasis">„F1“</text:span></text:span>  pro vyhledání dalšího čtenáře nebo klikněte na tlačítko <text:span text:style-name="Emphasis"><text:span text:style-name="Strong_20_Emphasis">„Hotovo“</text:span></text:span>. Tím vytisknete výpis aktuálně vypůjčených dokumentů (pokud je nastaven automatický tisk).</text:p>
        </text:list-item>
      </text:list>
      <text:h text:style-name="Heading_20_2" text:outline-level="2"><text:bookmark-start text:name="__RefHeading___pujcovani_ke_specifickemu_datu_3"/><text:bookmark-start text:name="pujcovani_ke_specifickemu_datu"/>Půjčování ke specifickému datu<text:bookmark-end text:name="__RefHeading___pujcovani_ke_specifickemu_datu_3"/><text:bookmark-end text:name="pujcovani_ke_specifickemu_datu"/></text:h>
      <text:p text:style-name="Text_20_body">Delka výpůjční lhůty je přednastavená (odvozená z administrativního nastavení délky výpůjček a výběru délky výpůjčky v nastavení vlastností exempláře). Když je exemplář půjčován, data vrácení jsou automaticky spočítána a vložena do záznamu výpůjčky
Délku výpůjčky je však možné ovlivnit také při půjčování aktivováním zaškrtávací pole <text:span text:style-name="Emphasis"><text:span text:style-name="Strong_20_Emphasis">„Půjčit k datu“</text:span></text:span>.  Vedle zaškrtávacího pole  je možné nastavit libovolné datum, které bude použito místo přednastavené výpůjční lhůty.</text:p>
      <text:list text:style-name="Numbering_20_1" text:continue-numbering="false">
        <text:list-item>
          <text:p text:style-name="Numbering_20_1_Content_First"> Předtím, než načtete půjčovat, zaškrtněte volbu <text:span text:style-name="Emphasis"><text:span text:style-name="Strong_20_Emphasis">„Půjčit k datu“</text:span></text:span>. </text:p>
        </text:list-item>
        <text:list-item>
          <text:p text:style-name="Numbering_20_1_Content"> Použijte rozbalovací kalendář a vyberte požadované datum vrácení (nebo klikněte na den, měsíc, nebo rok a použijte šipku nahoru nebo dolů, případně údaj smažte a doplňte ručně). <text:line-break/><text:line-break/> <draw:frame draw:style-name="media" draw:name="2" text:anchor-type="as-char" draw:z-index="2" svg:width="26.19375cm" style:rel-width="100%" svg:height="7.381875cm" style:rel-height="scale"><draw:image xlink:href="Pictures/16f712e4dd57998017bd0fd6a88bd4dd.jpg" xlink:type="simple" xlink:show="embed" xlink:actuate="onLoad"/></draw:frame> <text:line-break/> <text:line-break/></text:p>
        </text:list-item>
        <text:list-item>
          <text:p text:style-name="Numbering_20_1_Content"> Čas (hodinu a minutu vrácení) použijte  pouze v případě výpůjčky trvající hodiny (nikoliv dny).</text:p>
        </text:list-item>
        <text:list-item>
          <text:p text:style-name="Numbering_20_1_Content_Last"> Zvolené datum je aplikováno na všechny následně provedené výpůjčky, dokud bude zaškrtávací pole <text:span text:style-name="Emphasis"><text:span text:style-name="Strong_20_Emphasis">„Půjčit k datu“</text:span></text:span> aktivováno, nebo dokud neopustíte čtenářské konto.</text:p>
        </text:list-item>
      </text:list>
      <text:h text:style-name="Heading_20_2" text:outline-level="2"><text:bookmark-start text:name="__RefHeading___pujceni_nezkatalogizovaneho_exemplare_predkatalogizace_4"/><text:bookmark-start text:name="pujceni_nezkatalogizovaneho_exemplare_predkatalogizace"/>Půjčení nezkatalogizovaného exempláře (předkatalogizace)<text:bookmark-end text:name="__RefHeading___pujceni_nezkatalogizovaneho_exemplare_predkatalogizace_4"/><text:bookmark-end text:name="pujceni_nezkatalogizovaneho_exemplare_predkatalogizace"/></text:h>
      <text:p text:style-name="Text_20_body">Evergreen umožňuje vypůjčit i exempláře, které dosud nejsou zkatalogizované. V tom případě je potřeba, aby exemplář měl čárový kód.</text:p>
      <text:list text:style-name="Numbering_20_1" text:continue-numbering="false">
        <text:list-item>
          <text:p text:style-name="Numbering_20_1_Content_First"> Ve čtenářském kontě na kartě <text:span text:style-name="Emphasis"><text:span text:style-name="Strong_20_Emphasis">„Půjčit“</text:span></text:span> načtěte čárový kód exempláře. </text:p>
        </text:list-item>
        <text:list-item>
          <text:p text:style-name="Numbering_20_1_Content"> Objeví se vyskakovací okno s hlášením,že exemplář neexistuje. Ve vyskakovacím okně zvolte <text:span text:style-name="Emphasis"><text:span text:style-name="Strong_20_Emphasis">„Předkatalogizovaný“</text:span></text:span>. <text:line-break/><text:line-break/><draw:frame draw:style-name="media" draw:name="3" text:anchor-type="as-char" draw:z-index="3" svg:width="20.452291666667cm" style:rel-width="100%" svg:height="6.8791666666667cm" style:rel-height="scale"><draw:image xlink:href="Pictures/e44e219da4325468c4397a02962b72fe.jpg" xlink:type="simple" xlink:show="embed" xlink:actuate="onLoad"/></draw:frame> <text:line-break/><text:line-break/></text:p>
        </text:list-item>
        <text:list-item>
          <text:p text:style-name="Numbering_20_1_Content"> Do formuláře vložte požadované informace. Doporučuje zadávat jméno autora ve tvaru <text:span text:style-name="Emphasis">„Příjmení, Jméno“</text:span> <text:line-break/><text:line-break/><draw:frame draw:style-name="media" draw:name="4" text:anchor-type="as-char" draw:z-index="4" svg:width="20.214166666667cm" style:rel-width="100%" svg:height="4.9741666666667cm" style:rel-height="scale"><draw:image xlink:href="Pictures/ad1947e2d5c04e1cec1ed3b0f136423d.jpg" xlink:type="simple" xlink:show="embed" xlink:actuate="onLoad"/></draw:frame> <text:line-break/> <text:line-break/></text:p>
        </text:list-item>
        <text:list-item>
          <text:p text:style-name="Numbering_20_1_Content_Last"> klikněte na <text:span text:style-name="Emphasis"><text:span text:style-name="Strong_20_Emphasis">„Půjčit“</text:span></text:span>.</text:p>
        </text:list-item>
      </text:list>
      <text:p text:style-name="Preformatted_20_Text">Při vrácení Evergreen upozorní personál na to, že má být exemplář předán ke zpět ke katalogizaci.<text:line-break/></text:p>
      <text:h text:style-name="Heading_20_2" text:outline-level="2"><text:bookmark-start text:name="__RefHeading___evidence_prezencnich_vypujcek_5"/><text:bookmark-start text:name="evidence_prezencnich_vypujcek"/>Evidence prezenčních výpůjček<text:bookmark-end text:name="__RefHeading___evidence_prezencnich_vypujcek_5"/><text:bookmark-end text:name="evidence_prezencnich_vypujcek"/></text:h>
      <text:list text:style-name="Numbering_20_1" text:continue-numbering="false">
        <text:list-item>
          <text:p text:style-name="Numbering_20_1_Content_First"> V hlavním menu vyberte <text:span text:style-name="Emphasis"><text:span text:style-name="Strong_20_Emphasis">„Výpůjční protokol“ → „Zaznamenat prezenční výpůjčku“</text:span></text:span> nebo stiskněte klávesu <text:span text:style-name="Emphasis"><text:span text:style-name="Strong_20_Emphasis">„F6“</text:span></text:span>.</text:p>
        </text:list-item>
        <text:list-item>
          <text:p text:style-name="Numbering_20_1_Content"> Doplňte počet  prezenčních užití pro daný exemplář a poté zadejte čárový kód exempláře. <text:line-break/><text:line-break/><draw:frame draw:style-name="media" draw:name="5" text:anchor-type="as-char" draw:z-index="5" svg:width="26.908125cm" style:rel-width="100%" svg:height="5.953125cm" style:rel-height="scale"><draw:image xlink:href="Pictures/92303df189690e5db9b2890520745413.jpg" xlink:type="simple" xlink:show="embed" xlink:actuate="onLoad"/></draw:frame> <text:line-break/> <text:line-break/></text:p>
        </text:list-item>
        <text:list-item>
          <text:p text:style-name="Numbering_20_1_Content_Last"> Klikněte na tlačítko <text:span text:style-name="Emphasis"><text:span text:style-name="Strong_20_Emphasis">„Potvrdit“</text:span></text:span>.</text:p>
        </text:list-item>
      </text:list>
      <text:p text:style-name="Text_20_body">Prezenční výpůjčky jsou evidovány bez vztahu ke konkrétnímu čtenářskému kontu. Nejsou také započítávány do statistik běžných výpůjček. 
Jako prezenční výpůjčku lze zaznamenat i exempláře, které není možné půjčovat (např. jsou nastaveny jako prezenční exemplář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ujcovani</dc:title>
  </office:meta>
</office:document-meta>
</file>