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df001ba8951d11e173fdc4457cd2bb.jpg"/>
  <manifest:file-entry manifest:media-type="image/jpeg" manifest:full-path="Pictures/c2f14374f55d29d5bcf4a74e49fa21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prodlouzeni_registrace"/><text:bookmark-start text:name="__RefHeading___prodlouzeni_ctenarske_registrace_1"/><text:bookmark-start text:name="prodlouzeni_ctenarske_registrace"/>Prodloužení čtenářské registrace<text:bookmark-end text:name="__RefHeading___prodlouzeni_ctenarske_registrace_1"/><text:bookmark-end text:name="prodlouzeni_ctenarske_registrace"/></text:h>
      <text:h text:style-name="Heading_20_2" text:outline-level="2"><text:bookmark-start text:name="__RefHeading___prodlouzeni_o_standardni_dobu_registrace_2"/><text:bookmark-start text:name="prodlouzeni_o_standardni_dobu_registrace"/>Prodloužení o standardní dobu registrace<text:bookmark-end text:name="__RefHeading___prodlouzeni_o_standardni_dobu_registrace_2"/><text:bookmark-end text:name="prodlouzeni_o_standardni_dobu_registrace"/></text:h>
      <text:p text:style-name="Text_20_body">Při tomto postupu se datum vypršení expirace prodlouží o standardní dobu registrace, je tedy vhodné jej použít, <text:span text:style-name="Strong_20_Emphasis">použít, pokud už skončila platnost registrace</text:span><text:note text:id="ftn0" text:note-class="footnote"><text:note-citation text:label="1)">1)</text:note-citation><text:note-body><text:p text:style-name="Text_20_body">Před vypršením registrace, tj. pokud registrace čtenáře je dosud platná, použijte prodloužení ke konkrétnímu datu.</text:p></text:note-body></text:note>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apř. pokud je standardní doba registrace jeden rok a k prodloužení dojde 1. února 2016, bude registrace prodloužena do 1. února 2017, bez ohledu na aktuální datum vypršení platnosti registrace.</text:p></table:table-cell></table:table-row></table:table></draw:text-box></draw:frame></text:p>
      <text:list text:style-name="Numbering_20_1" text:continue-numbering="false">
        <text:list-item>
          <text:p text:style-name="Numbering_20_1_Content_First"> Otevřete čtenářské konto a zvolte kartu <text:span text:style-name="Emphasis"><text:span text:style-name="Strong_20_Emphasis">„Editovat“</text:span></text:span></text:p>
        </text:list-item>
        <text:list-item>
          <text:p text:style-name="Numbering_20_1_Content_Last"> Klikněte na tlačítko <text:span text:style-name="Emphasis"><text:span text:style-name="Strong_20_Emphasis">„Aktualizovat datum expirace“</text:span></text:span>, které se nachází napravo vedle pole <text:span text:style-name="Emphasis"><text:span text:style-name="Strong_20_Emphasis">„Datum vypršení oprávnění (registrace)„</text:span></text:span>.  <text:line-break/><text:line-break/><draw:frame draw:style-name="mediacenter" draw:name="0" text:anchor-type="paragraph" draw:z-index="0" svg:width="18.494375cm" style:rel-width="100%" svg:height="6.35cm" style:rel-height="scale"><draw:image xlink:href="Pictures/8fdf001ba8951d11e173fdc4457cd2bb.jpg" xlink:type="simple" xlink:show="embed" xlink:actuate="onLoad"/></draw:frame></text:p>
        </text:list-item>
      </text:list>
      <text:h text:style-name="Heading_20_2" text:outline-level="2"><text:bookmark-start text:name="__RefHeading___prodlouzeni_registrace_ke_konkretnimu_datu_3"/><text:bookmark-start text:name="prodlouzeni_registrace_ke_konkretnimu_datu"/>Prodloužení registrace ke konkrétnímu datu<text:bookmark-end text:name="__RefHeading___prodlouzeni_registrace_ke_konkretnimu_datu_3"/><text:bookmark-end text:name="prodlouzeni_registrace_ke_konkretnimu_datu"/></text:h>
      <text:p text:style-name="Text_20_body"><text:span text:style-name="Strong_20_Emphasis">Tento postup doporučujeme použít, pokud má čtenář prozatím platnou registraci (ještě neuplynula doba čtenářské registrace</text:span>) protože při použití tlačítka „Aktualizovat datum expirace“ by se čtenáři registrační období zkrátilo o dobu mezi datem aktualizace a datem skutečné expirace. 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Například pokud by datum expirace bylo 15. prosince 2015 a čtenář, který patří do skupiny se standardní dobou registrace jeden rok by požádal o prodloužení registrace už 1. listopadu 2015, při použití tlačítka „Aktualizovat datum expirace“ by se registrace prodloužila do 1. listopadu 2016 (nikoliv do 15. prosince 2016) a čtenář by tak „přišel“ o 45 registračních dní.</text:p></table:table-cell></table:table-row></table:table></draw:text-box></draw:frame></text:p>
      <text:list text:style-name="Numbering_20_1" text:continue-numbering="false">
        <text:list-item>
          <text:p text:style-name="Numbering_20_1_Content_First"> Otevřete čtenářské konto a zvolte kartu <text:span text:style-name="Emphasis"><text:span text:style-name="Strong_20_Emphasis">„Editovat“</text:span></text:span></text:p>
        </text:list-item>
        <text:list-item>
          <text:p text:style-name="Numbering_20_1_Content"> Umístěte kurzo do pole <text:span text:style-name="Emphasis"><text:span text:style-name="Strong_20_Emphasis">„Datum vypršení oprávnění (registrace)„</text:span></text:span>. Tím otevřete miniaplikaci kalendáře.</text:p>
        </text:list-item>
        <text:list-item>
          <text:p text:style-name="Numbering_20_1_Content"> Vyberte v kalendáři požadované datum</text:p>
        </text:list-item>
        <text:list-item>
          <text:p text:style-name="Numbering_20_1_Content_Last"> Datum můžete vyplnit také ručně bez použití miniaplikace kalendáře (např. pokud chcete registraci prodloužit o rok, stačí změnit poslední číslici letopočtu).   <text:line-break/><text:line-break/><draw:frame draw:style-name="mediacenter" draw:name="1" text:anchor-type="paragraph" draw:z-index="1" svg:width="19.314583333333cm" style:rel-width="100%" svg:height="9.4191666666667cm" style:rel-height="scale"><draw:image xlink:href="Pictures/c2f14374f55d29d5bcf4a74e49fa213e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prodlouzeni_registrace</dc:title>
  </office:meta>
</office:document-meta>
</file>