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908957435c77a3346abacba94ec8df.jpg"/>
  <manifest:file-entry manifest:media-type="image/jpeg" manifest:full-path="Pictures/4b044f69ecf109f45fb49567024f00f1.jpg"/>
  <manifest:file-entry manifest:media-type="image/jpeg" manifest:full-path="Pictures/de15a4f905138a2c01a4c33edcadda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ypujcni_protokol:prodlouzeni"/><text:bookmark-start text:name="__RefHeading___prodlouzeni_a_zmeny_vypujcni_lhuty_1"/><text:bookmark-start text:name="prodlouzeni_a_zmeny_vypujcni_lhuty"/>Prodloužení a změny výpůjční lhůty<text:bookmark-end text:name="__RefHeading___prodlouzeni_a_zmeny_vypujcni_lhuty_1"/><text:bookmark-end text:name="prodlouzeni_a_zmeny_vypujcni_lhuty"/></text:h>
      <text:p text:style-name="Text_20_body">Prodloužení výpůjční lhůty dokumentu se provádí ve čtenářském kontě na kartě <text:span text:style-name="Emphasis"><text:span text:style-name="Strong_20_Emphasis">Výpůjčky</text:span></text:span>. Je možné prodloužit všechny výpůjčky naráz nebo vybrat jednu či více výpůjček. Prodloužení lze provést také ke konkrétnímu datu. Pokud dojde k prodloužení výpůjčky, sníží se zároveň zbývající počet prodloužení daného dokumentu v závislosti na lokálním natavení dané knihovny. 
Kromě běžného prodloužení je také možné změnit datum vrácení vypůjčeného dokumentu. Změna data vrácení se čtenáři nezapočítává do počtu prodloužení dané výpůjčky.</text:p>
      <text:h text:style-name="Heading_20_3" text:outline-level="3"><text:bookmark-start text:name="__RefHeading___standardni_prodlouzeni_vypujcek_2"/><text:bookmark-start text:name="standardni_prodlouzeni_vypujcek"/>Standardní prodloužení výpůjček<text:bookmark-end text:name="__RefHeading___standardni_prodlouzeni_vypujcek_2"/><text:bookmark-end text:name="standardni_prodlouzeni_vypujcek"/></text:h>
      <text:h text:style-name="Heading_20_4" text:outline-level="4"><text:bookmark-start text:name="__RefHeading___prodlouzeni_vypujcni_lhuty_vsech_vypujcenych_dokumentu_3"/><text:bookmark-start text:name="prodlouzeni_vypujcni_lhuty_vsech_vypujcenych_dokumentu"/>Prodloužení výpůjční lhůty všech vypůjčených dokumentů<text:bookmark-end text:name="__RefHeading___prodlouzeni_vypujcni_lhuty_vsech_vypujcenych_dokumentu_3"/><text:bookmark-end text:name="prodlouzeni_vypujcni_lhuty_vsech_vypujcenych_dokumentu"/></text:h>
      <text:list text:style-name="Numbering_20_1" text:continue-numbering="false">
        <text:list-item>
          <text:p text:style-name="Numbering_20_1_Content_First"> V seznamu likněte na tlačítko <text:span text:style-name="Emphasis"><text:span text:style-name="Strong_20_Emphasis">„Akce pro vybrané exempláře“</text:span></text:span> (nebo umístěte myš do oblasti se seznamem vypůjčených dokumentů a klikněte pravým tlačítkem)</text:p>
        </text:list-item>
        <text:list-item>
          <text:p text:style-name="Numbering_20_1_Content"> Z nabídky vyberte položku <text:span text:style-name="Emphasis"><text:span text:style-name="Strong_20_Emphasis">„Prodloužit vše“</text:span></text:span> <text:line-break/><text:line-break/><draw:frame draw:style-name="media" draw:name="0" text:anchor-type="as-char" draw:z-index="0" svg:width="33.707916666667cm" style:rel-width="100%" svg:height="12.461875cm" style:rel-height="scale"><draw:image xlink:href="Pictures/72908957435c77a3346abacba94ec8df.jpg" xlink:type="simple" xlink:show="embed" xlink:actuate="onLoad"/></draw:frame></text:p>
        </text:list-item>
        <text:list-item>
          <text:p text:style-name="Numbering_20_1_Content"> Ve vyskakovacím okně potvrďte, že chcete prodloužit vybrané exempláře kliknutím na tlačítko <text:span text:style-name="Emphasis"><text:span text:style-name="Strong_20_Emphasis">OK</text:span></text:span></text:p>
        </text:list-item>
        <text:list-item>
          <text:p text:style-name="Numbering_20_1_Content"> Dojde k prodloužení všech výpůjček a zároveň se zároveň se pro každý titul sníží počet zbývajících povolených prodloužení (počet povolených prodloužení závisí na lokálním natavení dané knihovny).</text:p>
        </text:list-item>
        <text:list-item>
          <text:p text:style-name="Numbering_20_1_Content"> V případě, že některé dokumenty není možné prodloužit (např. byl vyčerpán povolený limit prodloužení apod.), objeví se vyskakovací okno s dotazem, zda udělat výjimu a akci skutečně provést.  <text:line-break/><text:line-break/><draw:frame draw:style-name="media" draw:name="1" text:anchor-type="as-char" draw:z-index="1" svg:width="18.758958333333cm" style:rel-width="100%" svg:height="5.3445833333333cm" style:rel-height="scale"><draw:image xlink:href="Pictures/4b044f69ecf109f45fb49567024f00f1.jpg" xlink:type="simple" xlink:show="embed" xlink:actuate="onLoad"/></draw:frame> </text:p>
        </text:list-item>
        <text:list-item>
          <text:p text:style-name="Numbering_20_1_Content_Last"> K potrvzení výjimky je nutné příslušné oprávnění. </text:p>
        </text:list-item>
      </text:list>
      <text:h text:style-name="Heading_20_4" text:outline-level="4"><text:bookmark-start text:name="__RefHeading___prodlouzeni_vypujcni_lhuty_vybranych_dokumentu_4"/><text:bookmark-start text:name="prodlouzeni_vypujcni_lhuty_vybranych_dokumentu"/>Prodloužení výpůjční lhůty vybraných dokumentů<text:bookmark-end text:name="__RefHeading___prodlouzeni_vypujcni_lhuty_vybranych_dokumentu_4"/><text:bookmark-end text:name="prodlouzeni_vypujcni_lhuty_vybranych_dokumentu"/></text:h>
      <text:list text:style-name="Numbering_20_1" text:continue-numbering="false">
        <text:list-item>
          <text:p text:style-name="Numbering_20_1_Content_First"> V seznamu výpůjček vyberte kurzorem jednu nebo více výpůjček (výběr více položek je možný podržením klávesy <text:span text:style-name="Emphasis"><text:span text:style-name="Strong_20_Emphasis">„Ctrl“</text:span></text:span> a kliknutím levého tlačítka myši na vybraném řádku)</text:p>
        </text:list-item>
        <text:list-item>
          <text:p text:style-name="Numbering_20_1_Content"> Klikněte na tlačítko <text:span text:style-name="Emphasis"><text:span text:style-name="Strong_20_Emphasis">„Akce pro vybrané exempláře“</text:span></text:span> (nebo klikněte pravým tlačítkem myši)</text:p>
        </text:list-item>
        <text:list-item>
          <text:p text:style-name="Numbering_20_1_Content"> Z nabídky vyberte položku <text:span text:style-name="Emphasis"><text:span text:style-name="Strong_20_Emphasis">„Prodloužit“</text:span></text:span></text:p>
        </text:list-item>
        <text:list-item>
          <text:p text:style-name="Numbering_20_1_Content"> Ve vyskakovacím okně potvrďte, že chcete prodloužit vybrané exempláře kliknutím na tlačítko <text:span text:style-name="Emphasis"><text:span text:style-name="Strong_20_Emphasis">OK</text:span></text:span> </text:p>
        </text:list-item>
        <text:list-item>
          <text:p text:style-name="Numbering_20_1_Content"> Dojde k prodloužení vybraných výpůjček a zároveň se pro daný titul sníží počet zbývajících povolených prodloužení.</text:p>
        </text:list-item>
        <text:list-item>
          <text:p text:style-name="Numbering_20_1_Content_Last"> V případě, že některé dokumenty není možné prodloužit (např. byl vyčerpán povolený limit prodloužení apod.), objeví se vyskakovací okno s dotazem, zda udělat výjimu a akci skutečně provést. K potrvzení výjimky je nutné příslušné oprávnění.</text:p>
        </text:list-item>
      </text:list>
      <text:h text:style-name="Heading_20_3" text:outline-level="3"><text:bookmark-start text:name="__RefHeading___prodlouzeni_vypujcek_ke_konkretnimu_datu_5"/><text:bookmark-start text:name="prodlouzeni_vypujcek_ke_konkretnimu_datu"/>Prodloužení výpůjček ke konkrétnímu datu<text:bookmark-end text:name="__RefHeading___prodlouzeni_vypujcek_ke_konkretnimu_datu_5"/><text:bookmark-end text:name="prodlouzeni_vypujcek_ke_konkretnimu_datu"/></text:h>
      <text:list text:style-name="Numbering_20_1" text:continue-numbering="false">
        <text:list-item>
          <text:p text:style-name="Numbering_20_1_Content_First"> V seznamu výpůjček vyberte kurzorem jednu nebo více výpůjček (výběr více položek je možný podržením klávesy <text:span text:style-name="Emphasis"><text:span text:style-name="Strong_20_Emphasis">„Ctrl“</text:span></text:span> a kliknutím levého tlačítka myši na vybraném řádku)</text:p>
        </text:list-item>
        <text:list-item>
          <text:p text:style-name="Numbering_20_1_Content"> Klikněte na tlačítko <text:span text:style-name="Emphasis"><text:span text:style-name="Strong_20_Emphasis">„Akce pro vybrané exempláře“</text:span></text:span> (nebo klikněte pravým tlačítkem myši)</text:p>
        </text:list-item>
        <text:list-item>
          <text:p text:style-name="Numbering_20_1_Content"> Z nabídky vyberte položku <text:span text:style-name="Emphasis"><text:span text:style-name="Strong_20_Emphasis">„Prodloužit k datu“</text:span></text:span></text:p>
        </text:list-item>
        <text:list-item>
          <text:p text:style-name="Numbering_20_1_Content"> Ve vyskakovacím okně vyberte požadované datum. Datum můžete zadat buď pomocí klávesnice  nebo pomocí miniaplikace kalendáře. <text:line-break/><text:line-break/><draw:frame draw:style-name="media" draw:name="2" text:anchor-type="as-char" draw:z-index="2" svg:width="33.231666666667cm" style:rel-width="100%" svg:height="12.911666666667cm" style:rel-height="scale"><draw:image xlink:href="Pictures/de15a4f905138a2c01a4c33edcadda43.jpg" xlink:type="simple" xlink:show="embed" xlink:actuate="onLoad"/></draw:frame></text:p>
        </text:list-item>
        <text:list-item>
          <text:p text:style-name="Numbering_20_1_Content"> Poté stiskněte tlačítko <text:span text:style-name="Emphasis"><text:span text:style-name="Strong_20_Emphasis">„Použít“</text:span></text:span></text:p>
        </text:list-item>
        <text:list-item>
          <text:p text:style-name="Numbering_20_1_Content"> Dojde k prodloužení vybraných výpůjček ke zvolenému datu a zároveň se pro daný titul sníží počet zbývajících povolených prodloužení.</text:p>
        </text:list-item>
        <text:list-item>
          <text:p text:style-name="Numbering_20_1_Content_Last"> V případě, že některé dokumenty není možné prodloužit (např. byl vyčerpán povolený limit prodloužení apod.), objeví se vyskakovací okno s dotazem, zda udělat výjimu a akci skutečně provést. K potrvzení výjimky je nutné příslušné oprávnění. </text:p>
        </text:list-item>
      </text:list>
      <text:h text:style-name="Heading_20_3" text:outline-level="3"><text:bookmark-start text:name="__RefHeading___zmena_data_vraceni_6"/><text:bookmark-start text:name="zmena_data_vraceni"/>Změna data vrácení<text:bookmark-end text:name="__RefHeading___zmena_data_vraceni_6"/><text:bookmark-end text:name="zmena_data_vraceni"/></text:h>
      <text:list text:style-name="Numbering_20_1" text:continue-numbering="false">
        <text:list-item>
          <text:p text:style-name="Numbering_20_1_Content_First"> V seznamu výpůjček vyberte kurzorem jednu nebo více výpůjček.</text:p>
        </text:list-item>
        <text:list-item>
          <text:p text:style-name="Numbering_20_1_Content"> Klikněte na tlačítko <text:span text:style-name="Emphasis"><text:span text:style-name="Strong_20_Emphasis">„Akce pro vybrané exempláře“</text:span></text:span> (nebo klikněte pravým tlačítkem myši)</text:p>
        </text:list-item>
        <text:list-item>
          <text:p text:style-name="Numbering_20_1_Content"> Z nabídky vyberte položku <text:span text:style-name="Emphasis"><text:span text:style-name="Strong_20_Emphasis">„Změnit datum vrácení“</text:span></text:span></text:p>
        </text:list-item>
        <text:list-item>
          <text:p text:style-name="Numbering_20_1_Content_Last"> Ve vyskakovacím okně vyberte požadované datum. Datum můžete zadat buď pomocí klávesnice  nebo pomocí miniaplikace kalendáře. Dojde ke změně data výpůjčky, počet zbývajících prodloužení daného dokumentu se však nezmění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prodlouzeni</dc:title>
  </office:meta>
</office:document-meta>
</file>