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ababf3c810a817ac9b2d7b3cbe49a1.png"/>
  <manifest:file-entry manifest:media-type="image/png" manifest:full-path="Pictures/53be8cccd3a93aec188d9f924cd33b3b.png"/>
  <manifest:file-entry manifest:media-type="image/png" manifest:full-path="Pictures/2c640e42b3bd6ee2dc6a27b2e6d308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poznamky_upozorneni"/><text:bookmark-start text:name="__RefHeading___poznamky_a_upozorneni_1"/><text:bookmark-start text:name="poznamky_a_upozorneni"/>Poznámky a upozornění<text:bookmark-end text:name="__RefHeading___poznamky_a_upozorneni_1"/><text:bookmark-end text:name="poznamky_a_upozorneni"/></text:h>
      <text:h text:style-name="Heading_20_2" text:outline-level="2"><text:bookmark-start text:name="__RefHeading___pridani_poznamky_2"/><text:bookmark-start text:name="pridani_poznamky"/>Přidání poznámky<text:bookmark-end text:name="__RefHeading___pridani_poznamky_2"/><text:bookmark-end text:name="pridani_poznamky"/></text:h>
      <text:p text:style-name="Text_20_body">Stejně jako ke knihám, i ke čtenáři je možné přidat různé poznámky.</text:p>
      <text:p text:style-name="Text_20_body">Ke čtenářskému kontu je možné přidat tři typy poznámek:</text:p>
      <text:list text:style-name="List_20_1" text:continue-numbering="false">
        <text:list-item>
          <text:p text:style-name="List_20_1_Content_First"> poznámka</text:p>
        </text:list-item>
        <text:list-item>
          <text:p text:style-name="List_20_1_Content"> upozornění</text:p>
        </text:list-item>
        <text:list-item>
          <text:p text:style-name="List_20_1_Content_Last"> blokace</text:p>
        </text:list-item>
      </text:list>
      <text:list text:style-name="Numbering_20_1" text:continue-numbering="false">
        <text:list-item>
          <text:p text:style-name="Numbering_20_1_Content_First"> Otevřete si čtenářské konto.</text:p>
        </text:list-item>
        <text:list-item>
          <text:p text:style-name="Numbering_20_1_Content"> <text:span text:style-name="Strong_20_Emphasis">Otevřete kartu <text:span text:style-name="Emphasis">„Zprávy“</text:span>.</text:span></text:p>
        </text:list-item>
        <text:list-item>
          <text:p text:style-name="Numbering_20_1_Content"> Klikněte na tlačítko <text:span text:style-name="Emphasis"><text:span text:style-name="Strong_20_Emphasis">„Vytvořit blokaci/zprávu“</text:span></text:span>.</text:p>
        </text:list-item>
        <text:list-item>
          <text:p text:style-name="Numbering_20_1_Content"> Ve vyskakovacím okně <text:span text:style-name="Strong_20_Emphasis">zvolte typ poznámky</text:span>.</text:p>
        </text:list-item>
        <text:list-item>
          <text:p text:style-name="Numbering_20_1_Content"> Napište poznámku.</text:p>
        </text:list-item>
        <text:list-item>
          <text:p text:style-name="Numbering_20_1_Content"> Doplňte iniciály, aby bylo dohledatelné, kdo poznámku vytvořil.</text:p>
        </text:list-item>
        <text:list-item>
          <text:p text:style-name="Numbering_20_1_Content_Last"> Poznámka se červeně zobrazí u jména čtenáře.</text:p>
        </text:list-item>
      </text:list>
      <text:p text:style-name="Text_20_body"><draw:frame draw:style-name="media" draw:name="0" text:anchor-type="as-char" draw:z-index="0" svg:width="15.875cm" svg:height="4.4652839396628cm"><draw:image xlink:href="Pictures/d4ababf3c810a817ac9b2d7b3cbe49a1.png" xlink:type="simple" xlink:show="embed" xlink:actuate="onLoad"/></draw:frame></text:p>
      <text:h text:style-name="Heading_20_2" text:outline-level="2"><text:bookmark-start text:name="__RefHeading___smazani_poznamky_3"/><text:bookmark-start text:name="smazani_poznamky"/>Smazání poznámky<text:bookmark-end text:name="__RefHeading___smazani_poznamky_3"/><text:bookmark-end text:name="smazani_poznamky"/></text:h>
      <text:list text:style-name="Numbering_20_1" text:continue-numbering="false">
        <text:list-item>
          <text:p text:style-name="Numbering_20_1_Content_First"> Otevřete si čtenářské konto.</text:p>
        </text:list-item>
        <text:list-item>
          <text:p text:style-name="Numbering_20_1_Content"> Otevřete kartu „Zprávy“.</text:p>
        </text:list-item>
        <text:list-item>
          <text:p text:style-name="Numbering_20_1_Content"> Zatrhnete poznámku, kterou chcete smazat.</text:p>
        </text:list-item>
        <text:list-item>
          <text:p text:style-name="Numbering_20_1_Content_Last"> Kliknete na tlačítko <text:span text:style-name="Emphasis"><text:span text:style-name="Strong_20_Emphasis">„Akce“</text:span></text:span> a z nabídky <text:span text:style-name="Strong_20_Emphasis">vyberte zda chcete zprávu odstranit či archivovat</text:span> (doporučujeme). Odstraněné zprávy už nelze nikdy dohledat a zobrazit. Pro přehled o aktivitách čtenářského konta je vhodnější neaktuální zprávy přesouvat do archivu.<draw:frame draw:style-name="media" draw:name="1" text:anchor-type="as-char" draw:z-index="1" svg:width="15.875cm" svg:height="6.8333029861617cm"><draw:image xlink:href="Pictures/53be8cccd3a93aec188d9f924cd33b3b.png" xlink:type="simple" xlink:show="embed" xlink:actuate="onLoad"/></draw:frame></text:p>
        </text:list-item>
      </text:list>
      <text:h text:style-name="Heading_20_3" text:outline-level="3"><text:bookmark-start text:name="__RefHeading___archivovane_zpravy_4"/><text:bookmark-start text:name="archivovane_zpravy"/>Archivované zprávy<text:bookmark-end text:name="__RefHeading___archivovane_zpravy_4"/><text:bookmark-end text:name="archivovane_zpravy"/></text:h>
      <text:p text:style-name="Text_20_body">Archivované zprávy jsou neaktivní zprávy, které byly „smazány“, ale jsou archivovány.
<text:span text:style-name="Strong_20_Emphasis">Naleznete je ve čtenářském kontě na kartě <text:span text:style-name="Emphasis">„Zprávy“.</text:span></text:span><draw:frame draw:style-name="media" draw:name="2" text:anchor-type="as-char" draw:z-index="2" svg:width="15.875cm" svg:height="7.1895544192841cm"><draw:image xlink:href="Pictures/2c640e42b3bd6ee2dc6a27b2e6d3085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poznamky_upozorneni</dc:title>
  </office:meta>
</office:document-meta>
</file>