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f5c469cf07690ccf350864104c64ae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ypujcni_protokol:poplatky_a_pokuty"/><text:bookmark-start text:name="__RefHeading___poplatky_a_pokuty_1"/><text:bookmark-start text:name="poplatky_a_pokuty"/>Poplatky a pokuty<text:bookmark-end text:name="__RefHeading___poplatky_a_pokuty_1"/><text:bookmark-end text:name="poplatky_a_pokuty"/></text:h>
      <text:list text:style-name="List_20_1" text:continue-numbering="false">
        <text:list-item>
          <text:p text:style-name="List_20_1_Content_First"> <text:a xlink:type="simple" xlink:href="https://eg-wiki.osvobozena-knihovna.cz/doku.php/nauctovani_poplatku" text:style-name="Internet_20_link" text:visited-style-name="Visited_20_Internet_20_Link">Naúčtování poplatku</text:a></text:p>
        </text:list-item>
        <text:list-item>
          <text:p text:style-name="List_20_1_Content"> <text:a xlink:type="simple" xlink:href="https://eg-wiki.osvobozena-knihovna.cz/doku.php/ruseni_poplatku" text:style-name="Internet_20_link" text:visited-style-name="Visited_20_Internet_20_Link">Zrušení a odpuštění poplatků</text:a></text:p>
        </text:list-item>
        <text:list-item>
          <text:p text:style-name="List_20_1_Content"> <text:a xlink:type="simple" xlink:href="https://eg-wiki.osvobozena-knihovna.cz/doku.php/provedeni_platby" text:style-name="Internet_20_link" text:visited-style-name="Visited_20_Internet_20_Link">Provedení a zaplacení platby, druhy plateb</text:a></text:p>
        </text:list-item>
        <text:list-item>
          <text:p text:style-name="List_20_1_Content_Last"> <text:a xlink:type="simple" xlink:href="https://eg-wiki.osvobozena-knihovna.cz/doku.php/poplatky_a_pokuty:tisk_dokladu" text:style-name="Internet_20_link" text:visited-style-name="Visited_20_Internet_20_Link">Tisk dokladů o platbě</text:a></text:p>
        </text:list-item>
      </text:list>
      <text:p text:style-name="Text_20_body"><text:span text:style-name="Strong_20_Emphasis">V Evergreenu existují dva typy poplatků:</text:span></text:p>
      <text:list text:style-name="List_20_1" text:continue-numbering="false">
        <text:list-item>
          <text:p text:style-name="List_20_1_Content_First"> automaticky se generující (výpůjční) poplatky</text:p>
        </text:list-item>
        <text:list-item>
          <text:p text:style-name="List_20_1_Content_Last"> platby za zboží a služby</text:p>
        </text:list-item>
      </text:list>
      <text:h text:style-name="Heading_20_3" text:outline-level="3"><text:bookmark-start text:name="__RefHeading___automaticky_generovane_vypujcni_poplatky_2"/><text:bookmark-start text:name="automaticky_generovane_vypujcni_poplatky"/>Automaticky generované (výpůjční) poplatky<text:bookmark-end text:name="__RefHeading___automaticky_generovane_vypujcni_poplatky_2"/><text:bookmark-end text:name="automaticky_generovane_vypujcni_poplatky"/></text:h>
      <text:p text:style-name="Text_20_body">Jsou generovány systémem a zahrnují poplatky za pozdní vrácení (zpozdné), poplatky za ztracené dokumenty, poplatky za zpracování dokumentu při ztrátě nebo poškození atd. Poplatky za zpozdné jsou generovány zpravidla jednou za den (podle nastavení systému), jakmile uplyne termín pro vrácení dokumentů. Výši poplatků může stanovit konsorcium nebo i jednotlivé knihovny.  V okamžiku, kdy je dokument označen jako ztracený, může systém  také automaticky generovat poplatky za ztracený dokument pokrývající náklady na pořízení nového dokumentu (odvozené od ceny uvedené u daného exempláře) a také (podle nastavení systému) poplatek za zpracování.</text:p>
      <text:h text:style-name="Heading_20_3" text:outline-level="3"><text:bookmark-start text:name="__RefHeading___poplatky_za_zbozi_sluzby_3"/><text:bookmark-start text:name="poplatky_za_zbozi_sluzby"/>Poplatky za zboží / služby<text:bookmark-end text:name="__RefHeading___poplatky_za_zbozi_sluzby_3"/><text:bookmark-end text:name="poplatky_za_zbozi_sluzby"/></text:h>
      <text:p text:style-name="Text_20_body">Jsou jsou vytvářeny personálem podle aktuální potřeby (např. když čtenář platí za kopírování, kupuje si knihy apod.). Typy těchto poplatků se předem nastavují v administrátorském rozhraní a je možné k nim přiřadit  konkrétní částku (např. cenu konkrétní knihy, kterou knihovna prodává). </text:p>
      <text:h text:style-name="Heading_20_2" text:outline-level="2"><text:bookmark-start text:name="__RefHeading___rozhrani_pro_platby_4"/><text:bookmark-start text:name="rozhrani_pro_platby"/>Rozhraní pro platby<text:bookmark-end text:name="__RefHeading___rozhrani_pro_platby_4"/><text:bookmark-end text:name="rozhrani_pro_platby"/></text:h>
      <text:h text:style-name="Heading_20_3" text:outline-level="3"><text:bookmark-start text:name="__RefHeading___prehled_poplatku_5"/><text:bookmark-start text:name="prehled_poplatku"/>Přehled poplatků<text:bookmark-end text:name="__RefHeading___prehled_poplatku_5"/><text:bookmark-end text:name="prehled_poplatku"/></text:h>
      <text:p text:style-name="Text_20_body">Přehled poplatků nalezneme ve čtenářském kontě na záložce <text:span text:style-name="Strong_20_Emphasis">„Poplatky“</text:span> K dispozici je informace o celkovém dluhu, o vybraných (zaškrtnutých) poplatcích, o poplatcích, které mají být čtenáři refundovány a o stavu zálohy. Vedle jsou zobrazena pole pro provedení platby.</text:p>
      <text:p text:style-name="Text_20_body"><draw:frame draw:style-name="media" draw:name="0" text:anchor-type="as-char" draw:z-index="0" svg:width="21.166666666667cm" style:rel-width="100%" svg:height="9.051329394387cm" style:rel-height="scale"><draw:image xlink:href="Pictures/5f5c469cf07690ccf350864104c64aef.png" xlink:type="simple" xlink:show="embed" xlink:actuate="onLoad"/></draw:frame></text:p>
      <text:p text:style-name="Text_20_body">Ve střední části obrazovky se zobrazuje seznam naúčtovaných plateb. V případě, že se jedná o automaticky generované výpůjční poplatky, jsou dosud vypůjčené položky označeny  červeně. Evergreen umožňuje, aby čtenář zaplatil poplatky i v případě, že zpozdné stále nabíhá.</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vypujcni_protokol:poplatky_a_pokuty</dc:title>
  </office:meta>
</office:document-meta>
</file>