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vypujcni_protokol:offline_vypujcky"/><text:bookmark-start text:name="__RefHeading___offline_vypujcky_1"/><text:bookmark-start text:name="offline_vypujcky"/>Offline výpůjčky<text:bookmark-end text:name="__RefHeading___offline_vypujcky_1"/><text:bookmark-end text:name="offline_vypujcky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vypujcni_protokol:offline_vypujcky</dc:title>
  </office:meta>
</office:document-meta>
</file>