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340163d87424bfa931c310d5f017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ypujcni_protokol:no_matchpoint"/><text:bookmark-start text:name="__RefHeading___chybove_hlaseni_no_matchpoint_1"/><text:bookmark-start text:name="chybove_hlaseni_no_matchpoint"/>Chybové hlášení "no_matchpoint"<text:bookmark-end text:name="__RefHeading___chybove_hlaseni_no_matchpoint_1"/><text:bookmark-end text:name="chybove_hlaseni_no_matchpoint"/></text:h>
      <text:p text:style-name="Text_20_body"><draw:frame draw:style-name="media" draw:name="0" text:anchor-type="as-char" draw:z-index="0" svg:width="16.695208333333cm" svg:height="6.1383333333333cm"><draw:image xlink:href="Pictures/fc340163d87424bfa931c310d5f0175a.png" xlink:type="simple" xlink:show="embed" xlink:actuate="onLoad"/></draw:frame></text:p>
      <text:h text:style-name="Heading_20_2" text:outline-level="2"><text:bookmark-start text:name="__RefHeading___pri_bezne_absencni_vypujcce_2"/><text:bookmark-start text:name="pri_bezne_absencni_vypujcce"/>Při běžné absenční výpůjčce<text:bookmark-end text:name="__RefHeading___pri_bezne_absencni_vypujcce_2"/><text:bookmark-end text:name="pri_bezne_absencni_vypujcce"/></text:h>
      <text:p text:style-name="Text_20_body">Zkontrolujte:</text:p>
      <text:h text:style-name="Heading_20_3" text:outline-level="3"><text:bookmark-start text:name="__RefHeading___ctenarska_kategorie_skupina_opravneni_3"/><text:bookmark-start text:name="ctenarska_kategorie_skupina_opravneni"/>Čtenářská kategorie (skupina oprávnění):<text:bookmark-end text:name="__RefHeading___ctenarska_kategorie_skupina_opravneni_3"/><text:bookmark-end text:name="ctenarska_kategorie_skupina_opravneni"/></text:h>
      <text:list text:style-name="List_20_1" text:continue-numbering="false">
        <text:list-item>
          <text:p text:style-name="LastListParagraph_List_20_1_Content_First"> <text:span text:style-name="Strong_20_Emphasis">Zkontrolujte uživatelské oprávnění v přehledu čtenářských údajů:</text:span> (oprávnění se nastavuje ve čtenářském kontě na kartě „Editovat“). <text:line-break/>Ve čtenářském kontě může být zvolena pouze nastavena skupina oprávnění, u které je v administrativním rozhraní přiřazena fungující výpůjční politika (pravidla pro absenční výpůjčku). Pokud takové nastavení chybí, nebo je nesprávné, systém nenajde vhodnou sadu (shodu) výpůjčních pravidel  a hlásí chybu no_matchpoint (chybí shoda). Výpůjčku v takovém případě nelze uskutečnit. Pokud se tedy tato chyba objeví při běžném provozu (kdy výpůjčky ostatním čtenářům fungují), často se jedná o chybné nastavení uživatelského oprávnění.</text:p>
        </text:list-item>
      </text:list>
      <text:p text:style-name="Text_20_body">   Např. v Knihovně Jabok  existuje skupina Čtenář (Patron), která je zastřešující skupinou pro další skupiny oprávnění. Skupině „Čtenář nejsou přiřazena výpůjční pravidla. Skupinám podřízením (např. „Běžní uživatelé“, „Učitelé“) jsou přiřazena různá výpůjční pravidla pro absenční výpůjčky různých typů dokumentů. Pokud se ke čtenářskému kontu omylem přiřadí skupina „Čtenář“, systém nenajde vhodné výpůjční pravidlo (shodu). Objeví se chybové hlášení a výpůjčku nelze provést. </text:p>
      <table:table table:style-name="Table">
        <table:table-column/>
        <table:table-row>
          <table:table-cell office:value-type="string" table:style-name="tablecell">
            <text:p text:style-name="tablealignleft"> Těmto problémům se lze vyhnout tím, že skupině oprávnění, která nemá být pro uživatele vybírána, se <text:span text:style-name="Strong_20_Emphasis">nenastaví</text:span> příznak  <text:span text:style-name="Emphasis"><text:span text:style-name="Strong_20_Emphasis">„Skupina uživatelů“ (Administrace serveru → Skupiny uživatelských oprávnění</text:span></text:span>, zaškrtávací pole <text:span text:style-name="Emphasis"><text:span text:style-name="Strong_20_Emphasis">„Skupina uživatelů“</text:span></text:span>).  Pokud skupina uživatelských oprávnění není nastavena jako aktivní „Skupina uživatelů“ (tj. zaškrtávací pole „skupina uživatelů“ v administrátorském rozhraní není zaškrtnuto), nelze ho při správě čtenářského konta nebo přidávání nového uživatele vůbec vybrat.</text:p>
          </table:table-cell>
        </table:table-row>
      </table:table>
      <text:h text:style-name="Heading_20_3" text:outline-level="3"><text:bookmark-start text:name="__RefHeading___atributy_exemplare_4"/><text:bookmark-start text:name="atributy_exemplare"/>Atributy exempláře<text:bookmark-end text:name="__RefHeading___atributy_exemplare_4"/><text:bookmark-end text:name="atributy_exemplare"/></text:h>
      <text:list text:style-name="Numbering_20_1" text:continue-numbering="false">
        <text:list-item>
          <text:p text:style-name="Numbering_20_1_Content_First"> Zkontrolujte <text:span text:style-name="Emphasis"><text:span text:style-name="Strong_20_Emphasis">„modifikátor výpůjčky“</text:span></text:span>: Na řádku s daným exempláře klikněte pravým tlačítkem myši a zvolte buď  buď <text:span text:style-name="Strong_20_Emphasis"><text:span text:style-name="Emphasis">„Zobrazit detaily exempláře“</text:span></text:span> pro zobrazení nebo “<text:span text:style-name="Emphasis"><text:span text:style-name="Strong_20_Emphasis">„Upravit vlastnosti  exempláře“</text:span></text:span> pro úpravyMusí být nastaven takový modifikátor, který pro danou skupinu uživatelů povoluje absenční výpůjčku daného typu dokumentu (např. v Knihovně Jaboku musí být modifikátor výpůjčky pro většinu uživatelů nastaven na  <text:span text:style-name="Emphasis">„A- běžná absenční výpůjčka“</text:span></text:p>
        </text:list-item>
        <text:list-item>
          <text:p text:style-name="Numbering_20_1_Content_Last"> Zkontrolujte, zda atribut <text:span text:style-name="Emphasis"><text:span text:style-name="Strong_20_Emphasis">„Příruční knihovna“</text:span></text:span> (tj. prezenční exempláře) je nastaven na „NE“ (pokud je nastaven na „ANO“, exempláře lze půjčovat jen prezenčně, proto systém nenajde shodu s pravidly pro absenční výpůjčku).</text:p>
        </text:list-item>
      </text:list>
      <text:h text:style-name="Heading_20_2" text:outline-level="2"><text:bookmark-start text:name="__RefHeading___pri_predkatalogizaci_5"/><text:bookmark-start text:name="pri_predkatalogizaci"/>Při předkatalogizaci<text:bookmark-end text:name="__RefHeading___pri_predkatalogizaci_5"/><text:bookmark-end text:name="pri_predkatalogizaci"/></text:h>
      <text:p text:style-name="Text_20_body">Když nelze půjčit předkatalogizovaný dokument, zkontrolujte modifikátory výpůjčky. Pokud knihovna používá modifikátory výpůjčky,  problém obvykle spočívá v tom, že modifikátor chybí nebo je špatně vybraný.</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vypujcni_protokol:no_matchpoint</dc:title>
  </office:meta>
</office:document-meta>
</file>