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934217c744d2add50d7fc7c2faa0900.jpg"/>
  <manifest:file-entry manifest:media-type="image/jpeg" manifest:full-path="Pictures/2227010402585edfb0965456414992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evidence_bezhotovostnich_plateb"/><text:bookmark-start text:name="__RefHeading___evidence_bezhotovostnich_plateb_1"/><text:bookmark-start text:name="evidence_bezhotovostnich_plateb"/>Evidence bezhotovostních plateb.<text:bookmark-end text:name="__RefHeading___evidence_bezhotovostnich_plateb_1"/><text:bookmark-end text:name="evidence_bezhotovostnich_plateb"/></text:h>
      <text:p text:style-name="Text_20_body"><text:span text:style-name="Emphasis">Postup využívaný v Knihovně Jabok při dokončení evidence <text:a xlink:type="simple" xlink:href="https://eg-wiki.osvobozena-knihovna.cz/doku.php/vypujcni_protokol:bezhotovostni_platby" text:style-name="Internet_20_link" text:visited-style-name="Visited_20_Internet_20_Link">bezhotovostních plateb</text:a> čtenářů.</text:span></text:p>
      <text:p text:style-name="Text_20_body">Postup při dokončení evidence platby je stejný jako při evidenci jiných plateb čtenáře, viz <text:a xlink:type="simple" xlink:href="https://eg-wiki.osvobozena-knihovna.cz/doku.php/vypujcni_protokol:poplatky_a_pokuty" text:style-name="Internet_20_link" text:visited-style-name="Visited_20_Internet_20_Link">Poplatky a pokuty</text:a>. </text:p>
      <text:p text:style-name="Text_20_body">Níže uvedený postup počítá s tím, že že pro evidenci bezhotovostních plateb je použit typ platby šekem a že rozhraní služebního klienta bylo přizpůsobeno a  že termín <text:span text:style-name="Emphasis">„platba šekem“</text:span> byl v české lokalizaci nahrazen <text:span text:style-name="Emphasis">„bezhotovosním převodem“</text:span> (pro případ, že rozhraní přizpůsobeno nebylo, je v popisu postupu v hranaté závoce vždy uveden původní název pole)</text:p>
      <text:list text:style-name="Numbering_20_1" text:continue-numbering="false">
        <text:list-item>
          <text:p text:style-name="Numbering_20_1_Content_First"> Ve čtenářském kontě otevřete kartu <text:span text:style-name="Strong_20_Emphasis"><text:span text:style-name="Emphasis">„Poplatky“</text:span></text:span></text:p>
        </text:list-item>
        <text:list-item>
          <text:p text:style-name="Numbering_20_1_Content"> Zvolte typ platby <text:span text:style-name="Emphasis"><text:span text:style-name="Strong_20_Emphasis">Převodem</text:span></text:span> [šekem]</text:p>
        </text:list-item>
        <text:list-item>
          <text:p text:style-name="Numbering_20_1_Content"> Do pole <text:span text:style-name="Strong_20_Emphasis"><text:span text:style-name="Emphasis">„přijato“</text:span></text:span> zapište částku přijatou prostřednictvím platebního převodu. </text:p>
        </text:list-item>
        <text:list-item>
          <text:p text:style-name="Numbering_20_1_Content"> Pokud je přijatá částka vyšší než poplatky, které čtenář dluží, je nutné zaškrnout pole <text:span text:style-name="Strong_20_Emphasis"><text:span text:style-name="Emphasis">„Místo vrácení převést na zálohu čtenáře“</text:span></text:span> v levém dolním rohu rozhraní pro platby.  <text:line-break/> <text:line-break/><draw:frame draw:style-name="mediacenter" draw:name="0" text:anchor-type="paragraph" draw:z-index="0" svg:width="26.087916666667cm" style:rel-width="100%" svg:height="11.297708333333cm" style:rel-height="scale"><draw:image xlink:href="Pictures/3934217c744d2add50d7fc7c2faa0900.jpg" xlink:type="simple" xlink:show="embed" xlink:actuate="onLoad"/></draw:frame> <text:line-break/> <text:line-break/></text:p>
        </text:list-item>
        <text:list-item>
          <text:p text:style-name="Numbering_20_1_Content"> Ve vyskakovacím okně s názvem  <text:span text:style-name="Strong_20_Emphasis"><text:span text:style-name="Emphasis">„Informace o platebním převodu“</text:span></text:span> [Informace o šeku] doplňte do pole <text:span text:style-name="Strong_20_Emphasis"><text:span text:style-name="Emphasis">„číslo účtu“</text:span></text:span> [číslo šeku] informaci o bankovním účtu, že kterého byla platba poslána.</text:p>
        </text:list-item>
        <text:list-item>
          <text:p text:style-name="Numbering_20_1_Content"> Podle potřeby uveďte další údaje do pole <text:span text:style-name="Emphasis">Poznámka</text:span> a klikněte na tlačítko <text:span text:style-name="Strong_20_Emphasis"><text:span text:style-name="Emphasis">„Potvrdit tuto informaci“</text:span></text:span>. <text:line-break/> <text:line-break/> <draw:frame draw:style-name="media" draw:name="1" text:anchor-type="as-char" draw:z-index="1" svg:width="8.969375cm" svg:height="6.0325cm"><draw:image xlink:href="Pictures/2227010402585edfb096545641499272.jpg" xlink:type="simple" xlink:show="embed" xlink:actuate="onLoad"/></draw:frame>  <text:line-break/> <text:line-break/></text:p>
        </text:list-item>
        <text:list-item>
          <text:p text:style-name="Numbering_20_1_Content_Last"> Doporučuje pozvrzení o přijetí platby zaslat e-mailem příslušnému čtenáři (např. jako PDF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evidence_bezhotovostnich_plateb</dc:title>
  </office:meta>
</office:document-meta>
</file>