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dfc354c78a081ac96f476eadeacec0.jpg"/>
  <manifest:file-entry manifest:media-type="image/jpeg" manifest:full-path="Pictures/3fc7f9f5e61368093fd89172eb89102a.jpg"/>
  <manifest:file-entry manifest:media-type="image/jpeg" manifest:full-path="Pictures/7e190328c63ec309eb8e8c342098b69f.jpg"/>
  <manifest:file-entry manifest:media-type="image/jpeg" manifest:full-path="Pictures/060708edf433a137761994a435f13521.jpg"/>
  <manifest:file-entry manifest:media-type="image/jpeg" manifest:full-path="Pictures/78f3b16a0d046f62e5d6b730fde2f0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emailove_potvrzeni"/><text:bookmark-start text:name="__RefHeading___emailove_potvrzeni_1"/><text:bookmark-start text:name="emailove_potvrzeni"/>Emailové potvrzení<text:bookmark-end text:name="__RefHeading___emailove_potvrzeni_1"/><text:bookmark-end text:name="emailove_potvrzeni"/></text:h>
      <text:p text:style-name="Text_20_body">Tato funkce umožňuje čtenářům poskytovat informace o změnách na čtenářském kontě prostřednictvím e-mailu. Čtenáři se musí přihlásit k přijímání e-mailových notifikací ve výchozím nastavení a musí mít e-mailovou adresu spojenou s jejich účtem. Přihlášení může být také provedeno zaměstnanci knihoven při vytváření čtenářského účtu nebo v již existujících čtenářských účtech. Čtenáři se také mohou přihlásit přímo na svém účtu OPAC.</text:p>
      <text:h text:style-name="Heading_20_2" text:outline-level="2"><text:bookmark-start text:name="__RefHeading___nastaveni_e-mailove_adresy_a_e-mailoveho_potvrzeni_2"/><text:bookmark-start text:name="nastaveni_e-mailove_adresy_a_e-mailoveho_potvrzeni"/>Nastavení e-mailové adresy a e-mailového potvrzení<text:bookmark-end text:name="__RefHeading___nastaveni_e-mailove_adresy_a_e-mailoveho_potvrzeni_2"/><text:bookmark-end text:name="nastaveni_e-mailove_adresy_a_e-mailoveho_potvrzeni"/></text:h>
      <text:list text:style-name="Numbering_20_1" text:continue-numbering="false">
        <text:list-item>
          <text:p text:style-name="Numbering_20_1_Content_First">   Zadejte číslo čtenářského průkazu a vyhledejte daného čtenáře a pomocí tlačítka <text:span text:style-name="Emphasis">„Upravit“</text:span> upravte profil čtenáře přidáním jeho emailové adresy a uložte. <text:line-break/><text:line-break/><draw:frame draw:style-name="media" draw:name="0" text:anchor-type="as-char" draw:z-index="0" svg:width="18.7325cm" style:rel-width="100%" svg:height="5.6091666666667cm" style:rel-height="scale"><draw:image xlink:href="Pictures/d2dfc354c78a081ac96f476eadeacec0.jpg" xlink:type="simple" xlink:show="embed" xlink:actuate="onLoad"/></draw:frame> <text:line-break/><text:line-break/></text:p>
        </text:list-item>
        <text:list-item>
          <text:p text:style-name="Numbering_20_1_Content_Last">   Je možno nastavit emailové potvrzení jako výchozí formu. Zadejte číslo čtenářského průkazu a vyhledejte daného čtenáře a pomocí tlačítka <text:span text:style-name="Emphasis">„Upravit“</text:span> upravte profil čtenáře přidáním jeho emailové adresy se zaškrtnutím tlačítka <text:span text:style-name="Emphasis">„Používat standardně e-mailový výpis výpůjček?“</text:span> a uložte. <text:line-break/><text:line-break/><draw:frame draw:style-name="media" draw:name="1" text:anchor-type="as-char" draw:z-index="1" svg:width="26.722916666667cm" style:rel-width="100%" svg:height="8.1491666666667cm" style:rel-height="scale"><draw:image xlink:href="Pictures/3fc7f9f5e61368093fd89172eb89102a.jpg" xlink:type="simple" xlink:show="embed" xlink:actuate="onLoad"/></draw:frame> <text:line-break/><text:line-break/></text:p>
        </text:list-item>
      </text:list>
      <text:h text:style-name="Heading_20_3" text:outline-level="3"><text:bookmark-start text:name="__RefHeading___tisk_e-mailoveho_potvrzeni_pri_vypujcce_3"/><text:bookmark-start text:name="tisk_e-mailoveho_potvrzeni_pri_vypujcce"/>Tisk e-mailového potvrzení při výpůjčce<text:bookmark-end text:name="__RefHeading___tisk_e-mailoveho_potvrzeni_pri_vypujcce_3"/><text:bookmark-end text:name="tisk_e-mailoveho_potvrzeni_pri_vypujcce"/></text:h>
      <text:list text:style-name="Numbering_20_1" text:continue-numbering="false">
        <text:list-item>
          <text:p text:style-name="Numbering_20_1_Content_First">   Při načtení čárového kódu daného exempláře v záložce <text:span text:style-name="Emphasis">„Půjčit“</text:span> kliknněte na pole <text:span text:style-name="Emphasis">„Rychlé potvrzení“</text:span> a z rozbalovacího menu vyberte <text:span text:style-name="Emphasis">„E-mailové potvrzení“</text:span>. Knihovník může načíst čtenáři více než jednu výpůjčku (tzn. všechny jeho výpůjčky). <text:line-break/><text:line-break/><draw:frame draw:style-name="media" draw:name="2" text:anchor-type="as-char" draw:z-index="2" svg:width="26.458333333333cm" style:rel-width="100%" svg:height="13.626041666667cm" style:rel-height="scale"><draw:image xlink:href="Pictures/7e190328c63ec309eb8e8c342098b69f.jpg" xlink:type="simple" xlink:show="embed" xlink:actuate="onLoad"/></draw:frame> <text:line-break/><text:line-break/></text:p>
        </text:list-item>
        <text:list-item>
          <text:p text:style-name="Numbering_20_1_Content">   V pravém dolním rohu se objeví <text:span text:style-name="Emphasis">„e-mailem zaslaný výpis výpůjček“</text:span>. <text:line-break/><draw:frame draw:style-name="media" draw:name="3" text:anchor-type="as-char" draw:z-index="3" svg:width="10.795cm" svg:height="5.318125cm"><draw:image xlink:href="Pictures/060708edf433a137761994a435f13521.jpg" xlink:type="simple" xlink:show="embed" xlink:actuate="onLoad"/></draw:frame> <text:line-break/><text:line-break/></text:p>
        </text:list-item>
        <text:list-item>
          <text:p text:style-name="Numbering_20_1_Content_Last">   Při zvolení tlačítka <text:span text:style-name="Emphasis">„Hotovo“</text:span> je možné opustit (odhlásit se) ze čtenářského konta. Při načtení čárového kódu daného exempláře v záložce <text:span text:style-name="Emphasis">„Půjčit“</text:span> kliknněte na pole <text:span text:style-name="Emphasis">„Hotovo“</text:span> a z rozbalovacího menu vyberte <text:span text:style-name="Emphasis">„E-mailové potvrzení“</text:span>. <text:line-break/><text:line-break/><draw:frame draw:style-name="media" draw:name="4" text:anchor-type="as-char" draw:z-index="4" svg:width="26.564166666667cm" style:rel-width="100%" svg:height="14.234583333333cm" style:rel-height="scale"><draw:image xlink:href="Pictures/78f3b16a0d046f62e5d6b730fde2f0cc.jpg" xlink:type="simple" xlink:show="embed" xlink:actuate="onLoad"/></draw:frame> <text:line-break/><text:line-break/>Dojde k odhlášení ze čtenářského kon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emailove_potvrzeni</dc:title>
  </office:meta>
</office:document-meta>
</file>