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cead34f1e1de615ade6d0f1e41f1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bezhotovostni_platby"/><text:bookmark-start text:name="__RefHeading___bezhotovostni_platebni_prevody_ctenaru_1"/><text:bookmark-start text:name="bezhotovostni_platebni_prevody_ctenaru"/>Bezhotovostní platební převody čtenářů<text:bookmark-end text:name="__RefHeading___bezhotovostni_platebni_prevody_ctenaru_1"/><text:bookmark-end text:name="bezhotovostni_platebni_prevody_ctenaru"/></text:h>
      <text:p text:style-name="Text_20_body">Evergreen počítá s možností online plateb kartou nebo PayPal apod., která však vyžadují náročnější technická řešení.  
Níže popsané postup pro možnost evidence bezhotovostních platebních transakcí byl vytvořen pro potřeby Knihovny Jabok v rámci projektu VIKS 2014. Protože nevyžaduje složitá technická řešení, ale zároveň vyžaduje manuální zásah knihovníka pro  dokončení evidence platby v Evergreenu,  je vhodný spíše pro menší knihovny. 
Řešení bylo navrženo pro verzi Evergreenu 2.6, je však univerzálně použitelné i pro jiné verze, které využívají TPAC (tj. současnou verzi online katalogu vytvořenou pomocí  nástroje Template Toolkit).</text:p>
      <text:p text:style-name="Text_20_body">Pro využívání uvedeného postupu je nutné vyřešit následující oblasti: </text:p>
      <text:h text:style-name="Heading_20_2" text:outline-level="2"><text:bookmark-start text:name="__RefHeading___davkovy_program_pro_automatickou_extrakci_udaju_o_platbach_z_bankovnich_vypisu_2"/><text:bookmark-start text:name="davkovy_program_pro_automatickou_extrakci_udaju_o_platbach_z_bankovnich_vypisu"/>Dávkový program pro automatickou extrakci údajů o platbách z bankovních výpisů<text:bookmark-end text:name="__RefHeading___davkovy_program_pro_automatickou_extrakci_udaju_o_platbach_z_bankovnich_vypisu_2"/><text:bookmark-end text:name="davkovy_program_pro_automatickou_extrakci_udaju_o_platbach_z_bankovnich_vypisu"/></text:h>
      <text:p text:style-name="Text_20_body">K identifikac plateb čtenářů je využíván variabilní symbol. Ten je tvořen volitelným pětimístným předčíslím (zde je pro zjednodušení použito předčíslí  <text:span text:style-name="Emphasis">11111</text:span>) pro identifikaci platby čtenáře mezi ostatními platbami organizace a pětimístným číslem tvořeným ID čtenáře v databázi Evergreenu (user.id), které identifikuje konkrétního čtenáře.  Na základě předčíslí variabilního symbolu jsou z bankovního výpisu extrahovány údaje o platbách čtenářů a jsou uloženy do souboru, který je odeslán knihovně k dalšímu zpracování. Pro případnou potřebu kontroly je po čtenáři při zadání bankovního příkazu  požadován nejen variabilní symbol, ale také uvádění jména a příjmení v poznámce k platbě. </text:p>
      <text:p text:style-name="Text_20_body">V případě Knihovny Jabok program zpracovává  textový výpis posílaný e-mailem z Reifeisenbank, který zpracovává výpisy na základě variabilního symbolu indentifikujícího platby knihovny. </text:p>
      <text:p text:style-name="Preformatted_20_Text">Poznámka: Pro jiné typy výpisů (např. výpisy ve formátu ABO apod.) je nutné dávkový program upravit.</text:p>
      <text:h text:style-name="Heading_20_2" text:outline-level="2"><text:bookmark-start text:name="__RefHeading___zobrazeni_udaju_pro_bezhotovostni_platby_ve_ctenarskem_konte_v_online_katalogu_3"/><text:bookmark-start text:name="zobrazeni_udaju_pro_bezhotovostni_platby_ve_ctenarskem_konte_v_online_katalogu"/>Zobrazení údajů pro bezhotovostní platby ve čtenářském kontě v online katalogu.<text:bookmark-end text:name="__RefHeading___zobrazeni_udaju_pro_bezhotovostni_platby_ve_ctenarskem_konte_v_online_katalogu_3"/><text:bookmark-end text:name="zobrazeni_udaju_pro_bezhotovostni_platby_ve_ctenarskem_konte_v_online_katalogu"/></text:h>
      <text:p text:style-name="Text_20_body">Informace pro čtenáře o bezhotovostních platbách jsou čtenářům sděleny v přehledu údajů v jejich čtenářském kontě na kartě <text:span text:style-name="Emphasis">„Osobní údaje“</text:span>. 
Pro zobrazení těchto informací je nutné upravit šablonu /openil/var/custom-templates/opac/myopac/prefs.tt2 (namísto „custom-template“ doplňte jméno adresáře, kde jsou uloženy customizované šablony knihovny, viz též dokumentaci k úpravám TPACu <text:a xlink:type="simple" xlink:href="http://docs.evergreen-ils.org/2.6/_how_to_override_templates.html" text:style-name="Internet_20_link" text:visited-style-name="Visited_20_Internet_20_Link">http://docs.evergreen-ils.org/2.6/_how_to_override_templates.html</text:a>)</text:p>
      <text:p text:style-name="Text_20_body">V souboru prefs.tt2 vložte do tabulky s názvem „Account preferences“  tento kód - tím přidáte  do přehledu účtu řádek tabulky, v němž se čtenáři vygenerují informace o bezhotovostních platbách (namísto řetšzce XXXX uveďte číslo účtu a název banky, namísto 11111 uveďte požadované předčíslí variabilního symbolu):</text:p>
      <text:p text:style-name="Preformatted_20_Text"> <text:tab/><text:line-break/><text:line-break/><text:s text:c="9"/>&lt;tr&gt;<text:line-break/><text:tab/><text:s text:c="5"/><text:line-break/><text:s text:c="12"/>&lt;td class='color_4 light_border'&gt;Informace k bezhotovostním platbám&lt;/td&gt;<text:line-break/><text:s text:c="13"/><text:line-break/><text:s text:c="13"/>&lt;td class='light_border'&gt; <text:line-break/><text:s text:c="13"/>&lt;i&gt; Číslo účtu: &lt;br /&gt;&lt;/i&gt; &lt;b&gt;XXXX &lt;/b&gt;<text:s text:c="2"/>XXXX &lt;br /&gt;<text:s text:c="10"/><text:line-break/><text:s text:c="13"/>&lt;/td&gt;<text:line-break/><text:tab/><text:line-break/><text:s text:c="13"/>&lt;td&gt; &lt;i&gt; Do pole "variabilní symbol" uveďte:<text:line-break/><text:s text:c="13"/>&lt;/i&gt; <text:line-break/><text:s text:c="13"/>[% USE varsymbol = format('11111%05d') -%] <text:line-break/><text:s text:c="13"/>&lt;b&gt;<text:line-break/><text:s text:c="13"/>[% varsymbol(ctx.user.id) | html %] <text:line-break/><text:s text:c="13"/>&lt;/b&gt;&lt;br /&gt;<text:line-break/><text:s text:c="13"/>&lt;i&gt;Do pole "poznámka" (příp. "popis platby" apod.) uveďte:&lt;/i&gt; <text:line-break/><text:s text:c="13"/>&lt;b&gt;<text:line-break/><text:s text:c="13"/>[% l(<text:line-break/><text:s text:c="20"/>HUMAN_NAME_FORMAT,<text:line-break/><text:s text:c="20"/>ctx.user.first_given_name,<text:line-break/><text:s text:c="20"/>ctx.user.family_name,<text:line-break/><text:s text:c="16"/>) | html %]<text:line-break/><text:s text:c="14"/>&lt;/b&gt;&lt;br /&gt; &lt;br /&gt;<text:line-break/><text:s text:c="13"/>Upozornění: Platby za zpozdné prosím posílejte až po vrácení všech dokumentů s&amp;nbsp;uplynulou výpůjční lhůtou!<text:line-break/><text:s text:c="12"/>&lt;/td&gt;<text:line-break/><text:s text:c="12"/><text:line-break/><text:s text:c="7"/>&lt;/tr&gt; <text:line-break/></text:p>
      <text:p text:style-name="Text_20_body">Údaj potřebné pro platební převod se čtenáři zobrazí po přihlášení do čtenářského konta v přehledu osobních údajů čtenáře (viz obrázek).</text:p>
      <text:p text:style-name="Text_20_body"><draw:frame draw:style-name="media" draw:name="0" text:anchor-type="as-char" draw:z-index="0" svg:width="23.706666666667cm" style:rel-width="100%" svg:height="15.187083333333cm" style:rel-height="scale"><draw:image xlink:href="Pictures/1dcead34f1e1de615ade6d0f1e41f193.jpg" xlink:type="simple" xlink:show="embed" xlink:actuate="onLoad"/></draw:frame></text:p>
      <text:h text:style-name="Heading_20_2" text:outline-level="2"><text:bookmark-start text:name="__RefHeading___evidence_platby_ve_ctenarskem_konte_4"/><text:bookmark-start text:name="evidence_platby_ve_ctenarskem_konte"/>Evidence platby ve čtenářském kontě<text:bookmark-end text:name="__RefHeading___evidence_platby_ve_ctenarskem_konte_4"/><text:bookmark-end text:name="evidence_platby_ve_ctenarskem_konte"/></text:h>
      <text:p text:style-name="Text_20_body">Protože v Evergreenu se s platebními převody s účtů primárně nepočítá, je nutné využít jiný typ platby. Jako vhodný typ se jeví např. platby „šekem“. Vzhledem k tomu, že se v českých podmínkách tento typ plateb víceméně nepoužívá, je možné upravit lokalizační šablonu tak, aby se místo typu „šekem“ zobrazoval typ: „platební převod“. </text:p>
      <text:h text:style-name="Heading_20_3" text:outline-level="3"><text:bookmark-start text:name="__RefHeading___uprava_rozhrani_evergreenu_5"/><text:bookmark-start text:name="uprava_rozhrani_evergreenu"/>Úprava rozhraní Evergreenu:<text:bookmark-end text:name="__RefHeading___uprava_rozhrani_evergreenu_5"/><text:bookmark-end text:name="uprava_rozhrani_evergreenu"/></text:h>
      <text:p text:style-name="Text_20_body">Na servertu Evergreenu vytvořte kopii souboru /openils/var/web/opac/locale/cs-CZ/lang.dtd (pojmenujte ji např. lang.dtd-orig apod.).
V souboru <text:span text:style-name="Emphasis">lang.dtd</text:span> poté  změňte překlady modulu pro platby šekem náhradou níže uvedených řetězců:</text:p>
      <text:p text:style-name="Preformatted_20_Text">&lt;!ENTITY staff.patron.bill_check_info.title "Informace o šeku"&gt;<text:s text:c="2"/><text:line-break/>nahraďte: &lt;!ENTITY staff.patron.bill_check_info.title "Informace platebním převodu"&gt;<text:line-break/><text:line-break/>&lt;!ENTITY staff.patron.bill_check_info.check_info.label "Informace o šeku"&gt;<text:s text:c="2"/><text:line-break/>nahraďte: &lt;!ENTITY staff.patron.bill_check_info.check_info.label "Informace o platebním převodu"&gt;</text:p>
      <text:p text:style-name="Preformatted_20_Text">&lt;!ENTITY staff.patron.bill_check_info.check_number.value "Číslo šeku"&gt; <text:line-break/>nahraďte: &lt;!ENTITY staff.patron.bill_check_info.check_number.value "Číslo "&gt;<text:line-break/><text:line-break/>&lt;!ENTITY staff.patron.bills_overlay.check.label "Šekem"&gt; <text:line-break/>Nahraďte: &lt;!ENTITY staff.patron.bills_overlay.check.label "Převodem"&gt;</text:p>
      <text:p text:style-name="Text_20_body">Po těchto úpravách uložte soubor lang.dtd a restartujte apache (vyžaduje příslušná práva administrátora serveru)</text:p>
      <text:h text:style-name="Heading_20_4" text:outline-level="4"><text:bookmark-start text:name="__RefHeading___upozorneni_6"/><text:bookmark-start text:name="upozorneni"/>Upozornění:<text:bookmark-end text:name="__RefHeading___upozorneni_6"/><text:bookmark-end text:name="upozorneni"/></text:h>
      <text:p text:style-name="Text_20_body">Je nutné mít na paměti, že tyto nastavené změny se týkají pouze českého překladu. V systému  zůstává typ platby stále jako <text:span text:style-name="Emphasis">platba šekem</text:span>, tj. např. při vytváření statistických sestav, tiskových výstupů apod. je nutné použít databázová pole nebo označení pro platbu šekem. Také v rozhraní pro platby ve sloupci <text:span text:style-name="Emphasis">„Způsob platby“</text:span>  se i v českém rozhraní Evergreenu zobrazuje „check_payment“. „Check payment“ zůstává zobrazeno i při volbě anglické (či dalších) lokalizací.</text:p>
      <text:h text:style-name="Heading_20_3" text:outline-level="3"><text:bookmark-start text:name="__RefHeading___dokonceni_evidence_platby_7"/><text:bookmark-start text:name="dokonceni_evidence_platby"/>Dokončení evidence platby<text:bookmark-end text:name="__RefHeading___dokonceni_evidence_platby_7"/><text:bookmark-end text:name="dokonceni_evidence_platby"/></text:h>
      <text:p text:style-name="Text_20_body">Postup viz <text:a xlink:type="simple" xlink:href="https://eg-wiki.osvobozena-knihovna.cz/doku.php/vypujcni_protokol:evidence_bezhotovostnich_plateb" text:style-name="Internet_20_link" text:visited-style-name="Visited_20_Internet_20_Link">Evidence bezhotovostních plateb.</text:a></text:p>
      <text:h text:style-name="Heading_20_2" text:outline-level="2"><text:bookmark-start text:name="__RefHeading___tisk_zaslani_dokladu_o_platbe_ve_ctenarskem_konte_v_online_katalogu_8"/><text:bookmark-start text:name="tisk_zaslani_dokladu_o_platbe_ve_ctenarskem_konte_v_online_katalogu"/>Tisk / zaslání dokladu o platbě ve čtenářskem kontě v online katalogu<text:bookmark-end text:name="__RefHeading___tisk_zaslani_dokladu_o_platbe_ve_ctenarskem_konte_v_online_katalogu_8"/><text:bookmark-end text:name="tisk_zaslani_dokladu_o_platbe_ve_ctenarskem_konte_v_online_katalogu"/></text:h>
      <text:p text:style-name="Text_20_body">Tisk dokladu o platbě standardně probíhá při platbě (tiskové výstupy se nastavují v Editoru šabon výpisu a potvrzení ve služebním klientu Evergreenu, (viz též <text:a xlink:type="simple" xlink:href="https://eg-wiki.osvobozena-knihovna.cz/doku.php/doplnky:tiskove_sablony" text:style-name="Internet_20_link" text:visited-style-name="Visited_20_Internet_20_Link">Tiskové šablony</text:a>)</text:p>
      <text:p text:style-name="Text_20_body">Aby si také čtenář sám mohl po přihlášení do čtenářského konta vytisknout potvrzení o proběhlých platbách, je nutné nastavit šablony pro jejich tisk v  v administrátorském rozhraní služebního klienta Evergreenu: <text:span text:style-name="Emphasis"><text:span text:style-name="Strong_20_Emphasis">Admin</text:span></text:span> → <text:span text:style-name="Emphasis"><text:span text:style-name="Strong_20_Emphasis">Lokální administrace</text:span></text:span> → <text:span text:style-name="Emphasis"><text:span text:style-name="Strong_20_Emphasis">Oznámení /spouštěče (triggery) událostí</text:span></text:span>.</text:p>
      <text:list text:style-name="Numbering_20_1" text:continue-numbering="false">
        <text:list-item>
          <text:p text:style-name="Numbering_20_1_Content_First"> V seznamu šablon najděte šablonu pro tisk potvrzení <text:span text:style-name="Emphasis">„money.payment_receipt.print“</text:span>, označte jí pomocí zaškrtávacího pole vlevo a klikněte na tlačítko <text:span text:style-name="Emphasis">„Klonovat vybranou šablonu“</text:span>. </text:p>
        </text:list-item>
        <text:list-item>
          <text:p text:style-name="Numbering_20_1_Content"> Otevře se editační režim šablony. Upravte název šablony (např. <text:span text:style-name="Emphasis">„money.payment_receipt.print-nove“</text:span>), zaškrtně pole <text:span text:style-name="Emphasis">„aktivní“</text:span> a do části <text:span text:style-name="Emphasis">„template“</text:span> vložte níže uvedený kód. Namísto řetězců začínajících a končících třemi hvězdičkami doplňte údaje o své knihovně, případně upravte další části šablony podle potřeby.</text:p>
        </text:list-item>
        <text:list-item>
          <text:p text:style-name="Numbering_20_1_Content"> Poté šablonu uložte.  </text:p>
        </text:list-item>
        <text:list-item>
          <text:p text:style-name="Numbering_20_1_Content"> Při ukládání potvrďte ve vyskakovacím okně, že chcete uložit také kontext šablony.</text:p>
        </text:list-item>
        <text:list-item>
          <text:p text:style-name="Numbering_20_1_Content_Last"> V původní šabloně nastavte v zaškrtávacím poli šablonu jako neaktivní a uložte ji (pokud byste nechali „aktivní“ obě šablony, tisk potvrzení by nefungoval).</text:p>
        </text:list-item>
      </text:list>
      <text:p text:style-name="Text_20_body">Stejny postup aplikujte na šablonu <text:span text:style-name="Emphasis">„money.payment_receipt.email“</text:span> pro  zasílání potvrzení e-mailem.</text:p>
      <text:h text:style-name="Heading_20_3" text:outline-level="3"><text:bookmark-start text:name="__RefHeading___tiskovy_vystup_potvrzeni_9"/><text:bookmark-start text:name="tiskovy_vystup_potvrzeni"/>Tiskový výstup potvrzení<text:bookmark-end text:name="__RefHeading___tiskovy_vystup_potvrzeni_9"/><text:bookmark-end text:name="tiskovy_vystup_potvrzeni"/></text:h>
      <text:p text:style-name="Text_20_body">Do části <text:span text:style-name="Emphasis">„template“</text:span> vložte tento kód:</text:p>
      <text:p text:style-name="Preformatted_20_Text"><text:line-break/>***Nazev a adresa knihovny***<text:line-break/>&lt;hr/&gt;&lt;br/&gt;<text:line-break/><text:line-break/>DOKLAD O PLATBE<text:line-break/><text:line-break/>&lt;br/&gt;<text:line-break/><text:line-break/>[%- USE date(format = '%a %d-%b-%Y', locale = 'cz_CZ')<text:s text:c="4"/>-%][%- SET user = target.0.xact.usr -%]<text:line-break/>&lt;div style="li { padding: 8px; margin 5px; }"&gt;<text:line-break/><text:s text:c="4"/>Datum vytisteni dokladu: [% date.format(date.now, '%d %b %y %H:%M:%S' , 'cs_CZ') %]<text:line-break/><text:s text:c="4"/>&lt;br/&gt;<text:line-break/><text:s text:c="4"/>Jmeno ctenare: [% user.first_given_name %] [% user.family_name %] <text:line-break/><text:s text:c="4"/>&lt;br/&gt;<text:line-break/>&lt;/div&gt;<text:line-break/>&lt;br/&gt;<text:line-break/>&lt;div&gt;<text:line-break/><text:s text:c="4"/>&lt;ul&gt;<text:line-break/><text:s text:c="4"/>[% SET xact_mp_hash = {} %]<text:line-break/><text:s text:c="4"/>[% FOR mp IN target %][%# Template is hooked around payments, but let us make the receipt focused on transactions %]<text:line-break/><text:s text:c="8"/>[% SET xact_id = mp.xact.id %]<text:line-break/><text:s text:c="8"/>[% IF ! xact_mp_hash.defined( xact_id ) %][% xact_mp_hash.$xact_id = { 'xact' =&gt; mp.xact, 'payments' =&gt; [] } %][% END %]<text:line-break/><text:s text:c="8"/>[% xact_mp_hash.$xact_id.payments.push(mp) %]<text:line-break/><text:s text:c="4"/>[% END %]<text:line-break/><text:s text:c="4"/>[% FOR xact_id IN xact_mp_hash.keys.sort %]<text:line-break/><text:s text:c="8"/>[% SET xact = xact_mp_hash.$xact_id.xact %]<text:line-break/><text:s text:c="8"/>&lt;li&gt;&lt;u&gt; Poplatek c.: [% xact_id %]&lt;/u&gt;&lt;br/&gt;<text:line-break/><text:s text:c="12"/>[% IF xact.circulation %] <text:line-break/>Nazev titulu: <text:line-break/>[% helpers.get_copy_bib_basics(xact.circulation.target_copy).title %]<text:line-break/><text:s text:c="12"/>[% ELSE %] Typ poplatku: Poplatky za zbozi a sluzby<text:line-break/><text:s text:c="12"/>[% END %]<text:line-break/>&lt;br/&gt;<text:s text:c="10"/><text:line-break/><text:s text:c="12"/>[% SET mb_type_hash = {} %]<text:line-break/><text:s text:c="12"/>[% FOR mb IN xact.billings %][%# Group billings by their btype %]<text:line-break/><text:s text:c="16"/>[% IF mb.voided == 'f' %]<text:line-break/><text:s text:c="20"/>[% SET mb_type = mb.btype.id %]<text:line-break/><text:s text:c="20"/>[% IF ! mb_type_hash.defined( mb_type ) %][% mb_type_hash.$mb_type = { 'sum' =&gt; 0.00, 'billings' =&gt; [] } %][% END %]<text:line-break/><text:s text:c="20"/>[% IF ! mb_type_hash.$mb_type.defined( 'first_ts' ) %][% mb_type_hash.$mb_type.first_ts = mb.billing_ts %][% END %]<text:line-break/><text:s text:c="20"/>[% mb_type_hash.$mb_type.last_ts = mb.billing_ts %]<text:line-break/><text:s text:c="20"/>[% mb_type_hash.$mb_type.sum = mb_type_hash.$mb_type.sum + mb.amount %]<text:line-break/><text:s text:c="20"/>[% mb_type_hash.$mb_type.billings.push( mb ) %]<text:line-break/><text:s text:c="16"/>[% END %]<text:line-break/><text:s text:c="12"/>[% END %]<text:line-break/><text:s text:c="12"/>[% FOR mb_type IN mb_type_hash.keys.sort %]<text:line-break/><text:s text:c="16"/>[% IF mb_type == 1 %][%# Consolidated view of overdue billings %]<text:line-break/><text:s text:c="20"/>[% mb_type_hash.$mb_type.sum %] Kc - Platba za [% mb_type_hash.$mb_type.billings.0.btype.name %] &lt;br/&gt;<text:line-break/><text:s text:c="24"/>Vznik poplatku: [% mb_type_hash.$mb_type.first_ts | replace('T', ' ') FILTER truncate(17, ',') %] ukonceni: [% mb_type_hash.$mb_type.last_ts | replace('T', ' ') FILTER truncate(17, ' ') %]&lt;br/&gt;<text:line-break/><text:s text:c="16"/>[% ELSE %][%# all other billings show individually %]<text:line-break/><text:s text:c="19"/>[% FOR mb IN mb_type_hash.$mb_type.billings %]<text:line-break/><text:s text:c="24"/>[% mb.amount %] Kc za [% mb.btype.name %] on [% mb.billing_ts %] [% mb.note %]<text:line-break/><text:s text:c="20"/>[% END %]<text:line-break/><text:s text:c="16"/>[% END %]&lt;/li&gt;<text:line-break/><text:s text:c="12"/>[% END %]<text:line-break/><text:s text:c="12"/>&lt;br/&gt; <text:line-break/><text:s text:c="12"/>&lt;dl&gt; <text:line-break/><text:tab/><text:s text:c="8"/>&lt;dd&gt;<text:line-break/><text:s text:c="16"/>&lt;u&gt;Informace o platbe: &lt;/u&gt; &lt;br/&gt;<text:line-break/><text:s text:c="16"/>[% FOR mp IN xact_mp_hash.$xact_id.payments %]<text:line-break/><text:s text:c="20"/>Interni cislo platby: [% mp.id %]&lt;br/&gt;<text:line-break/><text:s text:c="20"/>Vyse platby: [% mp.amount %] Kc &lt;br/&gt;<text:line-break/><text:s text:c="20"/>Zpusob platby: [% SWITCH mp.payment_type -%]<text:line-break/><text:s text:c="28"/>[% CASE "cash_payment" %]Hotovost<text:line-break/><text:s text:c="28"/>[% CASE "check_payment" %]Bezhotovostnim prevodem<text:line-break/><text:s text:c="28"/>[% CASE "credit_card_payment" %]kartou (<text:line-break/><text:s text:c="32"/>[%- SET cc_chunks = mp.credit_card_payment.cc_number.replace(' ','').chunk(4); -%]<text:line-break/><text:s text:c="32"/>[%- cc_chunks.slice(0, -1+cc_chunks.max).join.replace('\S','X') -%] <text:line-break/><text:s text:c="32"/>[% cc_chunks.last -%]<text:line-break/><text:s text:c="32"/>exp [% mp.credit_card_payment.expire_month %]/[% mp.credit_card_payment.expire_year -%]<text:line-break/><text:s text:c="32"/>)<text:line-break/><text:s text:c="28"/>[% CASE "credit_payment" %]Ze zalohy<text:line-break/><text:s text:c="28"/>[% CASE "forgive_payment" %]Platba prominuta<text:line-break/><text:s text:c="28"/>[% CASE "goods_payment" %]Zbozim/vecnou nahradou<text:line-break/><text:s text:c="28"/>[% CASE "work_payment" %]Praci<text:line-break/><text:s text:c="24"/>[%- END %] <text:line-break/><text:s text:c="25"/>&lt;br/&gt;<text:line-break/><text:s text:c="22"/>Datum provedeni platby: [% mp.payment_ts | replace('T', ' ') FILTER truncate(17, ' ') %] [% mp.note %]<text:line-break/><text:s text:c="19"/>&lt;/dd&gt;<text:line-break/><text:s text:c="14"/>&lt;/dl&gt;<text:line-break/><text:s text:c="16"/>[% END %]<text:line-break/><text:s text:c="8"/>[% END %]<text:line-break/>&lt;/div&gt;<text:line-break/>&lt;br/&gt;<text:line-break/>***Informace o DPH (napr. "ceny jsou vcetne DPH" apod.)***<text:line-break/>&lt;hr/&gt;<text:line-break/>***Fakturacni adresa, ICO, DIC ***<text:line-break/></text:p>
      <text:h text:style-name="Heading_20_3" text:outline-level="3"><text:bookmark-start text:name="__RefHeading___e-mailovy_vystup_potvrzeni_10"/><text:bookmark-start text:name="e-mailovy_vystup_potvrzeni"/>E-mailový výstup potvrzení<text:bookmark-end text:name="__RefHeading___e-mailovy_vystup_potvrzeni_10"/><text:bookmark-end text:name="e-mailovy_vystup_potvrzeni"/></text:h>
      <text:p text:style-name="Text_20_body">Do části <text:span text:style-name="Emphasis">„template“</text:span> vložte tento kód:</text:p>
      <text:p text:style-name="Preformatted_20_Text">[%- USE date -%]<text:line-break/>[%- SET user = target.0.xact.usr -%]<text:line-break/>To: [%- params.recipient_email || user.email %]<text:line-break/>From: [%- params.sender_email || default_sender %]<text:line-break/>Subject: Potvrzeni o platbe<text:line-break/><text:line-break/>***Adresa knihovny***<text:line-break/>------------------<text:line-break/>DOKLAD O PLATBE<text:line-break/>[% date.format -%]<text:line-break/>[%- SET xact_mp_hash = {} -%]<text:line-break/>[%- FOR mp IN target %][%# Template is hooked around payments, but let us make the receipt focused on transactions -%]<text:line-break/><text:s text:c="4"/>[%- SET xact_id = mp.xact.id -%]<text:line-break/><text:s text:c="4"/>[%- IF ! xact_mp_hash.defined( xact_id ) -%][%- xact_mp_hash.$xact_id = { 'xact' =&gt; mp.xact, 'payments' =&gt; [] } -%][%- END -%]<text:line-break/><text:s text:c="4"/>[%- xact_mp_hash.$xact_id.payments.push(mp) -%]<text:line-break/>[%- END -%]<text:line-break/>[%- FOR xact_id IN xact_mp_hash.keys.sort -%]<text:line-break/><text:s text:c="4"/>[%- SET xact = xact_mp_hash.$xact_id.xact %]<text:line-break/>Poplatek c.: [% xact_id %]<text:line-break/><text:s text:c="4"/>[% IF xact.circulation %]<text:line-break/><text:s text:c="4"/>Nazev titulu: [% helpers.get_copy_bib_basics(xact.circulation.target_copy).title %]<text:line-break/><text:s text:c="4"/>[% ELSE %]Typ poplatku: Poplatky za zbozi a sluzby<text:line-break/><text:s text:c="4"/>[% END %] <text:line-break/><text:s text:c="8"/>[%- SET mb_type_hash = {} -%]<text:line-break/><text:s text:c="8"/>[%- FOR mb IN xact.billings %][%# Group billings by their btype -%]<text:line-break/><text:s text:c="12"/>[%- IF mb.voided == 'f' -%]<text:line-break/><text:s text:c="16"/>[%- SET mb_type = mb.btype.id -%]<text:line-break/><text:s text:c="16"/>[%- IF ! mb_type_hash.defined( mb_type ) -%][%- mb_type_hash.$mb_type = { 'sum' =&gt; 0.00, 'billings' =&gt; [] } -%][%- END -%]<text:line-break/><text:s text:c="16"/>[%- IF ! mb_type_hash.$mb_type.defined( 'first_ts' ) -%][%- mb_type_hash.$mb_type.first_ts = mb.billing_ts -%][%- END -%]<text:line-break/><text:s text:c="16"/>[%- mb_type_hash.$mb_type.last_ts = mb.billing_ts -%]<text:line-break/><text:s text:c="16"/>[%- mb_type_hash.$mb_type.sum = mb_type_hash.$mb_type.sum + mb.amount -%]<text:line-break/><text:s text:c="16"/>[%- mb_type_hash.$mb_type.billings.push( mb ) -%]<text:line-break/><text:s text:c="12"/>[%- END -%]<text:line-break/><text:s text:c="8"/>[%- END -%]<text:line-break/><text:s text:c="8"/>[%- FOR mb_type IN mb_type_hash.keys.sort -%]<text:line-break/><text:s text:c="12"/>[%- IF mb_type == 1 %][%-# Consolidated view of overdue billings -%]<text:line-break/><text:s text:c="16"/>[% mb_type_hash.$mb_type.sum %] Kc - platba za [% mb_type_hash.$mb_type.billings.0.btype.name %] <text:line-break/><text:s text:c="20"/>Vznik poplatku: [% mb_type_hash.$mb_type.first_ts | replace('T', ' ') FILTER truncate(17, ',') %] ukonceni: [% mb_type_hash.$mb_type.last_ts | replace('T', ' ') FILTER truncate(17, ',') %]<text:line-break/><text:s text:c="12"/>[%- ELSE -%][%# all other billings show individually %]<text:line-break/><text:s text:c="16"/>[% FOR mb IN mb_type_hash.$mb_type.billings %]<text:line-break/><text:s text:c="20"/>Nauctovano: [% mb.amount %] za [% mb.btype.name %] dne [% mb.billing_ts | replace('T', ' ') FILTER truncate(17, ' ')<text:s text:c="2"/>%] [% mb.note %]<text:line-break/><text:s text:c="16"/>[% END %]<text:line-break/><text:s text:c="12"/>[% END %]<text:line-break/><text:s text:c="8"/>[% END %]<text:line-break/><text:s text:c="4"/>Informace o platbe:<text:line-break/><text:s text:c="8"/>[% FOR mp IN xact_mp_hash.$xact_id.payments %]<text:line-break/><text:s text:c="12"/>Interni cislo platby: [% mp.id %]<text:line-break/><text:s text:c="16"/>Vyse platby: [% mp.amount %] Kc<text:s text:c="2"/><text:line-break/><text:s text:c="16"/>Zpusob platby: [% SWITCH mp.payment_type -%]<text:line-break/><text:s text:c="20"/>[% CASE "cash_payment" %]Hotovost<text:line-break/><text:s text:c="20"/>[% CASE "check_payment" %]Prevodem<text:line-break/><text:s text:c="20"/>[% CASE "credit_card_payment" %]Kartou (<text:line-break/><text:s text:c="24"/>[%- SET cc_chunks = mp.credit_card_payment.cc_number.replace(' ','').chunk(4); -%]<text:line-break/><text:s text:c="24"/>[%- cc_chunks.slice(0, -1+cc_chunks.max).join.replace('\S','X') -%] <text:line-break/><text:s text:c="24"/>[% cc_chunks.last -%]<text:line-break/><text:s text:c="24"/>exp [% mp.credit_card_payment.expire_month %]/[% mp.credit_card_payment.expire_year -%]<text:line-break/><text:s text:c="20"/>)<text:line-break/><text:s text:c="20"/>[% CASE "credit_payment" %]Ze zalohy<text:line-break/><text:s text:c="20"/>[% CASE "forgive_payment" %]Platba prominuta<text:line-break/><text:s text:c="20"/>[% CASE "goods_payment" %]Vecnou nahradou<text:line-break/><text:s text:c="20"/>[% CASE "work_payment" %]Praci<text:line-break/><text:s text:c="16"/>[%- END %] Datum provedeni platby [% mp.payment_ts<text:s text:c="2"/>| replace('T', ' ') FILTER truncate(17, ',') %] <text:line-break/><text:s text:c="16"/>[% mp.note %]<text:line-break/><text:s text:c="8"/>[% END %]<text:line-break/>[% END %]<text:line-break/><text:line-break/>***Informace o platbe DPH (napr. ceny jsou uvedeny vcetne DPH).***<text:line-break/>----------------------------<text:line-break/>***Fakturacni adresa***<text:line-break/>***ICO, DIC***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bezhotovostni_platby</dc:title>
  </office:meta>
</office:document-meta>
</file>