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c8cff8546969b3e3d879de363ed3d2.png"/>
  <manifest:file-entry manifest:media-type="image/png" manifest:full-path="Pictures/bf8fb90574657f7934e82eefa987bf0a.png"/>
  <manifest:file-entry manifest:media-type="image/png" manifest:full-path="Pictures/037885cadbb096abc9785f87e94cfb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vytvoreni_a_pouziti_sablony_pro_editaci"/><text:bookmark-start text:name="__RefHeading___vytvoreni_a_pouziti_sablony_pro_editaci_exemplare_1"/><text:bookmark-start text:name="vytvoreni_a_pouziti_sablony_pro_editaci_exemplare"/>Vytvoření a použití šablony pro editaci exempláře<text:bookmark-end text:name="__RefHeading___vytvoreni_a_pouziti_sablony_pro_editaci_exemplare_1"/><text:bookmark-end text:name="vytvoreni_a_pouziti_sablony_pro_editaci_exemplare"/></text:h>
      <text:p text:style-name="Text_20_body"><text:span text:style-name="Emphasis">Na dokumentaci se pracuje</text:span></text:p>
      <text:h text:style-name="Heading_20_2" text:outline-level="2"><text:bookmark-start text:name="__RefHeading___vytvoreni_sablony_2"/><text:bookmark-start text:name="vytvoreni_sablony"/>Vytvoření šablony<text:bookmark-end text:name="__RefHeading___vytvoreni_sablony_2"/><text:bookmark-end text:name="vytvoreni_sablony"/></text:h>
      <text:p text:style-name="Text_20_body">Pro exempláře stejného typu, které mají stejné vlastnosti (např. stejné umístění ve stejné knihovně, stejný modifikátor výpůjčky apod.) je možné vytvořit šablonu a tu pak použít při úpravě vlastností exempláře (případně více exemplářů najednou).</text:p>
      <text:p text:style-name="Text_20_body">Novou šablonu vytvoříte v <text:span text:style-name="Emphasis">Editoru jednotek</text:span>, pod záložkou <text:span text:style-name="Emphasis"><text:span text:style-name="Strong_20_Emphasis">„Šablony jednotek“</text:span></text:span>. </text:p>
      <text:list text:style-name="Numbering_20_1" text:continue-numbering="false">
        <text:list-item>
          <text:p text:style-name="Numbering_20_1_Content_First"> Zvolte název šablony</text:p>
        </text:list-item>
        <text:list-item>
          <text:p text:style-name="Numbering_20_1_Content"> Vyplňte požadované údaje, dle požadavků katalogizace. </text:p>
        </text:list-item>
        <text:list-item>
          <text:p text:style-name="Numbering_20_1_Content_Last"> Vyplněnou šablonu uložte. </text:p>
        </text:list-item>
      </text:list>
      <text:p text:style-name="Text_20_body"><draw:frame draw:style-name="mediacenter" draw:name="0" text:anchor-type="paragraph" draw:z-index="0" svg:width="33.734375cm" style:rel-width="100%" svg:height="16.324791666667cm" style:rel-height="scale"><draw:image xlink:href="Pictures/a9c8cff8546969b3e3d879de363ed3d2.png" xlink:type="simple" xlink:show="embed" xlink:actuate="onLoad"/></draw:frame></text:p>
      <text:p text:style-name="Text_20_body">Šablony pro dokumenty můžete také <text:span text:style-name="Strong_20_Emphasis">Importovat</text:span> ze svého počítače nebo <text:span text:style-name="Strong_20_Emphasis">Exportovat</text:span>. </text:p>
      <text:p text:style-name="Text_20_body"><draw:frame draw:style-name="mediacenter" draw:name="1" text:anchor-type="paragraph" draw:z-index="1" svg:width="34.316458333333cm" style:rel-width="100%" svg:height="2.9897916666667cm" style:rel-height="scale"><draw:image xlink:href="Pictures/bf8fb90574657f7934e82eefa987bf0a.png" xlink:type="simple" xlink:show="embed" xlink:actuate="onLoad"/></draw:frame></text:p>
      <text:h text:style-name="Heading_20_2" text:outline-level="2"><text:bookmark-start text:name="__RefHeading___pouziti_sablony_pro_exemplare_3"/><text:bookmark-start text:name="pouziti_sablony_pro_exemplare"/>Použití šablony pro exempláře<text:bookmark-end text:name="__RefHeading___pouziti_sablony_pro_exemplare_3"/><text:bookmark-end text:name="pouziti_sablony_pro_exemplare"/></text:h>
      <text:list text:style-name="Numbering_20_1" text:continue-numbering="false">
        <text:list-item>
          <text:p text:style-name="Numbering_20_1_Content_First"> Otevřete okno pro editace exempláře</text:p>
        </text:list-item>
        <text:list-item>
          <text:p text:style-name="Numbering_20_1_Content"> V horní část okna liště označené „Šablony“ zvolte z rozbalovací nabídky požadovanou šablonu a klikněte na tlačítko „Použít. Provedené změny vlastností exemplářů se zobrazí zeleně.</text:p>
        </text:list-item>
        <text:list-item>
          <text:p text:style-name="Numbering_20_1_Content"> Pokud je to potřeba, upravte další vlastnosti exempláře (např. cenu), které nejsou obsaženy v šabloně</text:p>
        </text:list-item>
        <text:list-item>
          <text:p text:style-name="Numbering_20_1_Content"> Poté nezapomeňte uložit změny vlastností exempláře kliknutím na tlačítko Uložit.</text:p>
        </text:list-item>
        <text:list-item>
          <text:p text:style-name="Numbering_20_1_Content_Last"> Při otevření editoru exempláře zůstane obvykle zobrazena poslední použitá šablona.</text:p>
        </text:list-item>
      </text:list>
      <text:p text:style-name="Text_20_body"><draw:frame draw:style-name="mediacenter" draw:name="2" text:anchor-type="paragraph" draw:z-index="2" svg:width="33.946041666667cm" style:rel-width="100%" svg:height="6.111875cm" style:rel-height="scale"><draw:image xlink:href="Pictures/037885cadbb096abc9785f87e94cfb7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vytvoreni_a_pouziti_sablony_pro_editaci</dc:title>
  </office:meta>
</office:document-meta>
</file>