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08aa947000af6fde210d081fe4d0c0.jpg"/>
  <manifest:file-entry manifest:media-type="image/jpeg" manifest:full-path="Pictures/105f70ca2c9a46db4f128348764c4129.jpg"/>
  <manifest:file-entry manifest:media-type="image/jpeg" manifest:full-path="Pictures/f910a164861a99fefc847f8ff34938ab.jpg"/>
  <manifest:file-entry manifest:media-type="image/jpeg" manifest:full-path="Pictures/d6e0babea98594f12173b804d15450fc.jpg"/>
  <manifest:file-entry manifest:media-type="image/jpeg" manifest:full-path="Pictures/7297c4b0b76a86a95163f94e3bf31d89.jpg"/>
  <manifest:file-entry manifest:media-type="image/jpeg" manifest:full-path="Pictures/26ec5629c0784a05e3029e762e1128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vyhledani_ctenare"/><text:bookmark-start text:name="__RefHeading___vyhledani_ctenare_1"/><text:bookmark-start text:name="vyhledani_ctenare"/>Vyhledání čtenáře<text:bookmark-end text:name="__RefHeading___vyhledani_ctenare_1"/><text:bookmark-end text:name="vyhledani_ctenare"/></text:h>
      <text:list text:style-name="Numbering_20_1" text:continue-numbering="false">
        <text:list-item>
          <text:p text:style-name="Numbering_20_1_Content_First"> Pro vyhledání čtenáře klikněte na <text:span text:style-name="Strong_20_Emphasis"><text:span text:style-name="Emphasis">Hledat</text:span></text:span> →<text:span text:style-name="Strong_20_Emphasis"><text:span text:style-name="Emphasis">Hledat čtenáře</text:span></text:span> v menu nahoře. Objeví se stránka <text:span text:style-name="Strong_20_Emphasis"><text:span text:style-name="Emphasis">Hledání čtenáře</text:span></text:span>. <text:line-break/><text:line-break/><draw:frame draw:style-name="mediacenter" draw:name="0" text:anchor-type="paragraph" draw:z-index="0" svg:width="18.864791666667cm" style:rel-width="100%" svg:height="4.4185416666667cm" style:rel-height="scale"><draw:image xlink:href="Pictures/0308aa947000af6fde210d081fe4d0c0.jpg" xlink:type="simple" xlink:show="embed" xlink:actuate="onLoad"/></draw:frame> <text:line-break/></text:p>
        </text:list-item>
        <text:list-item>
          <text:p text:style-name="Numbering_20_1_Content"> Stránka obsahuje možnosti vyhledávání z následujících polí.</text:p>
          <text:list text:style-name="Numbering_20_1">
            <text:list-item>
              <text:p text:style-name="Numbering_20_1_Content"> Příjmení</text:p>
            </text:list-item>
            <text:list-item>
              <text:p text:style-name="Numbering_20_1_Content"> Křestní jméno</text:p>
            </text:list-item>
            <text:list-item>
              <text:p text:style-name="Numbering_20_1_Content"> Prostřední jméno</text:p>
            </text:list-item>
            <text:list-item>
              <text:p text:style-name="Numbering_20_1_Content"> Klíčová slova jména <text:line-break/><text:line-break/><draw:frame draw:style-name="mediacenter" draw:name="1" text:anchor-type="paragraph" draw:z-index="1" svg:width="27.093333333333cm" style:rel-width="100%" svg:height="3.730625cm" style:rel-height="scale"><draw:image xlink:href="Pictures/105f70ca2c9a46db4f128348764c4129.jpg" xlink:type="simple" xlink:show="embed" xlink:actuate="onLoad"/></draw:frame> <text:line-break/><text:line-break/></text:p>
            </text:list-item>
          </text:list>
        </text:list-item>
        <text:list-item>
          <text:p text:style-name="Numbering_20_1_Content"> Vedle tlačítka <text:span text:style-name="Emphasis"><text:span text:style-name="Strong_20_Emphasis">Hledat</text:span></text:span> se nachází tlačítko s šipkou. Po kliknutí na něj se Vám zobrazí další pole pro vyhledávání.</text:p>
          <text:list text:style-name="Numbering_20_1">
            <text:list-item>
              <text:p text:style-name="Numbering_20_1_Content"> Čárový kód</text:p>
            </text:list-item>
            <text:list-item>
              <text:p text:style-name="Numbering_20_1_Content"> Alias</text:p>
            </text:list-item>
            <text:list-item>
              <text:p text:style-name="Numbering_20_1_Content"> Uživatelské jméno</text:p>
            </text:list-item>
            <text:list-item>
              <text:p text:style-name="Numbering_20_1_Content"> E-mail</text:p>
            </text:list-item>
            <text:list-item>
              <text:p text:style-name="Numbering_20_1_Content"> Číslo dokladu</text:p>
            </text:list-item>
            <text:list-item>
              <text:p text:style-name="Numbering_20_1_Content"> Telefon</text:p>
            </text:list-item>
            <text:list-item>
              <text:p text:style-name="Numbering_20_1_Content"> Ulice 1</text:p>
            </text:list-item>
            <text:list-item>
              <text:p text:style-name="Numbering_20_1_Content"> Ulice 2</text:p>
            </text:list-item>
            <text:list-item>
              <text:p text:style-name="Numbering_20_1_Content"> Město / obec </text:p>
            </text:list-item>
            <text:list-item>
              <text:p text:style-name="Numbering_20_1_Content"> Stát</text:p>
            </text:list-item>
            <text:list-item>
              <text:p text:style-name="Numbering_20_1_Content"> PSČ</text:p>
            </text:list-item>
            <text:list-item>
              <text:p text:style-name="Numbering_20_1_Content"> Skupina oprávnění</text:p>
            </text:list-item>
            <text:list-item>
              <text:p text:style-name="Numbering_20_1_Content"> Datum narození - rok</text:p>
            </text:list-item>
            <text:list-item>
              <text:p text:style-name="Numbering_20_1_Content"> Datum narození - měsíc</text:p>
            </text:list-item>
            <text:list-item>
              <text:p text:style-name="Numbering_20_1_Content"> Datum narození - den</text:p>
            </text:list-item>
            <text:list-item>
              <text:p text:style-name="Numbering_20_1_Content"> Databázové ID</text:p>
            </text:list-item>
          </text:list>
        </text:list-item>
        <text:list-item>
          <text:p text:style-name="Numbering_20_1_Content_Last"> Pokud chcete zahrnout do vyhledávání i neaktivní čtenáře, klikněte na zaškrtávací pole <text:span text:style-name="Emphasis"><text:span text:style-name="Strong_20_Emphasis">Zahrnout neaktivní?</text:span></text:span>. <text:line-break/><text:line-break/><draw:frame draw:style-name="mediacenter" draw:name="2" text:anchor-type="paragraph" draw:z-index="2" svg:width="27.437291666667cm" style:rel-width="100%" svg:height="8.41375cm" style:rel-height="scale"><draw:image xlink:href="Pictures/f910a164861a99fefc847f8ff34938ab.jpg" xlink:type="simple" xlink:show="embed" xlink:actuate="onLoad"/></draw:frame> <text:line-break/><text:line-break/></text:p>
        </text:list-item>
      </text:list>
      <text:p text:style-name="Text_20_body"><text:span text:style-name="Strong_20_Emphasis">Poznámky</text:span>:</text:p>
      <text:list text:style-name="List_20_1" text:continue-numbering="false">
        <text:list-item>
          <text:p text:style-name="List_20_1_Content_First"> Vyhledávejte skrze jedno pole nebo využijte více polí pro přesnější výsledek.</text:p>
        </text:list-item>
        <text:list-item>
          <text:p text:style-name="List_20_1_Content"> Zkracujte vyhledávaná slova pro více výsledků.</text:p>
        </text:list-item>
        <text:list-item>
          <text:p text:style-name="List_20_1_Content"> Vyhledávání si nevšímá diakritických znamének, apostrofů, pomlček a čárek.</text:p>
        </text:list-item>
        <text:list-item>
          <text:p text:style-name="List_20_1_Content_Last"> Při vyhledávání podle data narození vyhledání dvou číslic, např. „15“ zobrazí všechny roky, v kterých se tato dvojčíslice nachází (2015,1915,..). Pro vyhledání přesného roku použijte všechny čtyři číslice. Podobně vyhledání reaguje na čísla dnů a měsíců, tj. „1“ (či „01“) vyhledá lednová data narození, „12“ prosincová apod. </text:p>
        </text:list-item>
      </text:list>
      <text:p text:style-name="Text_20_body">Pro načtení požadovaného čtenáře klikněte na jeho řádek na stránce s výsledky hledání. Vlevo se zobrazí souhrnný přehled informací o čtenáři. <text:line-break/><text:line-break/><draw:frame draw:style-name="mediacenter" draw:name="3" text:anchor-type="paragraph" draw:z-index="3" svg:width="35.030833333333cm" style:rel-width="100%" svg:height="15.054791666667cm" style:rel-height="scale"><draw:image xlink:href="Pictures/d6e0babea98594f12173b804d15450fc.jpg" xlink:type="simple" xlink:show="embed" xlink:actuate="onLoad"/></draw:frame> <text:line-break/><text:line-break/></text:p>
      <text:p text:style-name="Text_20_body">Po kliknutí na tlačítko <text:span text:style-name="Emphasis"><text:span text:style-name="Strong_20_Emphasis">Vyhledání čtenáře</text:span></text:span> vpravo nahoře můžete v hledání čtenářů pokračovat. </text:p>
      <text:h text:style-name="Heading_20_2" text:outline-level="2"><text:bookmark-start text:name="__RefHeading___ctenarske_konto_2"/><text:bookmark-start text:name="ctenarske_konto"/>Čtenářské konto<text:bookmark-end text:name="__RefHeading___ctenarske_konto_2"/><text:bookmark-end text:name="ctenarske_konto"/></text:h>
      <text:p text:style-name="Text_20_body">Při orientaci ve čtenářském kontě se řiďte záložkami v jeho horní části. <text:line-break/><text:line-break/><draw:frame draw:style-name="mediacenter" draw:name="4" text:anchor-type="paragraph" draw:z-index="4" svg:width="19.288125cm" style:rel-width="100%" svg:height="1.5610416666667cm" style:rel-height="scale"><draw:image xlink:href="Pictures/7297c4b0b76a86a95163f94e3bf31d89.jpg" xlink:type="simple" xlink:show="embed" xlink:actuate="onLoad"/></draw:frame> <text:line-break/><text:line-break/></text:p>
      <text:list text:style-name="List_20_1" text:continue-numbering="false">
        <text:list-item>
          <text:p text:style-name="List_20_1_Content_First"> <text:span text:style-name="Strong_20_Emphasis"><text:span text:style-name="Emphasis">Půjčit</text:span></text:span> - V této založce lze nalezenému čtenáři rovnou půjčit vybraný dokument. Stačí jen do příslušné řádky načíst či vepsat čárový kód dokumentu a kliknout na tlačítko <text:span text:style-name="Emphasis"><text:span text:style-name="Strong_20_Emphasis">Potvrdit</text:span></text:span>.</text:p>
        </text:list-item>
        <text:list-item>
          <text:p text:style-name="List_20_1_Content"> <text:span text:style-name="Strong_20_Emphasis"><text:span text:style-name="Emphasis">Výpůjčky</text:span></text:span> - Zde se zobrazí seznam vypůjčených dokumentů čtenáře. Záložka se dále dělí na <text:span text:style-name="Strong_20_Emphasis"><text:span text:style-name="Emphasis">Vypůjčené exempláře</text:span></text:span>, <text:span text:style-name="Strong_20_Emphasis"><text:span text:style-name="Emphasis">Jiné/speciální výpůjčky</text:span></text:span> a <text:span text:style-name="Strong_20_Emphasis"><text:span text:style-name="Emphasis">Nekatalogizované výpůjčky</text:span></text:span>.</text:p>
        </text:list-item>
        <text:list-item>
          <text:p text:style-name="List_20_1_Content"> <text:span text:style-name="Strong_20_Emphasis"><text:span text:style-name="Emphasis">Rezervace</text:span></text:span> - Zobrazí se seznam rezervací daného čtenáře. Dále se dělí na <text:span text:style-name="Strong_20_Emphasis"><text:span text:style-name="Emphasis">Aktivní rezervace</text:span></text:span> a <text:span text:style-name="Strong_20_Emphasis"><text:span text:style-name="Emphasis">Naposledy zrušené rezervace</text:span></text:span>.</text:p>
        </text:list-item>
        <text:list-item>
          <text:p text:style-name="List_20_1_Content"> <text:span text:style-name="Strong_20_Emphasis"><text:span text:style-name="Emphasis">Poplatky</text:span></text:span> - Tato záložka ukazuje případný dluh čtenáře vůči knihovně. Lze si zobrazit historii poplatků a především zde lze poplatek přijmout pomocí speciálního formuláře. Je možné vybrat způsob platby (hotově, šekem, platební kartou, prací, ze zálohy, věcnou náhradou nebo lze dluh prominout).</text:p>
        </text:list-item>
        <text:list-item>
          <text:p text:style-name="List_20_1_Content"> <text:span text:style-name="Strong_20_Emphasis"><text:span text:style-name="Emphasis">Zprávy</text:span></text:span> - Zobrazuje historii zpráv pro čtenáře. Dále se dělí na <text:span text:style-name="Strong_20_Emphasis"><text:span text:style-name="Emphasis">Pokuty/zprávy generované personálem</text:span></text:span> a <text:span text:style-name="Strong_20_Emphasis"><text:span text:style-name="Emphasis">Archivované blokace/zprávy</text:span></text:span>.</text:p>
        </text:list-item>
        <text:list-item>
          <text:p text:style-name="List_20_1_Content"> <text:span text:style-name="Strong_20_Emphasis"><text:span text:style-name="Emphasis">Upravit</text:span></text:span> - Umožňuje upravit údaje o čtenáři. Postup je podrobněji popsán v manuálu <text:a xlink:type="simple" xlink:href="https://eg-wiki.osvobozena-knihovna.cz/doku.php/uisk:editace_udaju_o_ctenari" text:style-name="Internet_20_link" text:visited-style-name="Visited_20_Internet_20_Link">Editace údajů o čtenáři</text:a>.</text:p>
        </text:list-item>
        <text:list-item>
          <text:p text:style-name="List_20_1_Content"> <text:span text:style-name="Strong_20_Emphasis"><text:span text:style-name="Emphasis">Ostatní</text:span></text:span> - Po kliknutí nabízí následující možnosti:</text:p>
          <text:list text:style-name="List_20_1">
            <text:list-item>
              <text:p text:style-name="List_20_1_Content"> Zobrazit upozornění a zprávy</text:p>
            </text:list-item>
            <text:list-item>
              <text:p text:style-name="List_20_1_Content"> Poznámky</text:p>
            </text:list-item>
            <text:list-item>
              <text:p text:style-name="List_20_1_Content"> Spuštěné události/upozornění</text:p>
            </text:list-item>
            <text:list-item>
              <text:p text:style-name="List_20_1_Content"> Centrum zpráv</text:p>
            </text:list-item>
            <text:list-item>
              <text:p text:style-name="List_20_1_Content"> Statistické kategorie</text:p>
            </text:list-item>
            <text:list-item>
              <text:p text:style-name="List_20_1_Content"> Průzkumy</text:p>
            </text:list-item>
            <text:list-item>
              <text:p text:style-name="List_20_1_Content"> Detaily člena skupiny</text:p>
            </text:list-item>
            <text:list-item>
              <text:p text:style-name="List_20_1_Content"> Editor uživatelských oprávnění</text:p>
            </text:list-item>
            <text:list-item>
              <text:p text:style-name="List_20_1_Content"> Testovat heslo</text:p>
            </text:list-item>
            <text:list-item>
              <text:p text:style-name="List_20_1_Content"> Akviziční požadavky čtenářů</text:p>
            </text:list-item>
            <text:list-item>
              <text:p text:style-name="List_20_1_Content"> Rezervace zdrojů: Zrušit nebo potvrdit rezervaci</text:p>
            </text:list-item>
            <text:list-item>
              <text:p text:style-name="List_20_1_Content"> Rezervace zdrojů: Vyzvednout rezervované zdroje</text:p>
            </text:list-item>
            <text:list-item>
              <text:p text:style-name="List_20_1_Content"> Rezervace zdrojů: Vrátit rezervované zdroje</text:p>
            </text:list-item>
            <text:list-item>
              <text:p text:style-name="List_20_1_Content_Last"> Zcela vymazat data účtu</text:p>
            </text:list-item>
          </text:list>
        </text:list-item>
      </text:list>
      <text:h text:style-name="Heading_20_2" text:outline-level="2"><text:bookmark-start text:name="__RefHeading___nacteni_posledniho_ctenare_3"/><text:bookmark-start text:name="nacteni_posledniho_ctenare"/>Načtení posledního čtenáře<text:bookmark-end text:name="__RefHeading___nacteni_posledniho_ctenare_3"/><text:bookmark-end text:name="nacteni_posledniho_ctenare"/></text:h>
      <text:h text:style-name="Heading_20_3" text:outline-level="3"><text:bookmark-start text:name="__RefHeading___nastaveni_4"/><text:bookmark-start text:name="nastaveni"/>Nastavení<text:bookmark-end text:name="__RefHeading___nastaveni_4"/><text:bookmark-end text:name="nastaveni"/></text:h>
      <text:list text:style-name="Numbering_20_1" text:continue-numbering="false">
        <text:list-item>
          <text:p text:style-name="Numbering_20_1_Content_First"> Tato funkce musí být nastavena v <text:span text:style-name="Strong_20_Emphasis"><text:span text:style-name="Emphasis">Library Settings Editor (Nastavení knihovny)</text:span></text:span>. Lze se do něj dostat přes <text:span text:style-name="Strong_20_Emphasis"><text:span text:style-name="Emphasis">Administrace</text:span></text:span> → <text:span text:style-name="Strong_20_Emphasis"><text:span text:style-name="Emphasis">Lokální administrace</text:span></text:span> → <text:span text:style-name="Strong_20_Emphasis"><text:span text:style-name="Emphasis">Library Settings Editor (Nastavení knihovny)</text:span></text:span>. Příslušný řádek má název <text:span text:style-name="Strong_20_Emphasis"><text:span text:style-name="Emphasis">Počet posledních čtenářů, které lze načíst</text:span></text:span> a nachází se ve skupině <text:span text:style-name="Strong_20_Emphasis"><text:span text:style-name="Emphasis">Výpůjčka</text:span></text:span>. <text:line-break/><text:line-break/><draw:frame draw:style-name="mediacenter" draw:name="5" text:anchor-type="paragraph" draw:z-index="5" svg:width="33.946041666667cm" style:rel-width="100%" svg:height="13.6525cm" style:rel-height="scale"><draw:image xlink:href="Pictures/26ec5629c0784a05e3029e762e112807.jpg" xlink:type="simple" xlink:show="embed" xlink:actuate="onLoad"/></draw:frame> <text:line-break/><text:line-break/></text:p>
        </text:list-item>
        <text:list-item>
          <text:p text:style-name="Numbering_20_1_Content"> Po kliknutí na tlačítko <text:span text:style-name="Strong_20_Emphasis"><text:span text:style-name="Emphasis">Edit</text:span></text:span> (v řádku úplně vlevo) lze provést potřebné nastavení.  </text:p>
          <text:list text:style-name="Numbering_20_1">
            <text:list-item>
              <text:p text:style-name="Numbering_20_1_Content"> Hodnota nula (0) v řádku <text:span text:style-name="Strong_20_Emphasis"><text:span text:style-name="Emphasis">Value</text:span></text:span> znamená, že nemůže být načten žádný z nedávných čtenářů.</text:p>
            </text:list-item>
            <text:list-item>
              <text:p text:style-name="Numbering_20_1_Content"> Hodnota vyšší než 1 znamená, že personál knihovny bude schopen načíst více nedávných čtenářů skrze menu <text:span text:style-name="Strong_20_Emphasis"><text:span text:style-name="Emphasis">Výpůjčka</text:span></text:span> → <text:span text:style-name="Strong_20_Emphasis"><text:span text:style-name="Emphasis">Načíst poslední čtenáře</text:span></text:span>.</text:p>
            </text:list-item>
            <text:list-item>
              <text:p text:style-name="Numbering_20_1_Content_Last"> Výchozí hodnota je zde 1 pro zpětnou kompatibilitu (je možné použít položku <text:span text:style-name="Strong_20_Emphasis"><text:span text:style-name="Emphasis">Výpůjčka</text:span></text:span> → <text:span text:style-name="Strong_20_Emphasis"><text:span text:style-name="Emphasis">Načíst poslední čtenáře</text:span></text:span>).</text:p>
            </text:list-item>
          </text:list>
        </text:list-item>
      </text:list>
      <text:h text:style-name="Heading_20_3" text:outline-level="3"><text:bookmark-start text:name="__RefHeading___zobrazeni_5"/><text:bookmark-start text:name="zobrazeni"/>Zobrazení<text:bookmark-end text:name="__RefHeading___zobrazeni_5"/><text:bookmark-end text:name="zobrazeni"/></text:h>
      <text:list text:style-name="Numbering_20_1" text:continue-numbering="false">
        <text:list-item>
          <text:p text:style-name="Numbering_20_1_Content_First"> Jakmile je v nastavení knihovny nastaveno číslo vyšší než 1, objeví se pod volbou <text:span text:style-name="Strong_20_Emphasis"><text:span text:style-name="Emphasis">Načíst posledního čtenáře</text:span></text:span> v rozbalovacím menu možnost <text:span text:style-name="Strong_20_Emphasis"><text:span text:style-name="Emphasis">Načíst poslední čtenáře</text:span></text:span> (přístup skrze menu nahoře na hlavní stránce: <text:span text:style-name="Strong_20_Emphasis"><text:span text:style-name="Emphasis">Výpůjčka</text:span></text:span> → <text:span text:style-name="Strong_20_Emphasis"><text:span text:style-name="Emphasis">Načíst poslední čtenáře</text:span></text:span>).</text:p>
        </text:list-item>
        <text:list-item>
          <text:p text:style-name="Numbering_20_1_Content_Last"> Po kliknutí se objeví tabulka se seznamem posledních čtenářů, zobrazenými v aktuální relaci skrze Vaší pracovní stanici. Délka seznamu je limitována hodnotou nastavenou v <text:span text:style-name="Strong_20_Emphasis"><text:span text:style-name="Emphasis">Nastavení knihovny</text:span></text:span>. Pokud jste předtím nepracovali s žádnými čtenářskými konty, tabulka zobrazí hlášku „<text:span text:style-name="Emphasis">Žádné položky k zobrazení</text:span>“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vyhledani_ctenare</dc:title>
  </office:meta>
</office:document-meta>
</file>