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2a2618139812ef5c9078d96cde530d.jpg"/>
  <manifest:file-entry manifest:media-type="image/jpeg" manifest:full-path="Pictures/3d8fbe6e1079f0f3e12871faa029a067.jpg"/>
  <manifest:file-entry manifest:media-type="image/jpeg" manifest:full-path="Pictures/a09b1933a1733ab7f84f10c434500a1e.jpg"/>
  <manifest:file-entry manifest:media-type="image/jpeg" manifest:full-path="Pictures/c76fd4878ffcc820c229370871a4699f.jpg"/>
  <manifest:file-entry manifest:media-type="image/jpeg" manifest:full-path="Pictures/dc1181174ca65219c437081096a664e5.jpg"/>
  <manifest:file-entry manifest:media-type="image/jpeg" manifest:full-path="Pictures/908d2e488748b5e608bdd999b18934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vraceniexemplare"/><text:bookmark-start text:name="__RefHeading___vraceni_exemplare_1"/><text:bookmark-start text:name="vraceni_exemplare"/>Vrácení exempláře<text:bookmark-end text:name="__RefHeading___vraceni_exemplare_1"/><text:bookmark-end text:name="vraceni_exemplare"/></text:h>
      <text:h text:style-name="Heading_20_2" text:outline-level="2"><text:bookmark-start text:name="__RefHeading___bezne_vraceni_2"/><text:bookmark-start text:name="bezne_vraceni"/>Běžné vracení<text:bookmark-end text:name="__RefHeading___bezne_vraceni_2"/><text:bookmark-end text:name="bezne_vraceni"/></text:h>
      <text:list text:style-name="Numbering_20_1" text:continue-numbering="false">
        <text:list-item>
          <text:p text:style-name="Numbering_20_1_Content_First">   Zvolte z menu <text:span text:style-name="Emphasis">„Výpůjčka“</text:span> a klikněte a <text:span text:style-name="Emphasis">„Vrátit“</text:span> nebo stiskněte klávesu <text:span text:style-name="Emphasis">„F2“</text:span>.</text:p>
        </text:list-item>
        <text:list-item>
          <text:p text:style-name="Numbering_20_1_Content">   Načtěte čárový kód exempláře (nebo ho zadejte ručně) a stiskněte <text:span text:style-name="Emphasis">„Potvrdit“</text:span>. <text:line-break/><text:line-break/><draw:frame draw:style-name="media" draw:name="0" text:anchor-type="as-char" draw:z-index="0" svg:width="47.968958333333cm" style:rel-width="100%" svg:height="7.223125cm" style:rel-height="scale"><draw:image xlink:href="Pictures/a42a2618139812ef5c9078d96cde530d.jpg" xlink:type="simple" xlink:show="embed" xlink:actuate="onLoad"/></draw:frame> <text:line-break/><text:line-break/></text:p>
        </text:list-item>
        <text:list-item>
          <text:p text:style-name="Numbering_20_1_Content">   Exemplář se objeví v seznamu vrácených exemplářů.</text:p>
        </text:list-item>
        <text:list-item>
          <text:p text:style-name="Numbering_20_1_Content">   Pokud čtenář dluží poplatek v souvislosti s vráceným exemplářem, na horní části obrazovky se objeví červená varovná zpráva s výší pokuty v rámci aktuální relace. Kliknutím na výši poplatku se automaticky přepnete do rozhraní pro platby daného čtenáře. <text:line-break/><text:line-break/><draw:frame draw:style-name="media" draw:name="1" text:anchor-type="as-char" draw:z-index="1" svg:width="46.804791666667cm" style:rel-width="100%" svg:height="11.58875cm" style:rel-height="scale"><draw:image xlink:href="Pictures/3d8fbe6e1079f0f3e12871faa029a067.jpg" xlink:type="simple" xlink:show="embed" xlink:actuate="onLoad"/></draw:frame> <text:line-break/><text:line-break/></text:p>
        </text:list-item>
        <text:list-item>
          <text:p text:style-name="Numbering_20_1_Content_Last">   Pokud chcete zobrazit konto čtenáře, který exemplář vrátil, na řádku s vráceným exemplářem klikněte na tlačítko <text:span text:style-name="Emphasis">„Akce“</text:span> a v rozbalovacím menu klikněte na <text:span text:style-name="Emphasis">„Posledního čtenáře, který se exemplář vypůjčil“</text:span>.</text:p>
        </text:list-item>
      </text:list>
      <text:p text:style-name="Text_20_body">Pozor! Pokud kniha nebyla půjčená, systém nezobrazí žádné varování, ale v seznamu dokumentů nejsou zobrazeny údaje o vracejícím čtenáři.</text:p>
      <text:h text:style-name="Heading_20_3" text:outline-level="3"><text:bookmark-start text:name="__RefHeading___vraceni_ke_zpetnemu_datu_3"/><text:bookmark-start text:name="vraceni_ke_zpetnemu_datu"/>Vrácení ke zpětnému datu<text:bookmark-end text:name="__RefHeading___vraceni_ke_zpetnemu_datu_3"/><text:bookmark-end text:name="vraceni_ke_zpetnemu_datu"/></text:h>
      <text:list text:style-name="Numbering_20_1" text:continue-numbering="false">
        <text:list-item>
          <text:p text:style-name="Numbering_20_1_Content_First">   Zvolte z menu <text:span text:style-name="Emphasis">„Výpůjčka“</text:span> a klikněte a <text:span text:style-name="Emphasis">„Vrátit“</text:span> nebo stiskněte klávesu <text:span text:style-name="Emphasis">„F2“</text:span>.</text:p>
        </text:list-item>
        <text:list-item>
          <text:p text:style-name="Numbering_20_1_Content">   Použijte miniaplikaci kalendáře pro nastavení data.</text:p>
        </text:list-item>
        <text:list-item>
          <text:p text:style-name="Numbering_20_1_Content">   Při zpětném datování horní lišta okna změní barvu ze zelené na červenou a účinné datum vrácení se zobrazí v horní liště. <text:line-break/><text:line-break/><draw:frame draw:style-name="media" draw:name="2" text:anchor-type="as-char" draw:z-index="2" svg:width="47.625cm" style:rel-width="100%" svg:height="7.540625cm" style:rel-height="scale"><draw:image xlink:href="Pictures/a09b1933a1733ab7f84f10c434500a1e.jpg" xlink:type="simple" xlink:show="embed" xlink:actuate="onLoad"/></draw:frame> <text:line-break/><text:line-break/></text:p>
        </text:list-item>
        <text:list-item>
          <text:p text:style-name="Numbering_20_1_Content_Last">   Znovu zadejte čárový kód exempláře a přepněte v miniaplikaci kalendáře platné (dnešní) datum, abyste zrušili vrácení ke zpětnému datu a vrátili se do módu běžného vrácení. </text:p>
        </text:list-item>
      </text:list>
      <text:h text:style-name="Heading_20_4" text:outline-level="4"><text:bookmark-start text:name="__RefHeading___zpetne_datovani_vraceni_jiz_vraceneho_exemplare_4"/><text:bookmark-start text:name="zpetne_datovani_vraceni_jiz_vraceneho_exemplare"/>Zpětné datování vrácení již vráceného exempláře<text:bookmark-end text:name="__RefHeading___zpetne_datovani_vraceni_jiz_vraceneho_exemplare_4"/><text:bookmark-end text:name="zpetne_datovani_vraceni_jiz_vraceneho_exemplare"/></text:h>
      <text:p text:style-name="Text_20_body">Pokud byl exemplář vrácen běžným způsobem a je stále načten v seznamu vrácených exemplářů, můžete použít funkci <text:span text:style-name="Emphasis">„Zpětné datování po vrácení</text:span>.</text:p>
      <text:list text:style-name="Numbering_20_1" text:continue-numbering="false">
        <text:list-item>
          <text:p text:style-name="Numbering_20_1_Content_First">   Označte vrácený exemplář a klikněte na tlačítko <text:span text:style-name="Emphasis">„Akce“</text:span> a v rozbalovacím menu klikněte na <text:span text:style-name="Emphasis">„Zpětné datování po vrácení“</text:span>.</text:p>
        </text:list-item>
        <text:list-item>
          <text:p text:style-name="Numbering_20_1_Content">   V miniaplikaci kalendáře vyberte datum.</text:p>
        </text:list-item>
        <text:list-item>
          <text:p text:style-name="Numbering_20_1_Content">   V horní liště se objeví červené pole s informací, že se jedná o zpětně datovanou výpůjčku. <text:line-break/><text:line-break/><draw:frame draw:style-name="media" draw:name="3" text:anchor-type="as-char" draw:z-index="3" svg:width="47.968958333333cm" style:rel-width="100%" svg:height="7.7258333333333cm" style:rel-height="scale"><draw:image xlink:href="Pictures/c76fd4878ffcc820c229370871a4699f.jpg" xlink:type="simple" xlink:show="embed" xlink:actuate="onLoad"/></draw:frame> <text:line-break/><text:line-break/></text:p>
        </text:list-item>
        <text:list-item>
          <text:p text:style-name="Numbering_20_1_Content_Last">   Pokud již bylo za vrácený exemplář započítáno zpozdné, bude zrušeno s ohledem na účinné datum vrácení.</text:p>
        </text:list-item>
      </text:list>
      <text:h text:style-name="Heading_20_5" text:outline-level="5"><text:bookmark-start text:name="__RefHeading___vraceni_v_rezimu_amnestie_5"/><text:bookmark-start text:name="vraceni_v_rezimu_amnestie"/>Vrácení v režimu amnestie<text:bookmark-end text:name="__RefHeading___vraceni_v_rezimu_amnestie_5"/><text:bookmark-end text:name="vraceni_v_rezimu_amnestie"/></text:h>
      <text:p text:style-name="Text_20_body">Režim amnestie umožňuje odpustit všechny pokuty za zpoždění během vrácení.</text:p>
      <text:list text:style-name="Numbering_20_1" text:continue-numbering="false">
        <text:list-item>
          <text:p text:style-name="Numbering_20_1_Content_First">   Zvolte z menu <text:span text:style-name="Emphasis">„Výpůjčka“</text:span> a klikněte a <text:span text:style-name="Emphasis">„Vrátit“</text:span> nebo stiskněte klávesu <text:span text:style-name="Emphasis">„F2“</text:span>.</text:p>
        </text:list-item>
        <text:list-item>
          <text:p text:style-name="Numbering_20_1_Content">   Klikněte na <text:span text:style-name="Emphasis">„Modifikátory vrácení“</text:span> a v rozbalovacím menu zvolte <text:span text:style-name="Emphasis">„Mód amnestie“</text:span>, zadejte čárový kód exempláře a stiskněte <text:span text:style-name="Emphasis">„Potvrdit“</text:span>. Na horním okraji obrazovky  se objeví červené pole <text:span text:style-name="Emphasis">„Mód amnestie“</text:span>. <text:line-break/>\\<draw:frame draw:style-name="media" draw:name="4" text:anchor-type="as-char" draw:z-index="4" svg:width="45.24375cm" style:rel-width="100%" svg:height="7.7522916666667cm" style:rel-height="scale"><draw:image xlink:href="Pictures/dc1181174ca65219c437081096a664e5.jpg" xlink:type="simple" xlink:show="embed" xlink:actuate="onLoad"/></draw:frame> <text:line-break/></text:p>
        </text:list-item>
        <text:list-item>
          <text:p text:style-name="Numbering_20_1_Content">   Pokud již bylo na daný exemplář aplikováno zpozdné, bude při načtení kódu daného exempláře zrušeno.</text:p>
        </text:list-item>
        <text:list-item>
          <text:p text:style-name="Numbering_20_1_Content_Last">   Exempláře jsou vráceny v módu amnestie, dokud není v rozbalovacím menu <text:span text:style-name="Emphasis">„Modifikátory vrácení“</text:span> deaktivována volba <text:span text:style-name="Emphasis">„Mód amnestie“</text:span>.</text:p>
        </text:list-item>
      </text:list>
      <text:h text:style-name="Heading_20_5" text:outline-level="5"><text:bookmark-start text:name="__RefHeading___modifikatory_vraceni_6"/><text:bookmark-start text:name="modifikatory_vraceni"/>Modifikátory vrácení<text:bookmark-end text:name="__RefHeading___modifikatory_vraceni_6"/><text:bookmark-end text:name="modifikatory_vraceni"/></text:h>
      <text:p text:style-name="Text_20_body">Pomocí modifikátorů vrácení je možné nastavit chování systému. Modifikátory lze aktivovat v pravém dolním rohu kliknutím na tlačítko <text:span text:style-name="Emphasis">„Modifikátory vrácení“</text:span> s výběrem požadovaného modifikátoru z rozbalovacího menu. Aktivované modifikátory se zobrazí na pod polem <text:span text:style-name="Emphasis">„Modifikátory vrácení“</text:span>. Je možné aktivovat i více modifikátorů najednou. <text:line-break/><text:line-break/><draw:frame draw:style-name="media" draw:name="5" text:anchor-type="as-char" draw:z-index="5" svg:width="18.785416666667cm" style:rel-width="100%" svg:height="12.065cm" style:rel-height="scale"><draw:image xlink:href="Pictures/908d2e488748b5e608bdd999b1893473.jpg" xlink:type="simple" xlink:show="embed" xlink:actuate="onLoad"/></draw:frame> 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vraceniexemplare</dc:title>
  </office:meta>
</office:document-meta>
</file>