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171fc1082222dd54ba7ec7ac006eeb.jpg"/>
  <manifest:file-entry manifest:media-type="image/jpeg" manifest:full-path="Pictures/9f1c70c52e9e46fecf070f229eb1d312.jpg"/>
  <manifest:file-entry manifest:media-type="image/jpeg" manifest:full-path="Pictures/d03a6c3fc2463e62fefb575ce5f57ee0.jpg"/>
  <manifest:file-entry manifest:media-type="image/jpeg" manifest:full-path="Pictures/e45673b219689cdbb89efc232cf7d39c.jpg"/>
  <manifest:file-entry manifest:media-type="image/jpeg" manifest:full-path="Pictures/98651ae99ce2b6b90cdaaa03650bc242.jpg"/>
  <manifest:file-entry manifest:media-type="image/jpeg" manifest:full-path="Pictures/a59d92813b7e8a47fb95f633299a79b0.jpg"/>
  <manifest:file-entry manifest:media-type="image/jpeg" manifest:full-path="Pictures/31d5543eb71bae07c840b3c526fb5fab.jpg"/>
  <manifest:file-entry manifest:media-type="image/jpeg" manifest:full-path="Pictures/1f66861c65e8c6fd54bc15b30add34c5.jpg"/>
  <manifest:file-entry manifest:media-type="image/jpeg" manifest:full-path="Pictures/d656db37cffeba348d37eea3a8ad5ba1.jpg"/>
  <manifest:file-entry manifest:media-type="image/jpeg" manifest:full-path="Pictures/82069473cc826213ccd915d398d5a811.jpg"/>
  <manifest:file-entry manifest:media-type="image/jpeg" manifest:full-path="Pictures/a4e0970e867524cb67fcb555f0065e0c.jpg"/>
  <manifest:file-entry manifest:media-type="image/jpeg" manifest:full-path="Pictures/3894c79b8ad4420dc85774c2e9f0136d.jpg"/>
  <manifest:file-entry manifest:media-type="image/jpeg" manifest:full-path="Pictures/53ea00c420c984e9d51b5e93b7747f8f.jpg"/>
  <manifest:file-entry manifest:media-type="image/jpeg" manifest:full-path="Pictures/a02e4fedbc99e6b63c9441e47a3cceb6.jpg"/>
  <manifest:file-entry manifest:media-type="image/jpeg" manifest:full-path="Pictures/4bf0861eda190c5b3b9a6c15acbe2c81.jpg"/>
  <manifest:file-entry manifest:media-type="image/jpeg" manifest:full-path="Pictures/f27dd3047a6b9124df881e572311637c.jpg"/>
  <manifest:file-entry manifest:media-type="image/jpeg" manifest:full-path="Pictures/fa38c3904bf55b729898e683d45cca72.jpg"/>
  <manifest:file-entry manifest:media-type="image/jpeg" manifest:full-path="Pictures/6789aba5513c66435dcc30edf04506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skupiny_ctenaru"/><text:bookmark-start text:name="__RefHeading___skupiny_ctenaru_1"/><text:bookmark-start text:name="skupiny_ctenaru"/>Skupiny čtenářů<text:bookmark-end text:name="__RefHeading___skupiny_ctenaru_1"/><text:bookmark-end text:name="skupiny_ctenaru"/></text:h>
      <text:p text:style-name="Text_20_body"><text:span text:style-name="Emphasis">Na dokumentaci se pracuje.</text:span></text:p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čtenářů umožňují dávkové smazání a dávkové úpravy uživatelských účtů v systému Evergreen. Dávkové úpravy mohou být provedeny v těchto vybraných polích čtenářských účtů:</text:p>
      <text:list text:style-name="List_20_1" text:continue-numbering="false">
        <text:list-item>
          <text:p text:style-name="List_20_1_Content_First"> <text:span text:style-name="Emphasis">Domovská knihovna</text:span></text:p>
        </text:list-item>
        <text:list-item>
          <text:p text:style-name="List_20_1_Content"> <text:span text:style-name="Emphasis">Hlavní profil</text:span></text:p>
        </text:list-item>
        <text:list-item>
          <text:p text:style-name="List_20_1_Content"> <text:span text:style-name="Emphasis">Přístup k internetu</text:span></text:p>
        </text:list-item>
        <text:list-item>
          <text:p text:style-name="List_20_1_Content"> příznak <text:span text:style-name="Emphasis">Omezení transakcí</text:span></text:p>
        </text:list-item>
        <text:list-item>
          <text:p text:style-name="List_20_1_Content"> příznak <text:span text:style-name="Emphasis">Aktivní</text:span></text:p>
        </text:list-item>
        <text:list-item>
          <text:p text:style-name="List_20_1_Content"> příznak <text:span text:style-name="Emphasis">Nezletilý</text:span></text:p>
        </text:list-item>
        <text:list-item>
          <text:p text:style-name="List_20_1_Content"> <text:span text:style-name="Emphasis">Datum vypršení oprávnění (registrace)</text:span></text:p>
        </text:list-item>
        <text:list-item>
          <text:p text:style-name="List_20_1_Content_Last"> <text:span text:style-name="Emphasis">Statistické kategorie</text:span></text:p>
        </text:list-item>
      </text:list>
      <text:p text:style-name="Text_20_body">Dávkové úpravy a smazání lze vrátit zpět nebo změnit, s výjimkou dávkových úprav statistických kategorií. Dávkové změny provedené přes skupiny uživatelů neaktivují žádné definice událostí spouštěčů, které by se jinak aktivovaly při úpravách jednotlivých uživatelských účtů. </text:p>
      <text:p text:style-name="Text_20_body">Uživatelské účty mohou být přidány do skupiny čtenářů naskenováním uživatelských čárových kódů nebo nahráním souboru uživatelských čárových kódů přímo v rozhraní Skupiny uživatelů. Mohou být také přidány do skupiny čtenářů z výsledků hledání čtenáře. Dávkové změny a sady dávkových úprav jsou spojeny s danou skupinou čtenářů, nikoliv s přihlášením vlastníka skupiny.</text:p>
      <text:h text:style-name="Heading_20_2" text:outline-level="2"><text:bookmark-start text:name="__RefHeading___vytvoreni_skupiny_ctenaru_3"/><text:bookmark-start text:name="vytvoreni_skupiny_ctenaru"/>Vytvoření skupiny čtenářů<text:bookmark-end text:name="__RefHeading___vytvoreni_skupiny_ctenaru_3"/><text:bookmark-end text:name="vytvoreni_skupiny_ctenaru"/></text:h>
      <text:h text:style-name="Heading_20_3" text:outline-level="3"><text:bookmark-start text:name="__RefHeading___pridani_uzivatelu_do_skupiny_z_vysledku_hledani_ctenare_4"/><text:bookmark-start text:name="pridani_uzivatelu_do_skupiny_z_vysledku_hledani_ctenare"/>Přidání uživatelů do skupiny z výsledků hledání čtenáře<text:bookmark-end text:name="__RefHeading___pridani_uzivatelu_do_skupiny_z_vysledku_hledani_ctenare_4"/><text:bookmark-end text:name="pridani_uzivatelu_do_skupiny_z_vysledku_hledani_ctenare"/></text:h>
      <text:list text:style-name="Numbering_20_1" text:continue-numbering="false">
        <text:list-item>
          <text:p text:style-name="Numbering_20_1_Content_First"> Klikněte na <text:span text:style-name="Strong_20_Emphasis">Hledat</text:span>→<text:span text:style-name="Strong_20_Emphasis">Hledat čtenáře</text:span>.</text:p>
        </text:list-item>
        <text:list-item>
          <text:p text:style-name="Numbering_20_1_Content"> Proveďte vyhledávání.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Přidat do skupiny</text:span> a z rozbalovacího menu vyberte existující skupinu čtenářů, nebo klikněte na <text:span text:style-name="Strong_20_Emphasis">Vytvořit novou skupinu</text:span>.<text:line-break/><text:line-break/><draw:frame draw:style-name="mediacenter" draw:name="0" text:anchor-type="paragraph" draw:z-index="0" svg:width="23.997708333333cm" style:rel-width="100%" svg:height="7.9639583333333cm" style:rel-height="scale"><draw:image xlink:href="Pictures/83171fc1082222dd54ba7ec7ac006eeb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1" text:anchor-type="paragraph" draw:z-index="1" svg:width="15.663333333333cm" svg:height="8.493125cm"><draw:image xlink:href="Pictures/9f1c70c52e9e46fecf070f229eb1d312.jpg" xlink:type="simple" xlink:show="embed" xlink:actuate="onLoad"/></draw:frame> <text:line-break/><text:line-break/></text:p>
        </text:list-item>
        <text:list-item>
          <text:p text:style-name="Numbering_20_1_Content_Last"> Po přidání uživatelů do skupiny se v pravém dolním rohu obrazovky objeví potvrzení: <text:span text:style-name="Emphasis">„# uživatelů bylo úspěšně přidáno do skupiny [Název]„</text:span>.</text:p>
        </text:list-item>
      </text:list>
      <text:h text:style-name="Heading_20_3" text:outline-level="3"><text:bookmark-start text:name="__RefHeading___pridani_uzivatelu_do_skupiny_naskenovanim_carovych_kodu_v_rozhrani_skupiny_uzivatelu_5"/><text:bookmark-start text:name="pridani_uzivatelu_do_skupiny_naskenovanim_carovych_kodu_v_rozhrani_skupiny_uzivatelu"/>Přidání uživatelů do skupiny naskenováním čárových kódů v rozhraní Skupiny uživatelů<text:bookmark-end text:name="__RefHeading___pridani_uzivatelu_do_skupiny_naskenovanim_carovych_kodu_v_rozhrani_skupiny_uzivatelu_5"/><text:bookmark-end text:name="pridani_uzivatelu_do_skupiny_naskenovanim_carovych_kodu_v_rozhrani_skupiny_uzivatel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Nevyřízení uživatelé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, nebo klikněte na Vytvořit novou skupinu.<text:line-break/><text:line-break/><draw:frame draw:style-name="mediacenter" draw:name="2" text:anchor-type="paragraph" draw:z-index="2" svg:width="15.610416666667cm" svg:height="9.6572916666667cm"><draw:image xlink:href="Pictures/d03a6c3fc2463e62fefb575ce5f57ee0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3" text:anchor-type="paragraph" draw:z-index="3" svg:width="15.663333333333cm" svg:height="8.493125cm"><draw:image xlink:href="Pictures/9f1c70c52e9e46fecf070f229eb1d312.jpg" xlink:type="simple" xlink:show="embed" xlink:actuate="onLoad"/></draw:frame> <text:line-break/><text:line-break/></text:p>
        </text:list-item>
        <text:list-item>
          <text:p text:style-name="Numbering_20_1_Content"> Po vytvoření nové skupiny, nebo výběru již existující, se nad polem <text:span text:style-name="Emphasis">Načíst průkaz</text:span> objeví informace o ní (název, popis, počet položek a datum vytvoření).</text:p>
        </text:list-item>
        <text:list-item>
          <text:p text:style-name="Numbering_20_1_Content"> Do pole <text:span text:style-name="Strong_20_Emphasis">Načíst průkaz</text:span> načtěte čárové kódy uživatelů, které chcete přidat do skupiny. Čárový kód lze do pole zadat také ručně, zadání potvrďte stiskem ENTER. Uživatelské účty se objeví v panelu <text:span text:style-name="Emphasis">Nevyřízení uživatelé</text:span>.</text:p>
        </text:list-item>
        <text:list-item>
          <text:p text:style-name="Numbering_20_1_Content">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Akce</text:span>→<text:span text:style-name="Strong_20_Emphasis">Přidat do skupiny</text:span>. Alternativně můžete kliknout pravým tlačítkem myši na vybraný uživatelský účet, zobrazí se nabídka <text:span text:style-name="Emphasis">Akce</text:span>, pak klikněte na <text:span text:style-name="Strong_20_Emphasis">Přidat do skupiny</text:span>.<text:line-break/><text:line-break/><draw:frame draw:style-name="mediacenter" draw:name="4" text:anchor-type="paragraph" draw:z-index="4" svg:width="28.654375cm" style:rel-width="100%" svg:height="9.7366666666667cm" style:rel-height="scale"><draw:image xlink:href="Pictures/e45673b219689cdbb89efc232cf7d39c.jpg" xlink:type="simple" xlink:show="embed" xlink:actuate="onLoad"/></draw:frame> <text:line-break/><text:line-break/></text:p>
        </text:list-item>
        <text:list-item>
          <text:p text:style-name="Numbering_20_1_Content_Last"> Uživatelské účty se přesunou na panel <text:span text:style-name="Emphasis">Zobrazení skupiny</text:span> a jsou přidány do skupiny. </text:p>
        </text:list-item>
      </text:list>
      <text:h text:style-name="Heading_20_3" text:outline-level="3"><text:bookmark-start text:name="__RefHeading___pridani_uzivatelu_do_skupiny_nahranim_souboru_s_carovymi_kody_6"/><text:bookmark-start text:name="pridani_uzivatelu_do_skupiny_nahranim_souboru_s_carovymi_kody"/>Přidání uživatelů do skupiny nahráním souboru s čárovými kódy<text:bookmark-end text:name="__RefHeading___pridani_uzivatelu_do_skupiny_nahranim_souboru_s_carovymi_kody_6"/><text:bookmark-end text:name="pridani_uzivatelu_do_skupiny_nahranim_souboru_s_carovymi_kody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Nevyřízení uživatelé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, nebo klikněte na <text:span text:style-name="Strong_20_Emphasis">Vytvořit novou skupinu</text:span>.<text:line-break/><text:line-break/><draw:frame draw:style-name="mediacenter" draw:name="5" text:anchor-type="paragraph" draw:z-index="5" svg:width="15.610416666667cm" svg:height="9.6572916666667cm"><draw:image xlink:href="Pictures/d03a6c3fc2463e62fefb575ce5f57ee0.jpg" xlink:type="simple" xlink:show="embed" xlink:actuate="onLoad"/></draw:frame> <text:line-break/><text:line-break/></text:p>
        </text:list-item>
        <text:list-item>
          <text:p text:style-name="Numbering_20_1_Content"> Pokud vytváříte novou skupinu, objeví se dialogové okno <text:span text:style-name="Emphasis">Vytvořit skupinu</text:span>. Zadejte název skupiny a (volitelně) její popis. Zaškrtnutím lze povolit sdílení skupiny s personálem. Potvrďte kliknutím na <text:span text:style-name="Strong_20_Emphasis">Vytvořit skupinu</text:span>.<text:line-break/><text:line-break/><draw:frame draw:style-name="mediacenter" draw:name="6" text:anchor-type="paragraph" draw:z-index="6" svg:width="15.663333333333cm" svg:height="8.493125cm"><draw:image xlink:href="Pictures/9f1c70c52e9e46fecf070f229eb1d312.jpg" xlink:type="simple" xlink:show="embed" xlink:actuate="onLoad"/></draw:frame> <text:line-break/><text:line-break/></text:p>
        </text:list-item>
        <text:list-item>
          <text:p text:style-name="Numbering_20_1_Content"> Po vytvoření nové skupiny, nebo výběru již existující, se nad polem <text:span text:style-name="Emphasis">Načíst průkaz</text:span> objeví informace o ní (název, popis, počet položek a datum vytvoření).</text:p>
        </text:list-item>
        <text:list-item>
          <text:p text:style-name="Numbering_20_1_Content"> Na panelu <text:span text:style-name="Emphasis">Nevyřízení uživatelé</text:span> klikněte na <text:span text:style-name="Strong_20_Emphasis">Vybrat soubor</text:span> a vyberte soubor, obsahující čárové kódy.<text:line-break/><text:line-break/><draw:frame draw:style-name="mediacenter" draw:name="7" text:anchor-type="paragraph" draw:z-index="7" svg:width="26.114375cm" style:rel-width="100%" svg:height="8.9958333333333cm" style:rel-height="scale"><draw:image xlink:href="Pictures/98651ae99ce2b6b90cdaaa03650bc242.jpg" xlink:type="simple" xlink:show="embed" xlink:actuate="onLoad"/></draw:frame> <text:line-break/><text:line-break/></text:p>
        </text:list-item>
        <text:list-item>
          <text:p text:style-name="Numbering_20_1_Content"> Soubor musí být ve formátu .txt a obsahovat na každém řádku pouze jeden čárový kód.</text:p>
        </text:list-item>
        <text:list-item>
          <text:p text:style-name="Numbering_20_1_Content"> Uživatelské účty se automaticky objeví na panelu <text:span text:style-name="Emphasis">Nevyřízení uživatelé</text:span>.</text:p>
        </text:list-item>
        <text:list-item>
          <text:p text:style-name="Numbering_20_1_Content"> Zaškrtnutím vyberte ty uživatele, které chcete přidat do skupiny. Můžete také použít klávesy CTRL nebo SHIFT a vybrat více uživatelů.</text:p>
        </text:list-item>
        <text:list-item>
          <text:p text:style-name="Numbering_20_1_Content"> Klikněte na <text:span text:style-name="Strong_20_Emphasis">Akce</text:span>→<text:span text:style-name="Strong_20_Emphasis">Přidat do skupiny</text:span>. Alternativně můžete kliknout pravým tlačítkem myši na vybraný uživatelský účet, zobrazí se nabídka <text:span text:style-name="Emphasis">Akce</text:span>, pak klikněte na <text:span text:style-name="Strong_20_Emphasis">Přidat do skupiny</text:span>.<text:line-break/><text:line-break/><draw:frame draw:style-name="mediacenter" draw:name="8" text:anchor-type="paragraph" draw:z-index="8" svg:width="28.654375cm" style:rel-width="100%" svg:height="9.7366666666667cm" style:rel-height="scale"><draw:image xlink:href="Pictures/e45673b219689cdbb89efc232cf7d39c.jpg" xlink:type="simple" xlink:show="embed" xlink:actuate="onLoad"/></draw:frame> <text:line-break/><text:line-break/></text:p>
        </text:list-item>
        <text:list-item>
          <text:p text:style-name="Numbering_20_1_Content_Last"> Uživatelské účty se přesunou na panel <text:span text:style-name="Emphasis">Zobrazení skupiny</text:span> a jsou přidány do skupiny.</text:p>
        </text:list-item>
      </text:list>
      <text:h text:style-name="Heading_20_2" text:outline-level="2"><text:bookmark-start text:name="__RefHeading___davkova_editace_vsech_uzivatelu_7"/><text:bookmark-start text:name="davkova_editace_vsech_uzivatelu"/>Dávková editace všech uživatelů<text:bookmark-end text:name="__RefHeading___davkova_editace_vsech_uzivatelu_7"/><text:bookmark-end text:name="davkova_editace_vsech_uzivatel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Dávková editace všech uživatelů</text:span>.<text:line-break/><text:line-break/><draw:frame draw:style-name="mediacenter" draw:name="9" text:anchor-type="paragraph" draw:z-index="9" svg:width="25.585208333333cm" style:rel-width="100%" svg:height="8.8370833333333cm" style:rel-height="scale"><draw:image xlink:href="Pictures/a59d92813b7e8a47fb95f633299a79b0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Aktualizovat všechny uživatele</text:span>.<text:line-break/><text:line-break/><draw:frame draw:style-name="mediacenter" draw:name="10" text:anchor-type="paragraph" draw:z-index="10" svg:width="15.610416666667cm" svg:height="15.319375cm"><draw:image xlink:href="Pictures/31d5543eb71bae07c840b3c526fb5fab.jpg" xlink:type="simple" xlink:show="embed" xlink:actuate="onLoad"/></draw:frame> <text:line-break/><text:line-break/></text:p>
        </text:list-item>
        <text:list-item>
          <text:p text:style-name="Numbering_20_1_Content"> Zadejte název do pole <text:span text:style-name="Strong_20_Emphasis">Jméno editační sady</text:span>. Název slouží k identifikaci editace pro budoucí ověření nebo vrácení zpět.</text:p>
        </text:list-item>
        <text:list-item>
          <text:p text:style-name="Numbering_20_1_Content"> Nastavte hodnoty, které chcete upravit. Změněna mohou být následující pole:</text:p>
          <text:list text:style-name="List_20_1">
            <text:list-item>
              <text:p text:style-name="List_20_1_Content"> <text:span text:style-name="Emphasis">Domovská knihovna</text:span></text:p>
            </text:list-item>
            <text:list-item>
              <text:p text:style-name="List_20_1_Content"> <text:span text:style-name="Emphasis">Hlavní profil</text:span></text:p>
            </text:list-item>
            <text:list-item>
              <text:p text:style-name="List_20_1_Content"> <text:span text:style-name="Emphasis">Přístup k internetu</text:span></text:p>
            </text:list-item>
            <text:list-item>
              <text:p text:style-name="List_20_1_Content"> příznak <text:span text:style-name="Emphasis">Omezení transakcí</text:span></text:p>
            </text:list-item>
            <text:list-item>
              <text:p text:style-name="List_20_1_Content"> příznak <text:span text:style-name="Emphasis">Aktivní</text:span></text:p>
            </text:list-item>
            <text:list-item>
              <text:p text:style-name="List_20_1_Content"> příznak <text:span text:style-name="Emphasis">Nezletilý</text:span></text:p>
            </text:list-item>
            <text:list-item>
              <text:p text:style-name="List_20_1_Content"> <text:span text:style-name="Emphasis">Datum vypršení oprávnění (registrace)</text:span></text:p>
            </text:list-item>
          </text:list>
        </text:list-item>
        <text:list-item>
          <text:p text:style-name="Numbering_20_1_Content_Last"> Klikněte na <text:span text:style-name="Strong_20_Emphasis">Potvrdit změny</text:span>.</text:p>
        </text:list-item>
      </text:list>
      <text:h text:style-name="Heading_20_2" text:outline-level="2"><text:bookmark-start text:name="__RefHeading___davkova_editace_statistickych_kategorii_8"/><text:bookmark-start text:name="davkova_editace_statistickych_kategorii"/>Dávková editace statistických kategorií<text:bookmark-end text:name="__RefHeading___davkova_editace_statistickych_kategorii_8"/><text:bookmark-end text:name="davkova_editace_statistickych_kategorii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Dávková editace statistických kategorií</text:span>.<text:line-break/><text:line-break/><draw:frame draw:style-name="mediacenter" draw:name="11" text:anchor-type="paragraph" draw:z-index="11" svg:width="25.585208333333cm" style:rel-width="100%" svg:height="8.8370833333333cm" style:rel-height="scale"><draw:image xlink:href="Pictures/1f66861c65e8c6fd54bc15b30add34c5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Aktualizovat statistické kategorie</text:span>.<text:line-break/><text:line-break/><draw:frame draw:style-name="mediacenter" draw:name="12" text:anchor-type="paragraph" draw:z-index="12" svg:width="15.610416666667cm" svg:height="3.81cm"><draw:image xlink:href="Pictures/d656db37cffeba348d37eea3a8ad5ba1.jpg" xlink:type="simple" xlink:show="embed" xlink:actuate="onLoad"/></draw:frame> <text:line-break/><text:line-break/></text:p>
        </text:list-item>
        <text:list-item>
          <text:p text:style-name="Numbering_20_1_Content"> Dialogové okno zobrazuje existující čtenářské statistické kategorie, změňte či odstraňte jejich hodnoty dle potřeby.</text:p>
        </text:list-item>
        <text:list-item>
          <text:p text:style-name="Numbering_20_1_Content_Last"> Klikněte na <text:span text:style-name="Strong_20_Emphasis">Potvrdit změny</text:span>.</text:p>
        </text:list-item>
      </text:list>
      <text:h text:style-name="Heading_20_2" text:outline-level="2"><text:bookmark-start text:name="__RefHeading___davkove_smazani_ctenaru_9"/><text:bookmark-start text:name="davkove_smazani_ctenaru"/>Dávkové smazání čtenářů<text:bookmark-end text:name="__RefHeading___davkove_smazani_ctenaru_9"/><text:bookmark-end text:name="davkove_smazani_ctenaru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kterou chcete editovat.</text:p>
        </text:list-item>
        <text:list-item>
          <text:p text:style-name="Numbering_20_1_Content"> Po vybrání skupiny se nad polem <text:span text:style-name="Emphasis">Načíst průkaz</text:span> objeví informace o ní (název, popis, počet položek a datum vytvoření).</text:p>
        </text:list-item>
        <text:list-item>
          <text:p text:style-name="Numbering_20_1_Content"> Zkontrolujte seznam uživatelů ve skupině a klikněte na <text:span text:style-name="Strong_20_Emphasis">Smazat všechny uživatele</text:span>.<text:line-break/><text:line-break/><draw:frame draw:style-name="mediacenter" draw:name="13" text:anchor-type="paragraph" draw:z-index="13" svg:width="25.585208333333cm" style:rel-width="100%" svg:height="8.8370833333333cm" style:rel-height="scale"><draw:image xlink:href="Pictures/82069473cc826213ccd915d398d5a811.jpg" xlink:type="simple" xlink:show="embed" xlink:actuate="onLoad"/></draw:frame> <text:line-break/><text:line-break/></text:p>
        </text:list-item>
        <text:list-item>
          <text:p text:style-name="Numbering_20_1_Content"> Zobrazí se dialogové okno <text:span text:style-name="Emphasis">Smazat všechny uživatele</text:span>.<text:line-break/><text:line-break/><draw:frame draw:style-name="mediacenter" draw:name="14" text:anchor-type="paragraph" draw:z-index="14" svg:width="15.663333333333cm" svg:height="5.7414583333333cm"><draw:image xlink:href="Pictures/a4e0970e867524cb67fcb555f0065e0c.jpg" xlink:type="simple" xlink:show="embed" xlink:actuate="onLoad"/></draw:frame> <text:line-break/><text:line-break/></text:p>
        </text:list-item>
        <text:list-item>
          <text:p text:style-name="Numbering_20_1_Content"> Zadejte název do pole <text:span text:style-name="Strong_20_Emphasis">Jméno pro smazání sady</text:span>. Název slouží k identifikaci dávkového smazání pro budoucí ověření nebo vrácení zpět.</text:p>
        </text:list-item>
        <text:list-item>
          <text:p text:style-name="Numbering_20_1_Content"> Klikněte na <text:span text:style-name="Strong_20_Emphasis">Potvrdit změny</text:span>.</text:p>
        </text:list-item>
        <text:list-item>
          <text:p text:style-name="Numbering_20_1_Content_Last"> Všichni uživatelé ve skupině budou označeni jako smazaní.</text:p>
        </text:list-item>
      </text:list>
      <text:p text:style-name="Text_20_body">Poznámka: Dávkové smazání čtenářů ze skupiny čtenářů nepoužívá funkcionalitu <text:span text:style-name="Emphasis">Vymazat uživatele</text:span>, ale označí uživatele jako smazané.</text:p>
      <text:h text:style-name="Heading_20_2" text:outline-level="2"><text:bookmark-start text:name="__RefHeading___zobrazeni_davkovych_zmen_10"/><text:bookmark-start text:name="zobrazeni_davkovych_zmen"/>Zobrazení dávkových změn<text:bookmark-end text:name="__RefHeading___zobrazeni_davkovych_zmen_10"/><text:bookmark-end text:name="zobrazeni_davkovych_zmen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.</text:p>
        </text:list-item>
        <text:list-item>
          <text:p text:style-name="Numbering_20_1_Content"> Klikněte na <text:span text:style-name="Strong_20_Emphasis">Zobrazit dávkové úpravy</text:span>.<text:line-break/><text:line-break/><draw:frame draw:style-name="mediacenter" draw:name="15" text:anchor-type="paragraph" draw:z-index="15" svg:width="25.585208333333cm" style:rel-width="100%" svg:height="8.8370833333333cm" style:rel-height="scale"><draw:image xlink:href="Pictures/3894c79b8ad4420dc85774c2e9f0136d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Zobrazit dávkové změny</text:span>, u každé změny je uveden její název, čas dokončení a to, zda byla vrácena zpět.<text:line-break/><text:line-break/><draw:frame draw:style-name="mediacenter" draw:name="16" text:anchor-type="paragraph" draw:z-index="16" svg:width="15.636875cm" svg:height="5.3445833333333cm"><draw:image xlink:href="Pictures/53ea00c420c984e9d51b5e93b7747f8f.jpg" xlink:type="simple" xlink:show="embed" xlink:actuate="onLoad"/></draw:frame> <text:line-break/><text:line-break/></text:p>
        </text:list-item>
        <text:list-item>
          <text:p text:style-name="Numbering_20_1_Content"> Kliknutím na tlačítko <text:span text:style-name="Strong_20_Emphasis">Smazat</text:span> odeberete změnu ze seznamu akcí, které lze vzít zpět. Neslouží pro vrácení změny zpět!</text:p>
        </text:list-item>
        <text:list-item>
          <text:p text:style-name="Numbering_20_1_Content_Last"> Kliknutím na <text:span text:style-name="Strong_20_Emphasis">OK</text:span> zavřete dialogové okno.</text:p>
        </text:list-item>
      </text:list>
      <text:h text:style-name="Heading_20_2" text:outline-level="2"><text:bookmark-start text:name="__RefHeading___vratit_zpet_davkove_zmeny_11"/><text:bookmark-start text:name="vratit_zpet_davkove_zmeny"/>Vrátit zpět dávkové změny<text:bookmark-end text:name="__RefHeading___vratit_zpet_davkove_zmeny_11"/><text:bookmark-end text:name="vratit_zpet_davkove_zmeny"/></text:h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existující skupinu.</text:p>
        </text:list-item>
        <text:list-item>
          <text:p text:style-name="Numbering_20_1_Content"> Klikněte na <text:span text:style-name="Strong_20_Emphasis">Vrátit zpět dávkové úpravy</text:span>.<text:line-break/><text:line-break/><draw:frame draw:style-name="mediacenter" draw:name="17" text:anchor-type="paragraph" draw:z-index="17" svg:width="25.585208333333cm" style:rel-width="100%" svg:height="8.8370833333333cm" style:rel-height="scale"><draw:image xlink:href="Pictures/a02e4fedbc99e6b63c9441e47a3cceb6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Vrátit zpět dávkové úpravy</text:span>.<text:line-break/><text:line-break/><draw:frame draw:style-name="mediacenter" draw:name="18" text:anchor-type="paragraph" draw:z-index="18" svg:width="15.71625cm" svg:height="5.1329166666667cm"><draw:image xlink:href="Pictures/4bf0861eda190c5b3b9a6c15acbe2c81.jpg" xlink:type="simple" xlink:show="embed" xlink:actuate="onLoad"/></draw:frame> <text:line-break/><text:line-break/></text:p>
        </text:list-item>
        <text:list-item>
          <text:p text:style-name="Numbering_20_1_Content"> Z rozbalovacího menu vyberte dávkovou úpravu, kterou chcete vrátit zpět.</text:p>
        </text:list-item>
        <text:list-item>
          <text:p text:style-name="Numbering_20_1_Content"> Klikněte na <text:span text:style-name="Strong_20_Emphasis">Vrátit změny zpět</text:span>.</text:p>
        </text:list-item>
        <text:list-item>
          <text:p text:style-name="Numbering_20_1_Content_Last"> Dávková úprava bude vrácena zpět a toto vrácení bude zaznamenáno v okně <text:span text:style-name="Emphasis">Zobrazit dávkové změny</text:span>.</text:p>
        </text:list-item>
      </text:list>
      <text:p text:style-name="Text_20_body">Poznámka: Dávkové změny statistických kategorií nemohou být vráceny zpět.</text:p>
      <text:h text:style-name="Heading_20_2" text:outline-level="2"><text:bookmark-start text:name="__RefHeading___sdileni_skupin_ctenaru_12"/><text:bookmark-start text:name="sdileni_skupin_ctenaru"/>Sdílení skupin čtenářů<text:bookmark-end text:name="__RefHeading___sdileni_skupin_ctenaru_12"/><text:bookmark-end text:name="sdileni_skupin_ctenaru"/></text:h>
      <text:p text:style-name="Text_20_body">Jestliže bylo sdílení skupiny čtenářů povoleno, může být načtena prostřednictvím ID skupiny jiným účtem personálu. ID skupiny je vidět jako poslední část URL při zobrazení skupiny v prohlížeči.
<text:line-break/><text:line-break/><draw:frame draw:style-name="mediacenter" draw:name="19" text:anchor-type="paragraph" draw:z-index="19" svg:width="20.584583333333cm" style:rel-width="100%" svg:height="11.324166666667cm" style:rel-height="scale"><draw:image xlink:href="Pictures/f27dd3047a6b9124df881e572311637c.jpg" xlink:type="simple" xlink:show="embed" xlink:actuate="onLoad"/></draw:frame> <text:line-break/></text:p>
      <text:list text:style-name="Numbering_20_1" text:continue-numbering="false">
        <text:list-item>
          <text:p text:style-name="Numbering_20_1_Content_First"> Klikněte na <text:span text:style-name="Strong_20_Emphasis">Výpůjčka</text:span>→<text:span text:style-name="Strong_20_Emphasis">Skupiny uživatelů</text:span> a vyberte panel <text:span text:style-name="Strong_20_Emphasis">Zobrazení skupiny</text:span>.</text:p>
        </text:list-item>
        <text:list-item>
          <text:p text:style-name="Numbering_20_1_Content"> Klikněte na <text:span text:style-name="Strong_20_Emphasis">Skupiny</text:span>→<text:span text:style-name="Strong_20_Emphasis">Sdílená skupina</text:span>.<text:line-break/><text:line-break/><draw:frame draw:style-name="mediacenter" draw:name="20" text:anchor-type="paragraph" draw:z-index="20" svg:width="13.282083333333cm" svg:height="7.62cm"><draw:image xlink:href="Pictures/fa38c3904bf55b729898e683d45cca72.jpg" xlink:type="simple" xlink:show="embed" xlink:actuate="onLoad"/></draw:frame> <text:line-break/><text:line-break/></text:p>
        </text:list-item>
        <text:list-item>
          <text:p text:style-name="Numbering_20_1_Content"> Objeví se dialogové okno <text:span text:style-name="Emphasis">Načíst sdílenou skupinu pomocí ID</text:span>.</text:p>
        </text:list-item>
        <text:list-item>
          <text:p text:style-name="Numbering_20_1_Content"> Zadejte ID skupiny, kterou chcete načíst.</text:p>
        </text:list-item>
        <text:list-item>
          <text:p text:style-name="Numbering_20_1_Content"> Klikněte na <text:span text:style-name="Strong_20_Emphasis">Načíst skupinu</text:span>.<text:line-break/><text:line-break/><draw:frame draw:style-name="mediacenter" draw:name="21" text:anchor-type="paragraph" draw:z-index="21" svg:width="15.610416666667cm" svg:height="5.7414583333333cm"><draw:image xlink:href="Pictures/6789aba5513c66435dcc30edf04506ff.jpg" xlink:type="simple" xlink:show="embed" xlink:actuate="onLoad"/></draw:frame> <text:line-break/><text:line-break/></text:p>
        </text:list-item>
        <text:list-item>
          <text:p text:style-name="Numbering_20_1_Content_Last"> Sdílená skupina se načte do panelu <text:span text:style-name="Emphasis">Zobrazení skupiny</text:span>.</text:p>
        </text:list-item>
      </text:list>
      <text:h text:style-name="Heading_20_2" text:outline-level="2"><text:bookmark-start text:name="__RefHeading___opravneni_13"/><text:bookmark-start text:name="opravneni"/>Oprávnění<text:bookmark-end text:name="__RefHeading___opravneni_13"/><text:bookmark-end text:name="opravneni"/></text:h>
      <text:p text:style-name="Text_20_body">Všechna oprávnění musí být udělena organizační jednotce, pro kterou je pracovní stanice registrována, nebo vyšší. Oprávnění jsou kontrolována podle domovské knihovny uživatelů v okamžiku, kdy je provedena dávková změna nebo smazání.</text:p>
      <text:p text:style-name="Text_20_body">Oprávnění pro dávkové editace:</text:p>
      <text:list text:style-name="List_20_1" text:continue-numbering="false">
        <text:list-item>
          <text:p text:style-name="List_20_1_Content_First"> Pro provedení dávkové editace skupin čtenářů musí mít účet personálu oprávnění VIEW_USER, UPDATE_USER, a CONTAINER_BATCH_UPDATE pro všechny čtenáře ve skupině.</text:p>
        </text:list-item>
        <text:list-item>
          <text:p text:style-name="List_20_1_Content"> Pro provedení dávkových změn hlavního profilu musí mít účet personálu odpovídající oprávnění pro hlavní profily. </text:p>
        </text:list-item>
        <text:list-item>
          <text:p text:style-name="List_20_1_Content"> Pro provedení dávkových změn domovské knihovny musí mít účet personálu oprávnění UPDATE_USER pro starou i novou domovskou knihovnu. </text:p>
        </text:list-item>
        <text:list-item>
          <text:p text:style-name="List_20_1_Content_Last"> Pro provedení dávkových změn příznaku <text:span text:style-name="Emphasis">Omezení transakcí</text:span> musí mít účet personálu odpovídající oprávnění BAR_PATRON resp. UNBAR_PATRON..</text:p>
        </text:list-item>
      </text:list>
      <text:p text:style-name="Text_20_body">Oprávnění pro dávkové smazání:</text:p>
      <text:list text:style-name="List_20_1" text:continue-numbering="false">
        <text:list-item>
          <text:p text:style-name="LastListParagraph_List_20_1_Content_First"> Pro provedení dávkového smazání uživatelů ve skupině musí mít účet personálu oprávnění UPDATE_USER a DELETE_USER pro všechny uživatele ve skupině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skupiny_ctenaru</dc:title>
  </office:meta>
</office:document-meta>
</file>