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e99dfe1d2d86c682431931f7ca60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registrace_pracovni_stanice"/><text:bookmark-start text:name="__RefHeading___registrace_pracovni_stanice_1"/><text:bookmark-start text:name="registrace_pracovni_stanice"/>Registrace pracovní stanice<text:bookmark-end text:name="__RefHeading___registrace_pracovni_stanice_1"/><text:bookmark-end text:name="registrace_pracovni_stanice"/></text:h>
      <text:p text:style-name="Text_20_body">Na dokumentaci se pracuje!</text:p>
      <text:list text:style-name="List_20_1" text:continue-numbering="false">
        <text:list-item>
          <text:p text:style-name="List_20_1_Content_First">Před přihlášením do služby Evergreen musíte nejprve zaregistrovat pracovní stanici z prohlížeče.</text:p>
        </text:list-item>
        <text:list-item>
          <text:p text:style-name="List_20_1_Content_Last">Potřebujete oprávnění k přidání pracovních stanic do sítě. Pokud tato oprávnění nemáte, požádejte o pomoc správce systému.</text:p>
        </text:list-item>
      </text:list>
      <text:list text:style-name="Numbering_20_1" text:continue-numbering="false">
        <text:list-item>
          <text:p text:style-name="LastListParagraph_Numbering_20_1_Content_First"> Při prvním přihlášením se dostanete na obrazovku s žádostí o registraci pracovní stanice. </text:p>
        </text:list-item>
      </text:list>
      <text:p text:style-name="Text_20_body"><draw:frame draw:style-name="mediacenter" draw:name="0" text:anchor-type="paragraph" draw:z-index="0" svg:width="16.245416666667cm" svg:height="7.6729166666667cm"><draw:image xlink:href="Pictures/f9e99dfe1d2d86c682431931f7ca6007.jpg" xlink:type="simple" xlink:show="embed" xlink:actuate="onLoad"/></draw:frame></text:p>
      <text:list text:style-name="Numbering_20_1" text:continue-numbering="false">
        <text:list-item>
          <text:p text:style-name="Numbering_20_1_Content_First"> Vytvořte jedinečný název pracovní stanice. Např, počítač Maruška - můžete také jako jméno pracovní stanice ponechat standardní název počítače (který se zobrazuje jako výchozí volba).</text:p>
        </text:list-item>
        <text:list-item>
          <text:p text:style-name="Numbering_20_1_Content"> V poli <text:span text:style-name="Emphasis"><text:span text:style-name="Strong_20_Emphasis">„Organizace“</text:span></text:span> vyberte z rozbalovacího menu zkratku knihovny, do které patří daná pracovní stanice (registrující pracovník). </text:p>
        </text:list-item>
        <text:list-item>
          <text:p text:style-name="Numbering_20_1_Content"> Klepněte na položku <text:span text:style-name="Emphasis"><text:span text:style-name="Strong_20_Emphasis">„Registrovat“</text:span></text:span>.</text:p>
        </text:list-item>
        <text:list-item>
          <text:p text:style-name="Numbering_20_1_Content"> Poté, co potvrdíte, že nová pracovní stanice je uvedena v nabídce <text:span text:style-name="Emphasis"><text:span text:style-name="Strong_20_Emphasis">„Pracovní stanice“</text:span></text:span> registrovaná tímto prohlížečem, klepněte na tlačítko <text:span text:style-name="Emphasis"><text:span text:style-name="Strong_20_Emphasis">„Použít“</text:span></text:span>. Nově registrovaná pracovní stanice by měla být na přihlašovací stránce automaticky vybrána.</text:p>
        </text:list-item>
        <text:list-item>
          <text:p text:style-name="Numbering_20_1_Content_Last"> Nyní je možné přihlásit se do služebního klienta Evergreenu - vyplňte <text:span text:style-name="Emphasis"><text:span text:style-name="Strong_20_Emphasis">„Přihlašovací jméno“</text:span></text:span> a <text:span text:style-name="Emphasis"><text:span text:style-name="Strong_20_Emphasis">„Heslo“</text:span></text:span>.</text:p>
        </text:list-item>
      </text:list>
      <text:h text:style-name="Heading_20_2" text:outline-level="2"><text:bookmark-start text:name="__RefHeading___poznamky_k_vyberu_organizacni_jednotky_knihovny_pri_registraci_2"/><text:bookmark-start text:name="poznamky_k_vyberu_organizacni_jednotky_knihovny_pri_registraci"/>Poznámky k výběru organizační jednotky (knihovny) při registraci<text:bookmark-end text:name="__RefHeading___poznamky_k_vyberu_organizacni_jednotky_knihovny_pri_registraci_2"/><text:bookmark-end text:name="poznamky_k_vyberu_organizacni_jednotky_knihovny_pri_registraci"/></text:h>
      <text:p text:style-name="Text_20_body">Pozor, nastavení organizace při registraci pracovní stanice je velmi důležité - ovlivní možnost provádět některé změny, má vliv na  přednastavenou knihovnu při vyhledávání, na chování systému při rezervacích, vracení dokumentů apod. </text:p>
      <text:p text:style-name="Text_20_body">Např.pokud je pracovní stanice registrována v knihovně <text:span text:style-name="Emphasis">KN1</text:span> a na dané pracovní stanici je vrácen dokument z knihovny <text:span text:style-name="Emphasis">KN2</text:span>, pak se standardně u vrácené knihy nastaví status <text:span text:style-name="Emphasis"><text:span text:style-name="Strong_20_Emphasis">„v přepravě“</text:span></text:span> namísto obvyklého <text:span text:style-name="Emphasis"><text:span text:style-name="Strong_20_Emphasis">„dnes vráceno</text:span></text:span>“ a kniha je nasměrována do knihovny <text:span text:style-name="Emphasis">KN2</text:span>. </text:p>
      <text:p text:style-name="Text_20_body">Toto chování systému je logické, protože obvykle je  pracovní stanice registrována v knihovně, kde se fyzicky nachází. Pokud by však při vracení knihovních jednotek byl použit počítač registrovaný v jiné knihovně nebo pobočce (např. notebook běžně využívaný pro katalogizaci v knihovně <text:span text:style-name="Emphasis">KN1</text:span> by byl 1x týdně použit pro půjčování a vracení v pojízdné knihovně <text:span text:style-name="Emphasis">MOB1</text:span>), bylo by takovou situaci nutné řešit např. vytvořením <text:a xlink:type="simple" xlink:href="https://eg-wiki.osvobozena-knihovna.cz/doku.php/sluzebni_klient:pridani_dalsi_registrace_do_prohlizece" text:style-name="Internet_20_link" text:visited-style-name="Visited_20_Internet_20_Link">více  přihlašovacích účtů</text:a> na jedné stanic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registrace_pracovni_stanice</dc:title>
  </office:meta>
</office:document-meta>
</file>