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efcaab1e7e4955521b2073a12081bd.jpg"/>
  <manifest:file-entry manifest:media-type="image/jpeg" manifest:full-path="Pictures/c1c76b26663b213dc5244b5426aac203.jpg"/>
  <manifest:file-entry manifest:media-type="image/jpeg" manifest:full-path="Pictures/1d37589364b1cec344076c9467cab7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registrace_ctenare"/><text:bookmark-start text:name="__RefHeading___registrace_ctenare_1"/><text:bookmark-start text:name="registrace_ctenare"/>Registrace čtenáře<text:bookmark-end text:name="__RefHeading___registrace_ctenare_1"/><text:bookmark-end text:name="registrace_ctenare"/></text:h>
      <text:p text:style-name="Text_20_body">Tento manuál pojednává o registraci nového čtenáře, kterou od začátku provádí knihovník. Pro informace o registraci čtenáře, který se předregistroval vyplněním webového formuláře, klikněte na manuál <text:a xlink:type="simple" xlink:href="https://eg-wiki.osvobozena-knihovna.cz/doku.php/uisk:registrace_predregistrovanych_ctenaru" text:style-name="Internet_20_link" text:visited-style-name="Visited_20_Internet_20_Link">Registrace předregistrovaného čtenáře</text:a>.</text:p>
      <text:list text:style-name="Numbering_20_1" text:continue-numbering="false">
        <text:list-item>
          <text:p text:style-name="Numbering_20_1_Content_First"> Pro registraci nového čtenáře v menu klikněte na <text:span text:style-name="Strong_20_Emphasis"><text:span text:style-name="Emphasis">Výpůjčka</text:span></text:span> → <text:span text:style-name="Emphasis"><text:span text:style-name="Strong_20_Emphasis">Registrovat čtenáře</text:span></text:span>. Objeví se formulář pro registraci čtenáře. <text:line-break/><text:line-break/><draw:frame draw:style-name="mediacenter" draw:name="0" text:anchor-type="paragraph" draw:z-index="0" svg:width="35.216041666667cm" style:rel-width="100%" svg:height="16.615833333333cm" style:rel-height="scale"><draw:image xlink:href="Pictures/73efcaab1e7e4955521b2073a12081bd.jpg" xlink:type="simple" xlink:show="embed" xlink:actuate="onLoad"/></draw:frame> <text:line-break/><text:line-break/></text:p>
        </text:list-item>
        <text:list-item>
          <text:p text:style-name="Numbering_20_1_Content"> Povinná pole jsou vyplněna žlutě. <text:line-break/><text:line-break/><draw:frame draw:style-name="mediacenter" draw:name="1" text:anchor-type="paragraph" draw:z-index="1" svg:width="21.563541666667cm" style:rel-width="100%" svg:height="3.7835416666667cm" style:rel-height="scale"><draw:image xlink:href="Pictures/c1c76b26663b213dc5244b5426aac203.jpg" xlink:type="simple" xlink:show="embed" xlink:actuate="onLoad"/></draw:frame> <text:line-break/><text:line-break/></text:p>
        </text:list-item>
        <text:list-item>
          <text:p text:style-name="Numbering_20_1_Content"> Odkazy <text:span text:style-name="Emphasis"><text:span text:style-name="Strong_20_Emphasis">Zobrazit: Povinná pole</text:span></text:span> a <text:span text:style-name="Emphasis"><text:span text:style-name="Strong_20_Emphasis">Zobrazit: Navrhovaná pole</text:span></text:span> můžete použít k omezení zobrazení polí na této stránce.</text:p>
        </text:list-item>
        <text:list-item>
          <text:p text:style-name="Numbering_20_1_Content_Last"> Až dokončíte zadávání povinných údajů, klikněte na <text:span text:style-name="Emphasis"><text:span text:style-name="Strong_20_Emphasis">Uložit</text:span></text:span> pro uložení nového čtenáře či <text:span text:style-name="Strong_20_Emphasis"><text:span text:style-name="Emphasis">Uložit a klonovat</text:span></text:span> pro uložení nového čtenáře se stejnou adresou. Pokud vyberete <text:span text:style-name="Emphasis"><text:span text:style-name="Strong_20_Emphasis">Uložit a klonovat</text:span></text:span>, informace o adrese se zkopírují do výsledné karty registračních údajů čtenáře. Ta je spojena s původním čtenářem. Informace o adrese mohou být upraveny pouze prostřednictvím původního záznamu. <text:line-break/><text:line-break/><draw:frame draw:style-name="mediacenter" draw:name="2" text:anchor-type="paragraph" draw:z-index="2" svg:width="35.136666666667cm" style:rel-width="100%" svg:height="14.12875cm" style:rel-height="scale"><draw:image xlink:href="Pictures/1d37589364b1cec344076c9467cab792.jpg" xlink:type="simple" xlink:show="embed" xlink:actuate="onLoad"/></draw:frame> <text:line-break/><text:line-break/></text:p>
        </text:list-item>
      </text:list>
      <text:h text:style-name="Heading_20_4" text:outline-level="4"><text:bookmark-start text:name="__RefHeading___poznamky_2"/><text:bookmark-start text:name="poznamky"/>Poznámky<text:bookmark-end text:name="__RefHeading___poznamky_2"/><text:bookmark-end text:name="poznamky"/></text:h>
      <text:list text:style-name="List_20_1" text:continue-numbering="false">
        <text:list-item>
          <text:p text:style-name="List_20_1_Content_First"> Povinná pole lze nastavit v <text:span text:style-name="Emphasis"><text:span text:style-name="Strong_20_Emphasis">Library Settings Editor</text:span></text:span> (<text:span text:style-name="Strong_20_Emphasis"><text:span text:style-name="Emphasis">Administrace → Lokální administrace → Library Settings Editor</text:span></text:span>)<text:note text:id="ftn0" text:note-class="footnote"><text:note-citation text:label="1)">1)</text:note-citation><text:note-body><text:p text:style-name="Text_20_body">Nastavení může provést pouze pracovník s příslušným oprávněním</text:p></text:note-body></text:note>.</text:p>
        </text:list-item>
        <text:list-item>
          <text:p text:style-name="List_20_1_Content"> Lze vytvořit statistické kategorie pro informace sledované Vaší knihovnou, které nejsou ve výchozích čtenářských záznamech.</text:p>
        </text:list-item>
        <text:list-item>
          <text:p text:style-name="List_20_1_Content"> Tyto kategorie mohou být nastaveny v <text:span text:style-name="Emphasis"><text:span text:style-name="Strong_20_Emphasis">Statistical Categories Editor</text:span></text:span> (<text:span text:style-name="Emphasis"><text:span text:style-name="Strong_20_Emphasis">Administrace → Lokální administrace → Statistical Categories Editor</text:span></text:span>)<text:span text:style-name="Footnote_20_Anchor"><text:note-ref text:note-class="footnote" text:reference-format="text" text:ref-name="ftn0">1)</text:note-ref></text:span>.</text:p>
        </text:list-item>
        <text:list-item>
          <text:p text:style-name="List_20_1_Content"> Účty personálu mohou být zároveň čtenářskými účty<text:note text:id="ftn1" text:note-class="footnote"><text:note-citation text:label="2)">2)</text:note-citation><text:note-body><text:p text:style-name="Text_20_body">v praxi je však vhodnější pro půjčování knih personálem vytvořit další účet pouze s oprávněními pro čtenáře</text:p></text:note-body></text:note></text:p>
        </text:list-item>
        <text:list-item>
          <text:p text:style-name="List_20_1_Content_Last"> Aby bylo možné <text:span text:style-name="Strong_20_Emphasis"><text:span text:style-name="Emphasis">Aktualizovat datum expirace</text:span></text:span>, je nutné nejdříve zvolit <text:span text:style-name="Emphasis"><text:span text:style-name="Strong_20_Emphasis">Hlavní skupinu oprávnění</text:span></text:span>, neboť skupina oprávnění určuje datum vypršení platnost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registrace_ctenare</dc:title>
  </office:meta>
</office:document-meta>
</file>