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e6840b49562aeb406f9c86b8228e7d0.jpg"/>
  <manifest:file-entry manifest:media-type="image/jpeg" manifest:full-path="Pictures/f9b7a72e368f28cc9f4cf096c25e6df5.jpg"/>
  <manifest:file-entry manifest:media-type="image/jpeg" manifest:full-path="Pictures/d459855dcecce57dc4247301cf142543.jpg"/>
  <manifest:file-entry manifest:media-type="image/jpeg" manifest:full-path="Pictures/2db8f0d31429bba9fd86edf4923ed662.jpg"/>
  <manifest:file-entry manifest:media-type="image/jpeg" manifest:full-path="Pictures/c14a7f79c86e901689976adb2f61cfa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isk:prodlouzeniazmenyvypujcnilhuty"/><text:bookmark-start text:name="__RefHeading___prodlouzeni_a_zmeny_vypujcni_lhuty_1"/><text:bookmark-start text:name="prodlouzeni_a_zmeny_vypujcni_lhuty"/>Prodloužení a změny výpůjční lhůty<text:bookmark-end text:name="__RefHeading___prodlouzeni_a_zmeny_vypujcni_lhuty_1"/><text:bookmark-end text:name="prodlouzeni_a_zmeny_vypujcni_lhuty"/></text:h>
      <text:p text:style-name="Text_20_body">Prodloužení výpůjční lhůty exempláře se provádí ve čtenářském kontě na kartě <text:span text:style-name="Emphasis">„Výpůjčky“</text:span>. Je možné prodloužit všechny výpůjčky naráz nebo vybrat jednu, či více výpůjček. Prodloužení lze provést také ke konkrétnímu datu. Pokud dojde k prodloužení výpůjčky sníží se zároveň zbývající počet prodloužení k daného exempláře v závislosti na lokálním nastavení dané knihovny. Kromě běžného prodloužení je také možné změnit datum vrácení vypůjčeného exempláře. Změna data vrácení se čtenáři nezapočítává do počtu prodloužení dané výpůjčky. </text:p>
      <text:h text:style-name="Heading_20_2" text:outline-level="2"><text:bookmark-start text:name="__RefHeading___standardni_prodlouzeni_vypujcek_2"/><text:bookmark-start text:name="standardni_prodlouzeni_vypujcek"/>Standardní prodloužení výpůjček<text:bookmark-end text:name="__RefHeading___standardni_prodlouzeni_vypujcek_2"/><text:bookmark-end text:name="standardni_prodlouzeni_vypujcek"/></text:h>
      <text:h text:style-name="Heading_20_1" text:outline-level="1"><text:bookmark-start text:name="__RefHeading___prodlouzeni_vypujcni_lhuty_vsech_vypujcenych_exemplaru_3"/><text:bookmark-start text:name="prodlouzeni_vypujcni_lhuty_vsech_vypujcenych_exemplaru"/>Prodloužení výpůjční lhůty všech vypůjčených exemplářů<text:bookmark-end text:name="__RefHeading___prodlouzeni_vypujcni_lhuty_vsech_vypujcenych_exemplaru_3"/><text:bookmark-end text:name="prodlouzeni_vypujcni_lhuty_vsech_vypujcenych_exemplaru"/></text:h>
      <text:p text:style-name="Text_20_body">1. V seznamu exempláře označte všechny exempláře.
2. Klikněte na <text:span text:style-name="Emphasis">„Akce“</text:span> a <text:span text:style-name="Emphasis">„Prodloužit vše“</text:span>. <text:line-break/><text:line-break/><draw:frame draw:style-name="media" draw:name="0" text:anchor-type="as-char" draw:z-index="0" svg:width="32.305625cm" style:rel-width="100%" svg:height="9.1545833333333cm" style:rel-height="scale"><draw:image xlink:href="Pictures/9e6840b49562aeb406f9c86b8228e7d0.jpg" xlink:type="simple" xlink:show="embed" xlink:actuate="onLoad"/></draw:frame> <text:line-break/></text:p>
      <text:p text:style-name="Text_20_body">3. Ve vyskakovacím okně potvrďte <text:span text:style-name="Emphasis">„OK, pokračovat“</text:span>. <text:line-break/><text:line-break/><draw:frame draw:style-name="media" draw:name="1" text:anchor-type="as-char" draw:z-index="1" svg:width="23.495cm" style:rel-width="100%" svg:height="6.8527083333333cm" style:rel-height="scale"><draw:image xlink:href="Pictures/f9b7a72e368f28cc9f4cf096c25e6df5.jpg" xlink:type="simple" xlink:show="embed" xlink:actuate="onLoad"/></draw:frame> <text:line-break/><text:line-break/></text:p>
      <text:p text:style-name="Text_20_body">4. Dojde k prodloužení všech výpůjček a zároveň se pro každý exemplář sníží počet zbývajících povolených prodloužení (počet povolených prodloužení závisí na lokálním nastavení dané knihovny).
5. V případě, že některé exempláře není možné prodloužit (např. byl vyčerpán povolený limit prodloužení apod.), objeví se vyskakovací okno s dotazem, zda udělat výjimku a akci skutečně provést. <text:line-break/><text:line-break/><draw:frame draw:style-name="media" draw:name="2" text:anchor-type="as-char" draw:z-index="2" svg:width="18.758958333333cm" style:rel-width="100%" svg:height="9.8425cm" style:rel-height="scale"><draw:image xlink:href="Pictures/d459855dcecce57dc4247301cf142543.jpg" xlink:type="simple" xlink:show="embed" xlink:actuate="onLoad"/></draw:frame> <text:line-break/><text:line-break/></text:p>
      <text:p text:style-name="Text_20_body">6. K potvrzení výjimky je nutné příslušné oprávnění.</text:p>
      <text:h text:style-name="Heading_20_1" text:outline-level="1"><text:bookmark-start text:name="__RefHeading___prodlouzeni_lhuty_vybranych_dokumentu_4"/><text:bookmark-start text:name="prodlouzeni_lhuty_vybranych_dokumentu"/>Prodloužení lhůty vybraných dokumentů<text:bookmark-end text:name="__RefHeading___prodlouzeni_lhuty_vybranych_dokumentu_4"/><text:bookmark-end text:name="prodlouzeni_lhuty_vybranych_dokumentu"/></text:h>
      <text:p text:style-name="Text_20_body">1. V seznamu exempláře označte daný exemplář.
2. Klikněte na <text:span text:style-name="Emphasis">„Akce“</text:span> a <text:span text:style-name="Emphasis">„Prodloužit“</text:span>.
3. Dojde k prodloužení vybraného exempláře a zároveň se pro daný exemplář sníží počet zbývajících povolených prodloužení (počet povolených prodloužení závisí na lokálním nastavení dané knihovny).
4. V případě, že daný exemplář není možné prodloužit (např. byl vyčerpán povolený limit prodloužení apod.), objeví se vyskakovací okno s dotazem, zda udělat výjimku a akci skutečně provést.
5. K potvrzení výjimky je nutné příslušné oprávnění.</text:p>
      <text:h text:style-name="Heading_20_2" text:outline-level="2"><text:bookmark-start text:name="__RefHeading___prodlouzeni_vypujcek_ke_konkretnimu_datu_5"/><text:bookmark-start text:name="prodlouzeni_vypujcek_ke_konkretnimu_datu"/>Prodloužení výpůjček ke konkrétnímu datu<text:bookmark-end text:name="__RefHeading___prodlouzeni_vypujcek_ke_konkretnimu_datu_5"/><text:bookmark-end text:name="prodlouzeni_vypujcek_ke_konkretnimu_datu"/></text:h>
      <text:p text:style-name="Text_20_body">1. V seznamu výpůjček označte jednu nebo více výpůjček.
2. Klikněte na <text:span text:style-name="Emphasis">„Akce“</text:span> a <text:span text:style-name="Emphasis">„Prodloužit ke specifickému datu vrácení“</text:span>. <text:line-break/><text:line-break/><draw:frame draw:style-name="media" draw:name="3" text:anchor-type="as-char" draw:z-index="3" svg:width="32.199791666667cm" style:rel-width="100%" svg:height="11.191875cm" style:rel-height="scale"><draw:image xlink:href="Pictures/2db8f0d31429bba9fd86edf4923ed662.jpg" xlink:type="simple" xlink:show="embed" xlink:actuate="onLoad"/></draw:frame> <text:line-break/></text:p>
      <text:p text:style-name="Text_20_body">3. Ve vyskakovacím okně vyberte požadované datum a zvolte <text:span text:style-name="Emphasis">„Potvrdit“</text:span>. <text:line-break/><text:line-break/><draw:frame draw:style-name="media" draw:name="4" text:anchor-type="as-char" draw:z-index="4" svg:width="18.018125cm" style:rel-width="100%" svg:height="9.4985416666667cm" style:rel-height="scale"><draw:image xlink:href="Pictures/c14a7f79c86e901689976adb2f61cfa5.jpg" xlink:type="simple" xlink:show="embed" xlink:actuate="onLoad"/></draw:frame> <text:line-break/><text:line-break/></text:p>
      <text:p text:style-name="Text_20_body">4. Dojde k prodloužení vybraných výpůjček ke zvolenému datu a zároveň se pro daný exemplář sníží počet zbývajících povolených prodloužení.
5. V případě, že některé exempláře není možné prodloužit (např. byl vyčerpán povolený limit prodloužení apod.), objeví se vyskakovací okno s dotazem, zda udělat výjimku a akci skutečně provést.
6. K potvrzení výjimku je nutné příslušné oprávnění.</text:p>
      <text:h text:style-name="Heading_20_3" text:outline-level="3"><text:bookmark-start text:name="__RefHeading___zmena_data_vraceni_6"/><text:bookmark-start text:name="zmena_data_vraceni"/>Změna data vrácení<text:bookmark-end text:name="__RefHeading___zmena_data_vraceni_6"/><text:bookmark-end text:name="zmena_data_vraceni"/></text:h>
      <text:p text:style-name="Text_20_body">1. V seznamu výpůjček označte jednu nebo více výpůjček.
2. Klikněte na <text:span text:style-name="Emphasis">„Akce“</text:span> a <text:span text:style-name="Emphasis">„Změnit datum vrácení“</text:span>
3. Ve vyskakovacím okně vyberte požadované datum. Dojde ke změně data výpůjčky, počet zbývajících prodloužení daného exempláře se však nezmění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uisk:prodlouzeniazmenyvypujcnilhuty</dc:title>
  </office:meta>
</office:document-meta>
</file>