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3fc8a805917a3f9ce4d3a4cb103337e.png"/>
  <manifest:file-entry manifest:media-type="image/png" manifest:full-path="Pictures/1bdf13e8efb8d97390be6c8b4353a2eb.png"/>
  <manifest:file-entry manifest:media-type="image/png" manifest:full-path="Pictures/c813acace3bd6c0c25b5f2bbc7e421cf.png"/>
  <manifest:file-entry manifest:media-type="image/png" manifest:full-path="Pictures/dc37ab16c81e1672c36a30fd62185845.png"/>
  <manifest:file-entry manifest:media-type="image/png" manifest:full-path="Pictures/1958832e02b3315e47b8e8fdbe13067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isk:pridani_signatury_a_exemplare"/><text:bookmark-start text:name="__RefHeading___pridani_signatury_a_exemplaru_1"/><text:bookmark-start text:name="pridani_signatury_a_exemplaru"/>Přidání signatury a exemplářů<text:bookmark-end text:name="__RefHeading___pridani_signatury_a_exemplaru_1"/><text:bookmark-end text:name="pridani_signatury_a_exemplaru"/></text:h>
      <text:p text:style-name="Text_20_body"><text:span text:style-name="Emphasis">Na dokumentaci se pracuje</text:span></text:p>
      <text:p text:style-name="Text_20_body">Editor signatur a exemplářů umožňuje editaci signatur a informací o výpůjčce. Editor se aktivuje (otevře) po kliknutí na <text:span text:style-name="Strong_20_Emphasis">Přidat jednotky</text:span> v novém okně. </text:p>
      <text:p text:style-name="Text_20_body"><draw:frame draw:style-name="mediacenter" draw:name="0" text:anchor-type="paragraph" draw:z-index="0" svg:width="34.739791666667cm" style:rel-width="100%" svg:height="7.699375cm" style:rel-height="scale"><draw:image xlink:href="Pictures/b3fc8a805917a3f9ce4d3a4cb103337e.png" xlink:type="simple" xlink:show="embed" xlink:actuate="onLoad"/></draw:frame></text:p>
      <text:p text:style-name="Text_20_body">Postup při přidání signatur a exemplářů</text:p>
      <text:list text:style-name="Numbering_20_1" text:continue-numbering="false">
        <text:list-item>
          <text:p text:style-name="Numbering_20_1_Content_First"> Načtěte záznam. </text:p>
        </text:list-item>
        <text:list-item>
          <text:p text:style-name="Numbering_20_1_Content"> Zvolte <text:span text:style-name="Strong_20_Emphasis"><text:span text:style-name="Emphasis">„Přidat exempláře“</text:span></text:span></text:p>
        </text:list-item>
        <text:list-item>
          <text:p text:style-name="Numbering_20_1_Content"> Vyplňte požadované údaje, dle vaší knihovny. Pokud přidáváte více jednotek, můžete si v záložce <text:span text:style-name="Strong_20_Emphasis"><text:span text:style-name="Emphasis">„Šablony jednotek“</text:span></text:span> vytvořit jednoduchou šablonu, pro usnadnění práce. </text:p>
        </text:list-item>
        <text:list-item>
          <text:p text:style-name="Numbering_20_1_Content"> Zadejte signaturu. Lze použít automaticky vygenerovanou signaturu, která je odvozena z údajů o třídění ze záznamu MARC v poli 080 nebo 082 (podle nastavení knihovny) nebo signaturu můžete podle potřeby upravit.</text:p>
        </text:list-item>
        <text:list-item>
          <text:p text:style-name="Numbering_20_1_Content_Last"> Podle potřeby zvolte z rozbalovacího menu <text:span text:style-name="Emphasis">prefix</text:span> a <text:span text:style-name="Emphasis">sufix</text:span> signatury (rozbalovací menu prefixů a sufixů je odvozeno z administrativního nastavení). </text:p>
        </text:list-item>
      </text:list>
      <text:p text:style-name="Text_20_body"><draw:frame draw:style-name="mediacenter" draw:name="1" text:anchor-type="paragraph" draw:z-index="1" svg:width="35.163125cm" style:rel-width="100%" svg:height="13.837708333333cm" style:rel-height="scale"><draw:image xlink:href="Pictures/1bdf13e8efb8d97390be6c8b4353a2eb.png" xlink:type="simple" xlink:show="embed" xlink:actuate="onLoad"/></draw:frame></text:p>
      <text:list text:style-name="Numbering_20_1" text:continue-numbering="false">
        <text:list-item>
          <text:p text:style-name="Numbering_20_1_Content_First"> Podle zadaného počtu exemplářů se otevře příslušný počet polí pro čárové kódy. Vložte čárové kódy.</text:p>
        </text:list-item>
        <text:list-item>
          <text:p text:style-name="Numbering_20_1_Content_Last"> Pomocí šablony nebo pro každou jednotku vyplňte : <text:span text:style-name="Strong_20_Emphasis">Půjčovat?, Status, Statistické kategorie, Výpůjční knihovna, Příruční knihovna, Umístění, Zobrazit v OPACu, Modifikátor výpůjčky, Cena, Délka výpůjčky, Akviziční cena, Půjčovat jako typ, Vklad?, Lze rezervovat, Výše vkladu?, Dočasná ochrana před rezervacemi, Kvalita, Úroveň pokuty, Pohyblivý exemplář</text:span></text:p>
        </text:list-item>
      </text:list>
      <text:p text:style-name="Text_20_body"><draw:frame draw:style-name="mediacenter" draw:name="2" text:anchor-type="paragraph" draw:z-index="2" svg:width="22.039791666667cm" style:rel-width="100%" svg:height="16.113125cm" style:rel-height="scale"><draw:image xlink:href="Pictures/c813acace3bd6c0c25b5f2bbc7e421cf.png" xlink:type="simple" xlink:show="embed" xlink:actuate="onLoad"/></draw:frame></text:p>
      <text:list text:style-name="Numbering_20_1" text:continue-numbering="false">
        <text:list-item>
          <text:p text:style-name="Numbering_20_1_Content_First"> Proveďte další požadované změny. Každou změnu potvrďte tlačítkem „Použít</text:p>
        </text:list-item>
        <text:list-item>
          <text:p text:style-name="Numbering_20_1_Content"> Po provedení požadovaných změn klikněte na tlačítko <text:span text:style-name="Strong_20_Emphasis"><text:span text:style-name="Emphasis">„Uložit vybrané“</text:span></text:span>.</text:p>
        </text:list-item>
        <text:list-item>
          <text:p text:style-name="Numbering_20_1_Content_Last"> Uložené exempláře jsou nalezitelné pod záložkou <text:span text:style-name="Strong_20_Emphasis"><text:span text:style-name="Emphasis">„Dokončené jednotky“</text:span></text:span></text:p>
        </text:list-item>
      </text:list>
      <text:p text:style-name="Text_20_body"><draw:frame draw:style-name="mediacenter" draw:name="3" text:anchor-type="paragraph" draw:z-index="3" svg:width="33.946041666667cm" style:rel-width="100%" svg:height="4.1539583333333cm" style:rel-height="scale"><draw:image xlink:href="Pictures/dc37ab16c81e1672c36a30fd62185845.png" xlink:type="simple" xlink:show="embed" xlink:actuate="onLoad"/></draw:frame></text:p>
      <text:p text:style-name="Text_20_body">Exemplář dále můžete upravovat pod záložkou <text:span text:style-name="Strong_20_Emphasis"><text:span text:style-name="Emphasis">„Správa Exemplářů“ → „Akce“</text:span></text:span></text:p>
      <text:p text:style-name="Text_20_body"><draw:frame draw:style-name="mediacenter" draw:name="4" text:anchor-type="paragraph" draw:z-index="4" svg:width="35.004375cm" style:rel-width="100%" svg:height="6.6410416666667cm" style:rel-height="scale"><draw:image xlink:href="Pictures/1958832e02b3315e47b8e8fdbe13067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isk:pridani_signatury_a_exemplare</dc:title>
  </office:meta>
</office:document-meta>
</file>