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8c22c47e8e6d3078e4a5df583645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pridani_dalsi_registrace_do_prohlizece"/><text:bookmark-start text:name="__RefHeading___pridani_dalsi_registrace_do_prohlizece_1"/><text:bookmark-start text:name="pridani_dalsi_registrace_do_prohlizece"/>Přidání další registrace do prohlížeče<text:bookmark-end text:name="__RefHeading___pridani_dalsi_registrace_do_prohlizece_1"/><text:bookmark-end text:name="pridani_dalsi_registrace_do_prohlizece"/></text:h>
      <text:list text:style-name="Numbering_20_1" text:continue-numbering="false">
        <text:list-item>
          <text:p text:style-name="Numbering_20_1_Content_First"> Na úvodní stránce Evergreen klikněte na <text:span text:style-name="Emphasis"><text:span text:style-name="Strong_20_Emphasis">„Nastavení pracovní stanice“</text:span></text:span>.</text:p>
        </text:list-item>
        <text:list-item>
          <text:p text:style-name="Numbering_20_1_Content"> Klikněte na <text:span text:style-name="Emphasis"><text:span text:style-name="Strong_20_Emphasis">„Registrovat pracovní stanici“</text:span></text:span>.</text:p>
        </text:list-item>
        <text:list-item>
          <text:p text:style-name="Numbering_20_1_Content"> Zadejte jméno pracovní stanice.</text:p>
        </text:list-item>
        <text:list-item>
          <text:p text:style-name="Numbering_20_1_Content_Last"> Klikněte na <text:span text:style-name="Emphasis"><text:span text:style-name="Strong_20_Emphasis">„Označit jako výchozí“</text:span></text:span>.</text:p>
        </text:list-item>
      </text:list>
      <text:p text:style-name="Text_20_body"><draw:frame draw:style-name="mediacenter" draw:name="0" text:anchor-type="paragraph" draw:z-index="0" svg:width="16.218958333333cm" svg:height="5.87375cm"><draw:image xlink:href="Pictures/c88c22c47e8e6d3078e4a5df583645f8.png" xlink:type="simple" xlink:show="embed" xlink:actuate="onLoad"/></draw:frame></text:p>
      <text:list text:style-name="List_20_1" text:continue-numbering="false">
        <text:list-item>
          <text:p text:style-name="LastListParagraph_List_20_1_Content_First"> Přidání další registrace je možné, pokud je uživatel přihlášen do služebního klient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pridani_dalsi_registrace_do_prohlizece</dc:title>
  </office:meta>
</office:document-meta>
</file>