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481b48dddc0ca0fba09bdae3cbcc2e9.jpg"/>
  <manifest:file-entry manifest:media-type="image/svg+xml" manifest:full-path="Pictures/1d2afe853fbc81163b6dd5e0d4b2a80a.svg"/>
  <manifest:file-entry manifest:media-type="image/jpeg" manifest:full-path="Pictures/a4dd576ac352ad0732d05e2c562e055a.jpg"/>
  <manifest:file-entry manifest:media-type="image/jpeg" manifest:full-path="Pictures/75f32571be96f8741290a36746bfba13.jpg"/>
  <manifest:file-entry manifest:media-type="image/jpeg" manifest:full-path="Pictures/4da6b33a49910d3dfede862cd0ba07e5.jpg"/>
  <manifest:file-entry manifest:media-type="image/jpeg" manifest:full-path="Pictures/e47344317df3f57662443b031571cba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nastaveni_sloupcu"/><text:bookmark-start text:name="__RefHeading___nastaveni_sloupcu_1"/><text:bookmark-start text:name="nastaveni_sloupcu"/>Nastavení sloupců<text:bookmark-end text:name="__RefHeading___nastaveni_sloupcu_1"/><text:bookmark-end text:name="nastaveni_sloupcu"/></text:h>
      <text:p text:style-name="Text_20_body"><text:span text:style-name="Emphasis">Na dokumentaci se pracuje.</text:span></text:p>
      <text:h text:style-name="Heading_20_2" text:outline-level="2"><text:bookmark-start text:name="__RefHeading___vyber_sloupcu_a_jejich_poradi_2"/><text:bookmark-start text:name="vyber_sloupcu_a_jejich_poradi"/>Výběr sloupců a jejich pořadí<text:bookmark-end text:name="__RefHeading___vyber_sloupcu_a_jejich_poradi_2"/><text:bookmark-end text:name="vyber_sloupcu_a_jejich_poradi"/></text:h>
      <text:p text:style-name="Text_20_body">U mnoha zobrazení funkcí a seznamů je možné změnit, které sloupce jsou zobrazovány.</text:p>
      <text:list text:style-name="Numbering_20_1" text:continue-numbering="false">
        <text:list-item>
          <text:p text:style-name="Numbering_20_1_Content_First"> Klikněte na rozbalovací nabídku pro výběr sloupců.</text:p>
        </text:list-item>
        <text:list-item>
          <text:p text:style-name="Numbering_20_1_Content_Last"> Pro zobrazení či skrytí sloupce, klikněte na název sloupce v nabídce.</text:p>
        </text:list-item>
      </text:list>
      <text:p text:style-name="Text_20_body"><draw:frame draw:style-name="mediacenter" draw:name="Rozbalovací nabídka výběr sloupců Legend" text:anchor-type="paragraph" draw:z-index="0" svg:width="24.579791666667cm" style:rel-width="100%"><draw:text-box><text:p text:style-name="legendcenter"><draw:frame draw:style-name="mediacenter" draw:name="Rozbalovací nabídka výběr sloupců" text:anchor-type="paragraph" draw:z-index="0" svg:width="24.579791666667cm" style:rel-width="100%" svg:height="10.133541666667cm" style:rel-height="scale"><draw:image xlink:href="Pictures/6481b48dddc0ca0fba09bdae3cbcc2e9.jpg" xlink:type="simple" xlink:show="embed" xlink:actuate="onLoad"/></draw:frame>Rozbalovací nabídka výběr sloupců</text:p></draw:text-box></draw:frame></text:p>
      <text:p text:style-name="Text_20_body">Pro pokročilejší kontrolu zobrazení sloupců a jejich pozice v tabulce, vyberte z nabídky <text:span text:style-name="Strong_20_Emphasis">Nastavit sloupce</text:span>. Objeví se vyskakovací okno <text:span text:style-name="Strong_20_Emphasis">Nastavení sloupců v tabulce</text:span> s tabulkou, na jejíž levé straně jsou sloupce ze seznamu. Veškeré změny se ihned projeví, pro jejich uložení klikněte na <text:span text:style-name="Strong_20_Emphasis">Uložit sloupce</text:span> (viz níže).</text:p>
      <text:p text:style-name="Text_20_body"><draw:frame draw:style-name="media" draw:name="1" text:anchor-type="as-char" draw:z-index="1" svg:width="" svg:rel-width="100%" svg:height="0cm"><draw:image xlink:href="Pictures/1d2afe853fbc81163b6dd5e0d4b2a80a.svg" xlink:type="simple" xlink:show="embed" xlink:actuate="onLoad"/></draw:frame> <text:span text:style-name="Emphasis">Vyměnit obrázek.</text:span>
<draw:frame draw:style-name="mediacenter" draw:name="Nastavit sloupce Legend" text:anchor-type="paragraph" draw:z-index="0" svg:width="23.733125cm" style:rel-width="100%"><draw:text-box><text:p text:style-name="legendcenter"><draw:frame draw:style-name="mediacenter" draw:name="Nastavit sloupce" text:anchor-type="paragraph" draw:z-index="2" svg:width="23.733125cm" style:rel-width="100%" svg:height="14.631458333333cm" style:rel-height="scale"><draw:image xlink:href="Pictures/a4dd576ac352ad0732d05e2c562e055a.jpg" xlink:type="simple" xlink:show="embed" xlink:actuate="onLoad"/></draw:frame>Nastavit sloupce</text:p></draw:text-box></draw:frame></text:p>
      <text:h text:style-name="Heading_20_2" text:outline-level="2"><text:bookmark-start text:name="__RefHeading___nastaveni_sirky_sloupcu_3"/><text:bookmark-start text:name="nastaveni_sirky_sloupcu"/>Nastavení šířky sloupců<text:bookmark-end text:name="__RefHeading___nastaveni_sirky_sloupcu_3"/><text:bookmark-end text:name="nastaveni_sirky_sloupcu"/></text:h>
      <text:p text:style-name="Text_20_body">Pro upravení šířky sloupce, vyberte z nabídky <text:span text:style-name="Strong_20_Emphasis">Nastavit šířku sloupců</text:span>, potom klikněte na ikony <text:span text:style-name="Strong_20_Emphasis">Rozbalit</text:span> nebo <text:span text:style-name="Strong_20_Emphasis">Zmenšit</text:span> u každého sloupce. K dosažení požadované šířky lze na ně kliknout vícekrát.</text:p>
      <text:p text:style-name="Text_20_body"><draw:frame draw:style-name="mediacenter" draw:name="Nastavit šířku sloupců Legend" text:anchor-type="paragraph" draw:z-index="0" svg:width="24.526875cm" style:rel-width="100%"><draw:text-box><text:p text:style-name="legendcenter"><draw:frame draw:style-name="mediacenter" draw:name="Nastavit šířku sloupců" text:anchor-type="paragraph" draw:z-index="3" svg:width="24.526875cm" style:rel-width="100%" svg:height="8.1227083333333cm" style:rel-height="scale"><draw:image xlink:href="Pictures/75f32571be96f8741290a36746bfba13.jpg" xlink:type="simple" xlink:show="embed" xlink:actuate="onLoad"/></draw:frame>Nastavit šířku sloupců</text:p></draw:text-box></draw:frame></text:p>
      <text:p text:style-name="Text_20_body">Po nastavení zobrazení můžete změny uložit kliknutím na <text:span text:style-name="Strong_20_Emphasis">Uložit sloupce</text:span> z rozbalovací nabídky. Tato nastavení jsou uchovávána v prohlížeči a nejsou spojena s konkrétním přihlášením nebo registrovanou pracovní stanicí. Každý počítač proto musí být nastaven samostatně.</text:p>
      <text:p text:style-name="Text_20_body"><draw:frame draw:style-name="mediacenter" draw:name="Uložit sloupce Legend" text:anchor-type="paragraph" draw:z-index="0" svg:width="4.206875cm"><draw:text-box><text:p text:style-name="legendcenter"><draw:frame draw:style-name="mediacenter" draw:name="Uložit sloupce" text:anchor-type="paragraph" draw:z-index="4" svg:width="4.206875cm" svg:height="0.9525cm"><draw:image xlink:href="Pictures/4da6b33a49910d3dfede862cd0ba07e5.jpg" xlink:type="simple" xlink:show="embed" xlink:actuate="onLoad"/></draw:frame>Uložit sloupce</text:p></draw:text-box></draw:frame></text:p>
      <text:h text:style-name="Heading_20_2" text:outline-level="2"><text:bookmark-start text:name="__RefHeading___zvlastni_nastaveni_sloupcu_v_nekterych_typech_rozhrani_4"/><text:bookmark-start text:name="zvlastni_nastaveni_sloupcu_v_nekterych_typech_rozhrani"/>Zvláštní nastavení sloupců v některých typech rozhraní<text:bookmark-end text:name="__RefHeading___zvlastni_nastaveni_sloupcu_v_nekterych_typech_rozhrani_4"/><text:bookmark-end text:name="zvlastni_nastaveni_sloupcu_v_nekterych_typech_rozhrani"/></text:h>
      <text:p text:style-name="Text_20_body">Některé seznamy vypadají odlišně, ale mohou být také přizpůsobeny. Jednoduše klikněte pravým tlačítkem myši na hlavičkový řádek libovolného sloupce a objeví se menu nastavení sloupců. Když skončíte úpravy nastavení, klikněte na <text:span text:style-name="Strong_20_Emphasis">Uložit</text:span> na konci nabídky.</text:p>
      <text:p text:style-name="Text_20_body"><draw:frame draw:style-name="media" draw:name="5" text:anchor-type="as-char" draw:z-index="5" svg:width="" svg:rel-width="100%" svg:height="0cm"><draw:image xlink:href="Pictures/1d2afe853fbc81163b6dd5e0d4b2a80a.svg" xlink:type="simple" xlink:show="embed" xlink:actuate="onLoad"/></draw:frame> <text:span text:style-name="Emphasis">Vyměnit obrázek</text:span>
<draw:frame draw:style-name="mediacenter" draw:name="Nastavení sloupců Legend" text:anchor-type="paragraph" draw:z-index="0" svg:width="31.27375cm" style:rel-width="100%"><draw:text-box><text:p text:style-name="legendcenter"><draw:frame draw:style-name="mediacenter" draw:name="Nastavení sloupců" text:anchor-type="paragraph" draw:z-index="6" svg:width="31.27375cm" style:rel-width="100%" svg:height="13.626041666667cm" style:rel-height="scale"><draw:image xlink:href="Pictures/e47344317df3f57662443b031571cbae.jpg" xlink:type="simple" xlink:show="embed" xlink:actuate="onLoad"/></draw:frame>Nastavení sloupců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nastaveni_sloupcu</dc:title>
  </office:meta>
</office:document-meta>
</file>