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b1950c55f98dc9d3f7385dfb83cd3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editace_udaju_o_ctenari"/><text:bookmark-start text:name="__RefHeading___editace_udaju_o_ctenari_1"/><text:bookmark-start text:name="editace_udaju_o_ctenari"/>Editace údajů o čtenáři<text:bookmark-end text:name="__RefHeading___editace_udaju_o_ctenari_1"/><text:bookmark-end text:name="editace_udaju_o_ctenari"/></text:h>
      <text:list text:style-name="Numbering_20_1" text:continue-numbering="false">
        <text:list-item>
          <text:p text:style-name="Numbering_20_1_Content_First"> Načtěte záznam čtenáře tak, jak je popsáno v manuálu <text:a xlink:type="simple" xlink:href="https://eg-wiki.osvobozena-knihovna.cz/doku.php/uisk:vyhledani_ctenare" text:style-name="Internet_20_link" text:visited-style-name="Visited_20_Internet_20_Link">Vyhledání čtenáře</text:a>.</text:p>
        </text:list-item>
        <text:list-item>
          <text:p text:style-name="Numbering_20_1_Content"> Klikněte na možnost <text:span text:style-name="Emphasis"><text:span text:style-name="Strong_20_Emphasis">Upravit</text:span></text:span>, která se nachází v horní části záznamu čtenáře. <text:line-break/><text:line-break/><draw:frame draw:style-name="mediacenter" draw:name="0" text:anchor-type="paragraph" draw:z-index="0" svg:width="34.342916666667cm" style:rel-width="100%" svg:height="15.187083333333cm" style:rel-height="scale"><draw:image xlink:href="Pictures/1ab1950c55f98dc9d3f7385dfb83cd38.jpg" xlink:type="simple" xlink:show="embed" xlink:actuate="onLoad"/></draw:frame> <text:line-break/><text:line-break/></text:p>
        </text:list-item>
        <text:list-item>
          <text:p text:style-name="Numbering_20_1_Content_Last"> Upravte informace o čtenáři podle potřeby. Po dokončení klikněte na <text:span text:style-name="Strong_20_Emphasis"><text:span text:style-name="Emphasis">Uložit</text:span></text:span>. Stránka se aktualizuje a provedené změny uvidíte vlevo v souhrnném panelu čtenáře.</text:p>
        </text:list-item>
      </text:list>
      <text:p text:style-name="Text_20_body"><text:span text:style-name="Strong_20_Emphasis">Poznámka</text:span>: Chcete-li rychle obnovit čtenářský profil, jemuž vypršela platnost, klikněte na <text:span text:style-name="Emphasis"><text:span text:style-name="Strong_20_Emphasis">Aktualizovat datum expirace</text:span></text:span>. K provedení tohoto kroku budete potřebovat nejdříve zvolit <text:span text:style-name="Emphasis"><text:span text:style-name="Strong_20_Emphasis">Hlavní skupinu oprávnění</text:span></text:span>, neboť skupina oprávnění určuje datum vypršení platnost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editace_udaju_o_ctenari</dc:title>
  </office:meta>
</office:document-meta>
</file>