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e4b255fbab5e8ffd0856c6da123edee.svg"/>
  <manifest:file-entry manifest:media-type="image/png" manifest:full-path="Pictures/779a03668026f50b2e5ca3eeffd4be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okumentacni_portal_ceske_komunity_evergreenu_1"/><text:bookmark-start text:name="dokumentacni_portal_ceske_komunity_evergreenu"/>Dokumentační portál české komunity Evergreenu<text:bookmark-end text:name="__RefHeading___dokumentacni_portal_ceske_komunity_evergreenu_1"/><text:bookmark-end text:name="dokumentacni_portal_ceske_komunity_evergreenu"/></text:h>
      <text:p text:style-name="Text_20_body"><text:span text:style-name="Emphasis">Evergreen je knihovní systém s otevřeným zdrojovým kódem. Je zpřístupněn pod licencí GNU General Public License. Jde o moderní robustní knihovní software, který je primárně určen pro provozování katalogu většího počtu knihoven (i nezávislých) v rámci jedné instalace. 


Evergreen vznikl v roce 2006 v USA pro veřejné knihovny ve státě Georgia;  v současné době Evergreen používá přes 1200 veřejných i odborných či akademických knihoven v USA, Kanadě, Gruzii, Nizozemí, České republice i jinde.</text:span></text:p>
      <text:p text:style-name="Text_20_body"><text:span text:style-name="Strong_20_Emphasis">(Portál je průběžně doplňován.)</text:span></text:p>
      <text:p text:style-name="Horizontal_20_Line"/>
      <text:h text:style-name="Heading_20_2" text:outline-level="2"><text:bookmark-start text:name="__RefHeading___aktualne_2"/><text:bookmark-start text:name="aktualne"/>Aktuálně<text:bookmark-end text:name="__RefHeading___aktualne_2"/><text:bookmark-end text:name="aktualne"/></text:h>
      <text:h text:style-name="Heading_20_3" text:outline-level="3"><text:bookmark-start text:name="__RefHeading___ceska_demo_instalace_evergreenu_3"/><text:bookmark-start text:name="ceska_demo_instalace_evergreenu"/>Česká demo instalace Evergreenu<text:bookmark-end text:name="__RefHeading___ceska_demo_instalace_evergreenu_3"/><text:bookmark-end text:name="ceska_demo_instalace_evergreenu"/></text:h>
      <text:p text:style-name="Text_20_body">Pro seznámení s Evergreenem nebo pro testovací účely nyní můžete využít <text:a xlink:type="simple" xlink:href="https://eg-wiki.osvobozena-knihovna.cz/doku.php/demo" text:style-name="Internet_20_link" text:visited-style-name="Visited_20_Internet_20_Link">českou demo instalaci Evergreenu</text:a>.</text:p>
      <text:h text:style-name="Heading_20_3" text:outline-level="3"><text:bookmark-start text:name="__RefHeading___sklizeni_zaznamu_do_souborneho_katalogu_cr_4"/><text:bookmark-start text:name="sklizeni_zaznamu_do_souborneho_katalogu_cr"/>Sklízení záznamů do Souborného katalogu ČR<text:bookmark-end text:name="__RefHeading___sklizeni_zaznamu_do_souborneho_katalogu_cr_4"/><text:bookmark-end text:name="sklizeni_zaznamu_do_souborneho_katalogu_cr"/></text:h>
      <text:p text:style-name="Text_20_body">Od listopadu 2018 je možné přo přispívání do Souborného katalogu ČR a využít protokol OAI-PMH. Od verze 3.9 je nově možné využít sety. Podrobnosti najdete v <text:a xlink:type="simple" xlink:href="https://eg-wiki.osvobozena-knihovna.cz/doku.php/katalogizace:oai-pmh_-_sklizeni_do_souborneho_katalogu" text:style-name="Internet_20_link" text:visited-style-name="Visited_20_Internet_20_Link">dokumentaci</text:a>.</text:p>
      <text:h text:style-name="Heading_20_3" text:outline-level="3"><text:bookmark-start text:name="__RefHeading___evergreen_a_gdpr_5"/><text:bookmark-start text:name="evergreen_a_gdpr"/>Evergreen a GDPR<text:bookmark-end text:name="__RefHeading___evergreen_a_gdpr_5"/><text:bookmark-end text:name="evergreen_a_gdpr"/></text:h>
      <text:p text:style-name="Text_20_body">Informace o Evergreenu ve vztahu ke GDPR najdete na stránce <text:a xlink:type="simple" xlink:href="https://eg-wiki.osvobozena-knihovna.cz/doku.php/o_evergreenu:bezpecnost_a_ochrana_udaju" text:style-name="Internet_20_link" text:visited-style-name="Visited_20_Internet_20_Link">Bezpečnost a ochrana osobních údajů v Evergreenu</text:a></text:p>
      <text:p text:style-name="Horizontal_20_Line"/>
      <text:h text:style-name="Heading_20_2" text:outline-level="2"><text:bookmark-start text:name="__RefHeading___o_portalu_evergreen_dokuwiki_6"/><text:bookmark-start text:name="o_portalu_evergreen_dokuwiki"/>O portálu Evergreen DokuWiki<text:bookmark-end text:name="__RefHeading___o_portalu_evergreen_dokuwiki_6"/><text:bookmark-end text:name="o_portalu_evergreen_dokuwiki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rtál Evergreen DokuWiki byl vytvořen v rámci projektu <text:span text:style-name="Strong_20_Emphasis">Rozvoj a zkvalitnění online služeb Knihovny Jabok s využitím knihovního softwaru Evergreen</text:span> podpořeného z dotace VISK3/2012.</text:p><text:p text:style-name="Text_20_body">Na správě a rozvoji portálu se podílí <text:a xlink:type="simple" xlink:href="https://knihovna.jabok.cz/cs" text:style-name="Internet_20_link" text:visited-style-name="Visited_20_Internet_20_Link">Knihovna Jabok</text:a> a <text:a xlink:type="simple" xlink:href="https://www.osvobozena-knihovna.cz/" text:style-name="Internet_20_link" text:visited-style-name="Visited_20_Internet_20_Link">Osvobozená knihovna, z.s.</text:a></text:p></table:table-cell></table:table-row></table:table></draw:text-box></draw:frame></text:p>
      <text:h text:style-name="Heading_20_3" text:outline-level="3"><text:bookmark-start text:name="__RefHeading___portal_obsahuje_7"/><text:bookmark-start text:name="portal_obsahuje"/>Portál obsahuje<text:bookmark-end text:name="__RefHeading___portal_obsahuje_7"/><text:bookmark-end text:name="portal_obsahuje"/></text:h>
      <text:list text:style-name="List_20_1" text:continue-numbering="false">
        <text:list-item>
          <text:p text:style-name="List_20_1_Content_First"> Překlady manuálů zahraničních knihoven doplněné o specifika, a zkušenosti z české praxe;</text:p>
        </text:list-item>
        <text:list-item>
          <text:p text:style-name="List_20_1_Content"> Dokumentaci a zdroje vytvořené českou komunitou Evergreenu a dílčí části vytvořené studenty Ústavu informačních studií a knihovnictví FF UK v rámci předmětu Informační a knihovnické služby na Ústavu Informačních studií a knihovnictví Filozofické fakulty Univerzity Karlovy<text:note text:id="ftn0" text:note-class="footnote"><text:note-citation text:label="1)">1)</text:note-citation><text:note-body><text:p text:style-name="Text_20_body">Jde zejména o dokumentaci k OPACu a k některým částem webového služebního klienta.</text:p></text:note-body></text:note>;</text:p>
        </text:list-item>
        <text:list-item>
          <text:p text:style-name="List_20_1_Content"> Interní dokumentaci knihoven zapojených do společného katalogu SPOK<text:note text:id="ftn1" text:note-class="footnote"><text:note-citation text:label="2)">2)</text:note-citation><text:note-body><text:p text:style-name="Text_20_body">Tato dokumentace často obsahuje popis pracovních postupů jednotlivých knihoven a to nejen pro práci v knihovním softwaru Evergreen a může být inspirací i pro další knihovny, bez ohledu na používaný knihovní software.</text:p></text:note-body></text:note>;</text:p>
        </text:list-item>
        <text:list-item>
          <text:p text:style-name="List_20_1_Content"> Odkazy na zahraniční dokumentaci;</text:p>
        </text:list-item>
        <text:list-item>
          <text:p text:style-name="List_20_1_Content_Last"> Informace o české komunitě Evergreenu (informace o knihovnách, seminářích, projektech apod.)</text:p>
        </text:list-item>
      </text:list>
      <text:p text:style-name="Text_20_body">Pro tvorbu českých manuálů byla zčásti využita zahraniční dokumentace. Jedná se především o tyto zdroje:</text:p>
      <text:list text:style-name="List_20_1" text:continue-numbering="false">
        <text:list-item>
          <text:p text:style-name="List_20_1_Content_First"> <text:a xlink:type="simple" xlink:href="http://docs.evergreen-ils.org/" text:style-name="Internet_20_link" text:visited-style-name="Visited_20_Internet_20_Link"> Evergreen Documentation</text:a> (oficiální dokumentace knihovního systému Evergreen)</text:p>
        </text:list-item>
        <text:list-item>
          <text:p text:style-name="List_20_1_Content"> <text:a xlink:type="simple" xlink:href="http://docs.sitka.bclibraries.ca/Sitka/current/pdf/Sitka_Training_Manual.pdf" text:style-name="Internet_20_link" text:visited-style-name="Visited_20_Internet_20_Link">Sitka Evergreen Training Manual</text:a> (Výukový manuál Evergreenu pro knihovny v Sitce v Britské Kolumbii)</text:p>
        </text:list-item>
        <text:list-item>
          <text:p text:style-name="List_20_1_Content_Last"> <text:a xlink:type="simple" xlink:href="http://www.in.gov/library/3380.htm" text:style-name="Internet_20_link" text:visited-style-name="Visited_20_Internet_20_Link">Evergreen Indiana Staff Training document</text:a> (Výukové materiály k Evergreenu  pro pracovníky knihoven v Indianě)</text:p>
        </text:list-item>
      </text:list>
      <text:p text:style-name="Text_20_body">Další informace: <text:a xlink:type="simple" xlink:href="https://eg-wiki.osvobozena-knihovna.cz/doku.php/akce:prezentace-dokuwiki_jako_nastroj_spoluprace" text:style-name="Internet_20_link" text:visited-style-name="Visited_20_Internet_20_Link">DokuWiki jako nástroj spolupráce</text:a> (informace o portálu Evergreen DokuWiki na semináře Evergreen v českých knihovnách 2015)</text:p>
      <text:h text:style-name="Heading_20_3" text:outline-level="3"><text:bookmark-start text:name="__RefHeading___chcete_prispet_k_tvorbe_dokumentace_8"/><text:bookmark-start text:name="chcete_prispet_k_tvorbe_dokumentace"/>Chcete přispět k tvorbě dokumentace?<text:bookmark-end text:name="__RefHeading___chcete_prispet_k_tvorbe_dokumentace_8"/><text:bookmark-end text:name="chcete_prispet_k_tvorbe_dokumentace"/></text:h>
      <text:p text:style-name="Text_20_body">Portál je v současné době přístupný komukoliv pro čtení. Editovat obsah mohou přihlášení uživatelé. 
Knihovnám, které používají Evergreen, můžeme také vytvořit zvláštní prostor pro jejich interní dokumentaci .</text:p>
      <text:p text:style-name="Text_20_body">Máte-li zájem o vytvoření vlastního prostoru pro Vaši knihovnu na tomto portále nebo chcete-li přispět k tvorbě nebo úpravám  dokumentace, prosím, napište nám (viz kontakt). Spolupracovníci jsou vítáni <draw:frame draw:style-name="media" draw:name="0" text:anchor-type="as-char" draw:z-index="0" svg:width="" svg:rel-width="100%" svg:height="0cm"><draw:image xlink:href="Pictures/be4b255fbab5e8ffd0856c6da123edee.svg" xlink:type="simple" xlink:show="embed" xlink:actuate="onLoad"/></draw:frame>.</text:p>
      <text:h text:style-name="Heading_20_2" text:outline-level="2"><text:bookmark-start text:name="__RefHeading___kontakt_9"/><text:bookmark-start text:name="kontakt"/>Kontakt<text:bookmark-end text:name="__RefHeading___kontakt_9"/><text:bookmark-end text:name="kontakt"/></text:h>
      <text:p text:style-name="Text_20_body">Eva Cerniňáková - cernin@jabok.cz (<text:a xlink:type="simple" xlink:href="https://knihovna.jabok.cz" text:style-name="Internet_20_link" text:visited-style-name="Visited_20_Internet_20_Link">Knihovna Jabok</text:a>) <text:line-break/>
info@osvobozena-knihovna.cz (<text:a xlink:type="simple" xlink:href="https://www.osvobozena-knihovna.cz/" text:style-name="Internet_20_link" text:visited-style-name="Visited_20_Internet_20_Link">Osvobozená knihovna, z.s.</text:a>)
 <text:line-break/> <text:line-break/></text:p>
      <text:p text:style-name="Text_20_body"><draw:frame draw:style-name="mediacenter" draw:name="1" text:anchor-type="paragraph" draw:z-index="1" svg:width="14.816666666667cm" svg:height="2.5664583333333cm"><draw:image xlink:href="Pictures/779a03668026f50b2e5ca3eeffd4bed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