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4ae9d1df979bf69c51be2403b8d2bdf.jpg"/>
  <manifest:file-entry manifest:media-type="image/jpeg" manifest:full-path="Pictures/2daddf7d8cd9e3f28aaf6ae84799522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rava_systemu:umisteni_exemplaru"/><text:bookmark-start text:name="__RefHeading___umisteni_exemplaru_1"/><text:bookmark-start text:name="umisteni_exemplaru"/>Umístění exemplářů<text:bookmark-end text:name="__RefHeading___umisteni_exemplaru_1"/><text:bookmark-end text:name="umisteni_exemplaru"/></text:h>
      <text:p text:style-name="Text_20_body">„Umístění exemplářů“ je primárně určeno pro vymezení konkrétního prostoru, kde se nachází regál s danou signaturou či knihou (např. <text:span text:style-name="Emphasis">„studovna“</text:span>, <text:span text:style-name="Emphasis">„první patro“</text:span>, <text:span text:style-name="Emphasis">„dětské oddělení“</text:span> apod.), lze je však využít také  k orientaci ve větších prostorách, například pro vymezení typu fondu (<text:span text:style-name="Emphasis">„beletrie“</text:span>, <text:span text:style-name="Emphasis">„časopisy“</text:span> aj.).</text:p>
      <text:h text:style-name="Heading_20_2" text:outline-level="2"><text:bookmark-start text:name="__RefHeading___vytvoreni_noveho_umisteni_2"/><text:bookmark-start text:name="vytvoreni_noveho_umisteni"/>Vytvoření nového umístění<text:bookmark-end text:name="__RefHeading___vytvoreni_noveho_umisteni_2"/><text:bookmark-end text:name="vytvoreni_noveho_umisteni"/></text:h>
      <text:list text:style-name="Numbering_20_1" text:continue-numbering="false">
        <text:list-item>
          <text:p text:style-name="Numbering_20_1_Content_First"> Kliněte na položku  <text:span text:style-name="Emphasis">„Admin“</text:span> v pravém horním rohu a poté zvolte „Lokální administrace“ → <text:span text:style-name="Emphasis">„Umístění exemplářů“</text:span> <text:line-break/><text:line-break/><draw:frame draw:style-name="mediacenter" draw:name="0" text:anchor-type="paragraph" draw:z-index="0" svg:width="31.27375cm" style:rel-width="100%" svg:height="18.970625cm" style:rel-height="scale"><draw:image xlink:href="Pictures/14ae9d1df979bf69c51be2403b8d2bdf.jpg" xlink:type="simple" xlink:show="embed" xlink:actuate="onLoad"/></draw:frame></text:p>
        </text:list-item>
        <text:list-item>
          <text:p text:style-name="Numbering_20_1_Content"> Vyplňte požadované údaje: </text:p>
          <text:list text:style-name="Numbering_20_1">
            <text:list-item>
              <text:p text:style-name="Numbering_20_1_Content"> Zvolte název umístění, vyberte, zda chcete v daném umístění povolit půjčování a rezervování dokumentů, zda chcete potvrzovat rezervace, zobrazovat upozornění při vracení dokumentů nebo  povolit zobrazení daného umístění v online katalogu. </text:p>
            </text:list-item>
            <text:list-item>
              <text:p text:style-name="Numbering_20_1_Content"> Zvolte knihovnu, ke které dané umístění patří </text:p>
            </text:list-item>
            <text:list-item>
              <text:p text:style-name="Numbering_20_1_Content"> Uveďte prefix a sufix pro tisk štítků </text:p>
            </text:list-item>
          </text:list>
        </text:list-item>
        <text:list-item>
          <text:p text:style-name="Numbering_20_1_Content_Last"> Po vyplnění všech požadovaných hodnot kliněte na tlačítko <text:span text:style-name="Emphasis">„Vytvořit nové umístění“</text:span></text:p>
        </text:list-item>
      </text:list>
      <text:h text:style-name="Heading_20_3" text:outline-level="3"><text:bookmark-start text:name="__RefHeading___preklad_nazvu_umisteni_3"/><text:bookmark-start text:name="preklad_nazvu_umisteni"/>Překlad názvu umístění<text:bookmark-end text:name="__RefHeading___preklad_nazvu_umisteni_3"/><text:bookmark-end text:name="preklad_nazvu_umisteni"/></text:h>
      <text:p text:style-name="Text_20_body">Pokud používáte více jazykových variant online katalogu, doporučujeme název umístění přeložit do používaných jazyků.</text:p>
      <text:list text:style-name="Numbering_20_1" text:continue-numbering="false">
        <text:list-item>
          <text:p text:style-name="Numbering_20_1_Content_First"> Klikněte na tlačítko <text:span text:style-name="Emphasis">„Přeložit“</text:span> u daného umístění  <text:line-break/><text:line-break/><draw:frame draw:style-name="mediacenter" draw:name="1" text:anchor-type="paragraph" draw:z-index="1" svg:width="17.912291666667cm" style:rel-width="100%" svg:height="2.4341666666667cm" style:rel-height="scale"><draw:image xlink:href="Pictures/2daddf7d8cd9e3f28aaf6ae847995224.jpg" xlink:type="simple" xlink:show="embed" xlink:actuate="onLoad"/></draw:frame> <text:line-break/></text:p>
        </text:list-item>
        <text:list-item>
          <text:p text:style-name="Numbering_20_1_Content"> V plovoucím okně rozbalte pole <text:span text:style-name="Emphasis">„lokalizace“</text:span> a zvolte požadovanou hodnotu</text:p>
        </text:list-item>
        <text:list-item>
          <text:p text:style-name="Numbering_20_1_Content"> Zadejte název umístění ve zvoleném jazyce</text:p>
        </text:list-item>
        <text:list-item>
          <text:p text:style-name="Numbering_20_1_Content_Last"> Kliněte na tlačítko <text:span text:style-name="Emphasis">„'Vytvořit“</text:span></text:p>
        </text:list-item>
      </text:list>
      <text:h text:style-name="Heading_20_3" text:outline-level="3"><text:bookmark-start text:name="__RefHeading___informace_k_nastaveni_umisteni_jednotlivych_polozek_4"/><text:bookmark-start text:name="informace_k_nastaveni_umisteni_jednotlivych_polozek"/>Informace k nastavení umístění jednotlivých položek<text:bookmark-end text:name="__RefHeading___informace_k_nastaveni_umisteni_jednotlivych_polozek_4"/><text:bookmark-end text:name="informace_k_nastaveni_umisteni_jednotlivych_polozek"/></text:h>
      <text:list text:style-name="List_20_1" text:continue-numbering="false">
        <text:list-item>
          <text:p text:style-name="List_20_1_Content_First"> <text:span text:style-name="Strong_20_Emphasis">Zobrazit v OPACu</text:span>: Pokud nastavíte <text:span text:style-name="Emphasis">„Ne“</text:span>, všechny exempláře v daném umístění nebudou zobrazeny ve veřejném online katalogu (pro nastavení zobrazení jednotlivých exemplářů je vzhodné použít spíše editor exemplářů).</text:p>
        </text:list-item>
        <text:list-item>
          <text:p text:style-name="List_20_1_Content"> <text:span text:style-name="Strong_20_Emphasis">Potvrzovat rezervace</text:span>: Pokud nastavíte <text:span text:style-name="Emphasis">„Ano“</text:span>, v případě, že je dokument rezervován, bude při vracení dokumentů z daného umístění vyžadováno potvrzení personálu, že má být rezervace zachycena.</text:p>
        </text:list-item>
        <text:list-item>
          <text:p text:style-name="List_20_1_Content"> <text:span text:style-name="Strong_20_Emphasis">Upozornění při vrácení</text:span>: Pokud nastavíte <text:span text:style-name="Emphasis">„Ano“</text:span>, při načtení exempláře během vracení se zobrazí upozornění, že exemplář patří do daného umístění</text:p>
        </text:list-item>
        <text:list-item>
          <text:p text:style-name="List_20_1_Content"> <text:span text:style-name="Strong_20_Emphasis">Lze rezervovat</text:span>: Pokud nastavíte <text:span text:style-name="Emphasis">„Ne“</text:span>, žádný exemplář z daného umístění nebude možné rezervovat</text:p>
        </text:list-item>
        <text:list-item>
          <text:p text:style-name="List_20_1_Content"> <text:span text:style-name="Strong_20_Emphasis">Půjčovat</text:span>: Pokud nastavíte <text:span text:style-name="Emphasis">„Ne“</text:span>, žádný exemplář z daného umístění nebude možné půjčovat</text:p>
        </text:list-item>
        <text:list-item>
          <text:p text:style-name="List_20_1_Content"> <text:span text:style-name="Strong_20_Emphasis">Vlastnická knihovna</text:span>: Při nastavení můžete vybírat pouze tě těch knihoven, které jste oprávněni spravovat. Pozor!: Jakmile je umístění vytvořeno, nelze již nastavení vlastnické knihovny měnit. </text:p>
        </text:list-item>
        <text:list-item>
          <text:p text:style-name="List_20_1_Content_Last"> <text:span text:style-name="Strong_20_Emphasis">Pokud smažete umístění exemplářů</text:span>, nebude se umístění nadále zobrazovat ve služebním klientovi ani v katalogu, ale zůstane v databázi. To umožní zacházet s daným umístěním jako se smazaným, aniž by došlo ke ztrátě statistických informací týkajících se výpůjček a rezervací, které se k tomuto umístění vztahují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prava_systemu:umisteni_exemplaru</dc:title>
  </office:meta>
</office:document-meta>
</file>