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11aae3b39f9d7b9a3aed4219c4dc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vychozi_knihovna_pro_vyhledavani"/><text:bookmark-start text:name="__RefHeading___nastaveni_vychozi_knihovny_pro_vyhledavani_a_pro_zobrazeni_exemplaru_ve_spok_1"/><text:bookmark-start text:name="nastaveni_vychozi_knihovny_pro_vyhledavani_a_pro_zobrazeni_exemplaru_ve_spok"/>Nastavení výchozí knihovny pro vyhledávání a pro zobrazení exemplářů ve SPOK<text:bookmark-end text:name="__RefHeading___nastaveni_vychozi_knihovny_pro_vyhledavani_a_pro_zobrazeni_exemplaru_ve_spok_1"/><text:bookmark-end text:name="nastaveni_vychozi_knihovny_pro_vyhledavani_a_pro_zobrazeni_exemplaru_ve_spok"/></text:h>
      <text:p text:style-name="Text_20_body">Nastavení výchozí knihovny pro vyhledávání ve služebním klientovi ovlivňuje způsob, jak (a jestli) se ve služebním klientovi zobrazují vyhledané záznamy i z dalších knihoven a také, jak se zobrazují inforamce o knihovních jednotkách, které vlastní vaše knihovna. </text:p>
      <text:p text:style-name="Text_20_body">Je potřeba, aby preferovanou knihovny pro vyhledávání byl celý společný katalog - pokud by tomu tak nebylo, mohlo by se stát, že neuvidíte záznam, který už v katalogu je, a pokud byste záznam znovu stáhly,  vznikaly bynežádoucí duplicity. Zároveň je ale pro efektivnější práci potřeba, aby se vám ve výsledcích vyhledávání přednostně zobrazovaly knihovní jednotky nebo elektronické zdroje vaší knihovny.</text:p>
      <text:h text:style-name="Heading_20_2" text:outline-level="2"><text:bookmark-start text:name="__RefHeading___nastaveni_preferenci_ve_spok_2"/><text:bookmark-start text:name="nastaveni_preferenci_ve_spok"/>Nastavení preferencí ve SPOK<text:bookmark-end text:name="__RefHeading___nastaveni_preferenci_ve_spok_2"/><text:bookmark-end text:name="nastaveni_preferenci_ve_spok"/></text:h>
      <text:list text:style-name="Numbering_20_1" text:continue-numbering="false">
        <text:list-item>
          <text:p text:style-name="Numbering_20_1_Content_First"> Přihlaste běžným způsobem do služebního klienta Evergreenu <text:note text:id="ftn0" text:note-class="footnote"><text:note-citation text:label="1)">1)</text:note-citation><text:note-body><text:p text:style-name="Text_20_body">Předpokládá se, že už máte<text:a xlink:type="simple" xlink:href="https://eg-wiki.osvobozena-knihovna.cz/doku.php/sluzebni_klient:registrace_pracovni_stanice" text:style-name="Internet_20_link" text:visited-style-name="Visited_20_Internet_20_Link"> zaregistrovanou pracovní stanici</text:a>.</text:p></text:note-body></text:note></text:p>
        </text:list-item>
        <text:list-item>
          <text:p text:style-name="Numbering_20_1_Content"> Na úvodní stránce Evergreen klikněte na <text:span text:style-name="Emphasis"><text:span text:style-name="Strong_20_Emphasis">„Nastavení pracovní stanice“</text:span></text:span>.</text:p>
        </text:list-item>
        <text:list-item>
          <text:p text:style-name="Numbering_20_1_Content"> V poli <text:span text:style-name="Strong_20_Emphasis">Výchozí knihovna pro vyhledávání</text:span> na pravé straně obrazovky nastavte hodnotu <text:span text:style-name="Emphasis"><text:span text:style-name="Strong_20_Emphasis">„CONS“</text:span></text:span> (což znamená, že budete hledat záznamy v celém „konsorciu“ neboli v všech knihovnách SPOK)</text:p>
        </text:list-item>
        <text:list-item>
          <text:p text:style-name="Numbering_20_1_Content_Last"> V poli <text:span text:style-name="Strong_20_Emphasis">Preferovaná knihovna</text:span> nastavte vaši knihovnu. Pokud pracujete v systému, kde je více knihoven a vy potřebujte vidět exempláře ze všech knihoven, (Knihovna Jabok, případně Jáchymka), nastavte jako preferovanou knihovnu celý systém (tj. knihovnu nadřazenou všem knihovnám, které používáte, např. JAB, případně JACH). V ostatních knihovnách, které nemají více poboček, nastavte přímo organizační jednotku na nejnižší úrovni, ve které pracujete (např. DOM-KDS) aj. (viz též obrázek) <text:line-break/> <text:line-break/><draw:frame draw:style-name="media" draw:name="0" text:anchor-type="as-char" draw:z-index="0" svg:width="27.648958333333cm" style:rel-width="100%" svg:height="20.875625cm" style:rel-height="scale"><draw:image xlink:href="Pictures/9311aae3b39f9d7b9a3aed4219c4dc3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vychozi_knihovna_pro_vyhledavani</dc:title>
  </office:meta>
</office:document-meta>
</file>