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a769c6c30fbf96aa719f626cd5d3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tiskove_vystupy"/><text:bookmark-start text:name="__RefHeading___nastaveni_tiskovych_vystupu_ve_spok_1"/><text:bookmark-start text:name="nastaveni_tiskovych_vystupu_ve_spok"/>Nastavení tiskových výstupů ve SPOK<text:bookmark-end text:name="__RefHeading___nastaveni_tiskovych_vystupu_ve_spok_1"/><text:bookmark-end text:name="nastaveni_tiskovych_vystupu_ve_spok"/></text:h>
      <text:p text:style-name="Text_20_body">Šablony pro tiskové výstupy ze služebního klienta Evergreenu pro SPOK byly přizpůsobeny tak, aby odpovídaly potřebám knihoven a zároveň aby byly univerzální, tj. aby je mohly používat všechny knihovny, aniž by bylo nutné je individuálně upravovat jak co se týče formulací, tak i co se týče vkládaných údajů. Např. název konkrétní knihovny je do šablon vkládán jako hodnota proměnných definovaných pro celý software nebo jako tzv. inkludy,  které je možné definovat v nastavení knihovny (Administrace ⇒ Lokální administrace ⇒ Editor natavení knihovny). Přehled nastavení inkludů ve SPOK viz níže</text:p>
      <text:h text:style-name="Heading_20_2" text:outline-level="2"><text:bookmark-start text:name="__RefHeading___tiskove_sablony_pouzivane_ve_spok_2"/><text:bookmark-start text:name="tiskove_sablony_pouzivane_ve_spok"/>Tiskové šablony používané ve SPOK<text:bookmark-end text:name="__RefHeading___tiskove_sablony_pouzivane_ve_spok_2"/><text:bookmark-end text:name="tiskove_sablony_pouzivane_ve_spok"/></text:h>
      <text:p text:style-name="Text_20_body">Tiskové šablony jsou standardně uloženy v adresáři /openils/var/templates/staff/share/print_templates (ve SPOK je to adresář  s přizpůsobenými šablonami templates_vsechy_kn)</text:p>
      <text:p text:style-name="Text_20_body"><text:a xlink:type="simple" xlink:href="https://eg-wiki.osvobozena-knihovna.cz/doku.php/spok:print_templates_spok.zip" text:style-name="Internet_20_link" text:visited-style-name="Visited_20_Internet_20_Link"> Tiskové šablony používané ve SPOK</text:a> (ZIP, 17,3 kB, 22 souborů)</text:p>
      <text:h text:style-name="Heading_20_3" text:outline-level="3"><text:bookmark-start text:name="__RefHeading___nahledy_vybranych_tiskovych_vystupu_3"/><text:bookmark-start text:name="nahledy_vybranych_tiskovych_vystupu"/>Náhledy vybraných tiskových výstupů<text:bookmark-end text:name="__RefHeading___nahledy_vybranych_tiskovych_vystupu_3"/><text:bookmark-end text:name="nahledy_vybranych_tiskovych_vystupu"/></text:h>
      <text:list text:style-name="List_20_1" text:continue-numbering="false">
        <text:list-item>
          <text:p text:style-name="List_20_1_Content_First"> <text:a xlink:type="simple" xlink:href="https://eg-wiki.osvobozena-knihovna.cz/doku.php/spok:platba.pdf" text:style-name="Internet_20_link" text:visited-style-name="Visited_20_Internet_20_Link">platba.pdf</text:a></text:p>
        </text:list-item>
        <text:list-item>
          <text:p text:style-name="List_20_1_Content"> <text:a xlink:type="simple" xlink:href="https://eg-wiki.osvobozena-knihovna.cz/doku.php/spok:vypujcene.pdf" text:style-name="Internet_20_link" text:visited-style-name="Visited_20_Internet_20_Link">vypujcene.pdf</text:a></text:p>
        </text:list-item>
        <text:list-item>
          <text:p text:style-name="List_20_1_Content_Last"> <text:a xlink:type="simple" xlink:href="https://eg-wiki.osvobozena-knihovna.cz/doku.php/spok:pujcovani.pdf" text:style-name="Internet_20_link" text:visited-style-name="Visited_20_Internet_20_Link">pujcovani.pdf</text:a></text:p>
        </text:list-item>
      </text:list>
      <text:h text:style-name="Heading_20_2" text:outline-level="2"><text:bookmark-start text:name="__RefHeading___prihlaska_do_knihovny_4"/><text:bookmark-start text:name="prihlaska_do_knihovny"/>Přihláška do knihovny<text:bookmark-end text:name="__RefHeading___prihlaska_do_knihovny_4"/><text:bookmark-end text:name="prihlaska_do_knihovny"/></text:h>
      <text:p text:style-name="Text_20_body">Pro tisk přihlášky do knihovny je možné využít funkci <text:span text:style-name="Emphasis"><text:span text:style-name="Strong_20_Emphasis">„Tisk“</text:span></text:span> v editaci údaje čtenáře ve čtenářském kontě. <text:line-break/><text:line-break/><draw:frame draw:style-name="media" draw:name="0" text:anchor-type="as-char" draw:z-index="0" svg:width="24.632708333333cm" style:rel-width="100%" svg:height="16.906875cm" style:rel-height="scale"><draw:image xlink:href="Pictures/8ba769c6c30fbf96aa719f626cd5d3de.png" xlink:type="simple" xlink:show="embed" xlink:actuate="onLoad"/></draw:frame></text:p>
      <text:p text:style-name="Text_20_body">Tisk je nastaven pro tisk na oboustranné tiskárně tak, aby se formlulář přihlášky vytiskl na jedné stránce a poté aby se oboustranně  vytiskly informace o správě čtenářského konta (informace o přístupu ke kontu, změně hesla, přihlašovacího jména, e-mailu, ukládání historie výpůjček apod.). Přepokládá se, že čtenář první část podepíše a předá knihovně, zatímco druhou část s informacemi o správě konta dostane s sebou.</text:p>
      <text:p text:style-name="Text_20_body">Pokud ještě nebyly údaje uloženy, zobrazuje se automaticky přidělené / nově vygenerované heslo také na tiskovém výstupu, tj. přihlašovací údaje jsou součástí informací o správě čtenářského konta. Jakmile se ale údaje uloží, heslo se nezobrazuje a pokud by se přihláška tiskla v této chvíli, heslo by v tiskovém výstupu zobrazeno nebylo.</text:p>
      <text:p text:style-name="Text_20_body">Pokud je použit jednostranný tisk, mezi textem přihlášky a informacemi o správě konta z tiskárny vyjede prázdná stránká, proto pokud nepoužíváte oboustranný tisk, šablonu je nutné upravit (o změnu šablony požádejte Knihovnu Jabok).</text:p>
      <text:p text:style-name="Text_20_body"><text:a xlink:type="simple" xlink:href="https://eg-wiki.osvobozena-knihovna.cz/doku.php/spok:prihlaska_do_knihovny.pdf" text:style-name="Internet_20_link" text:visited-style-name="Visited_20_Internet_20_Link">Náhled tiskového výstupu přihlášky</text:a> (v přihlášce se zobrazují údaje Knihovny Jabok)</text:p>
      <text:h text:style-name="Heading_20_2" text:outline-level="2"><text:bookmark-start text:name="__RefHeading___prehled_nastaveni_a_vyuziti_inkludu_ve_spok_5"/><text:bookmark-start text:name="prehled_nastaveni_a_vyuziti_inkludu_ve_spok"/>Přehled Nastavení a využití inkludů ve SPOK<text:bookmark-end text:name="__RefHeading___prehled_nastaveni_a_vyuziti_inkludu_ve_spok_5"/><text:bookmark-end text:name="prehled_nastaveni_a_vyuziti_inkludu_ve_spo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ázev includu v nastavení knihovny </text:p>
          </table:table-cell>
          <table:table-cell office:value-type="string" table:style-name="tableheader">
            <text:p text:style-name="Table_20_Heading"> Využití includu ve SPOK </text:p>
          </table:table-cell>
          <table:table-cell office:value-type="string" table:style-name="tableheader">
            <text:p text:style-name="Table_20_Heading"> Text pro vložení do tiskové šablony </text:p>
          </table:table-cell>
        </table:table-row>
        <table:table-row>
          <table:table-cell office:value-type="string" table:style-name="tablecell">
            <text:p text:style-name="tablealignleft"> alert_text </text:p>
          </table:table-cell>
          <table:table-cell office:value-type="string" table:style-name="tablecell">
            <text:p text:style-name="tablealignleft"> Místo a datum tisku na přihlášce do knihovny (např. V Praze dne) </text:p>
          </table:table-cell>
          <table:table-cell office:value-type="string" table:style-name="tablecell">
            <text:p text:style-name="Preformatted_20_Text">{{includes.alert_text}}</text:p>
          </table:table-cell>
        </table:table-row>
        <table:table-row>
          <table:table-cell office:value-type="string" table:style-name="tablecell">
            <text:p text:style-name="tablealignleft"> evernt_Text </text:p>
          </table:table-cell>
          <table:table-cell office:value-type="string" table:style-name="tablecell">
            <text:p text:style-name="tablealignleft"> Webová adresa katalogu dané kniovny </text:p>
          </table:table-cell>
          <table:table-cell office:value-type="string" table:style-name="tablecell">
            <text:p text:style-name="Preformatted_20_Text">{{includes.event_text}}</text:p>
          </table:table-cell>
        </table:table-row>
        <table:table-row>
          <table:table-cell office:value-type="string" table:style-name="tablecell">
            <text:p text:style-name="tablealignleft"> footer_text </text:p>
          </table:table-cell>
          <table:table-cell office:value-type="string" table:style-name="tablecell">
            <text:p text:style-name="tablealignleft"> Adresa knihovny, včetně IČO, používáná na potvrzení o platbách </text:p>
          </table:table-cell>
          <table:table-cell office:value-type="string" table:style-name="tablecell">
            <text:p text:style-name="Preformatted_20_Text">{{includes.footer_text}}</text:p>
          </table:table-cell>
        </table:table-row>
        <table:table-row>
          <table:table-cell office:value-type="string" table:style-name="tablecell">
            <text:p text:style-name="tablealignleft"> header_text </text:p>
          </table:table-cell>
          <table:table-cell office:value-type="string" table:style-name="tablecell">
            <text:p text:style-name="tablealignleft"> Název a adresa knihovny </text:p>
          </table:table-cell>
          <table:table-cell office:value-type="string" table:style-name="tablecell">
            <text:p text:style-name="Preformatted_20_Text">{{includes.header_text}}</text:p>
          </table:table-cell>
        </table:table-row>
        <table:table-row>
          <table:table-cell office:value-type="string" table:style-name="tablecell">
            <text:p text:style-name="tablealignleft"> notece_Text </text:p>
          </table:table-cell>
          <table:table-cell office:value-type="string" table:style-name="tablecell">
            <text:p text:style-name="tablealignleft"> V některých knihovnách použito pro upřesnění o DPH v potvrzení o platbách </text:p>
          </table:table-cell>
          <table:table-cell office:value-type="string" table:style-name="tablecell">
            <text:p text:style-name="Preformatted_20_Text">{{includes.notice_text}}</text:p>
          </table:table-cell>
        </table:table-row>
      </table:table>
      <text:h text:style-name="Heading_20_2" text:outline-level="2"><text:bookmark-start text:name="__RefHeading___nastaveni_tisku_6"/><text:bookmark-start text:name="nastaveni_tisku"/>Nastavení tisku<text:bookmark-end text:name="__RefHeading___nastaveni_tisku_6"/><text:bookmark-end text:name="nastaveni_tisku"/></text:h>
      <text:p text:style-name="Text_20_body"><text:a xlink:type="simple" xlink:href="https://eg-wiki.osvobozena-knihovna.cz/doku.php/sprava_systemu:nastaveni_tisku" text:style-name="Internet_20_link" text:visited-style-name="Visited_20_Internet_20_Link">Nastavení tiskáren a tiskových výstupů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tiskove_vystupy</dc:title>
  </office:meta>
</office:document-meta>
</file>