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661bf575c8156c1ea7e551c1f1bcb83.jpg"/>
  <manifest:file-entry manifest:media-type="image/jpeg" manifest:full-path="Pictures/d00cb0f4800e7c0230449d7b370e92e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ok:registrace_pracovni_stanice"/><text:bookmark-start text:name="__RefHeading___adresa_weboveho_sluzebniho_klienta_a_registrace_pracovni_stanice_1"/><text:bookmark-start text:name="adresa_weboveho_sluzebniho_klienta_a_registrace_pracovni_stanice"/>Adresa webového služebního klienta a registrace pracovní stanice<text:bookmark-end text:name="__RefHeading___adresa_weboveho_sluzebniho_klienta_a_registrace_pracovni_stanice_1"/><text:bookmark-end text:name="adresa_weboveho_sluzebniho_klienta_a_registrace_pracovni_stanice"/></text:h>
      <text:p text:style-name="Text_20_body">Obecný přístup do služebního klienta v katalogu SPOK se nachází na adrese  <text:a xlink:type="simple" xlink:href="https://mojzis.jabok.cz/eg/staff" text:style-name="Internet_20_link" text:visited-style-name="Visited_20_Internet_20_Link">https://mojzis.jabok.cz/eg/staff</text:a></text:p>
      <text:p text:style-name="Text_20_body">Tuto adresu mohou využívat všechny knihovny, které nepoužívají upravené výstupy pro přihlášky čtenáře.
Pokud použijete tuto adresu služebního klienta, při vyhledávání v katalogu se Vám zobrazí rozhraní katalogu <text:a xlink:type="simple" xlink:href="https://spok.katakog.jabok.cz" text:style-name="Internet_20_link" text:visited-style-name="Visited_20_Internet_20_Link">SPOK</text:a>.</text:p>
      <text:h text:style-name="Heading_20_2" text:outline-level="2"><text:bookmark-start text:name="__RefHeading___prvni_prihlaseni_a_registrace_pracovni_stanice_2"/><text:bookmark-start text:name="prvni_prihlaseni_a_registrace_pracovni_stanice"/>První přihlášení a registrace pracovní stanice<text:bookmark-end text:name="__RefHeading___prvni_prihlaseni_a_registrace_pracovni_stanice_2"/><text:bookmark-end text:name="prvni_prihlaseni_a_registrace_pracovni_stanice"/></text:h>
      <text:p text:style-name="Text_20_body"><text:span text:style-name="Strong_20_Emphasis">Upozornění:</text:span></text:p>
      <text:p text:style-name="Text_20_body">Kvůli problémům s aplikací české lokalizace v prohlížeči, které se občas vyskytují kvůli uložené mezipaměti prohlížeče,  doporučujeme nejdříve použít <text:a xlink:type="simple" xlink:href="https://eg-wiki.osvobozena-knihovna.cz/doku.php/sluzebni_klient:problemy_se_zobrazenim_cestiny" text:style-name="Internet_20_link" text:visited-style-name="Visited_20_Internet_20_Link">postup ro vymazání mezipaměnti prohlížeče</text:a></text:p>
      <text:p text:style-name="Text_20_body">Upozornění. Doporučujeme používat prohlížeč Chrome, zejména pokud chcete ve služebním klientovi používat více různých tiskáren pro různé druhy tiskových výstupů (např. jinou tiskárnu pro tisk  přihlášek a jinou pro  tisk potvrzení nebo tisk štítků). Prohlížeč Chrom umožňuje přizpůsobení tisku, viz <text:a xlink:type="simple" xlink:href="https://eg-wiki.osvobozena-knihovna.cz/doku.php/sprava_systemu:nastaveni_tisku" text:style-name="Internet_20_link" text:visited-style-name="Visited_20_Internet_20_Link">Nastavení tiskáren a tiskových výstupů</text:a>.</text:p>
      <text:h text:style-name="Heading_20_3" text:outline-level="3"><text:bookmark-start text:name="__RefHeading___prihlaseni_3"/><text:bookmark-start text:name="prihlaseni"/>Přihlášení<text:bookmark-end text:name="__RefHeading___prihlaseni_3"/><text:bookmark-end text:name="prihlaseni"/></text:h>
      <text:list text:style-name="Numbering_20_1" text:continue-numbering="false">
        <text:list-item>
          <text:p text:style-name="Numbering_20_1_Content_First"> V prohlížeči zadejte adresu <text:a xlink:type="simple" xlink:href="https://mojzis.jabok.cz/eg/staff" text:style-name="Internet_20_link" text:visited-style-name="Visited_20_Internet_20_Link">https://mojzis.jabok.cz/eg/staff</text:a></text:p>
        </text:list-item>
        <text:list-item>
          <text:p text:style-name="Numbering_20_1_Content_Last"> Zadejte své přihlašovací jméno a heslo.</text:p>
        </text:list-item>
      </text:list>
      <text:h text:style-name="Heading_20_3" text:outline-level="3"><text:bookmark-start text:name="__RefHeading___postup_pri_registraci_pracovni_stanice_4"/><text:bookmark-start text:name="postup_pri_registraci_pracovni_stanice"/>Postup při registraci pracovní stanice<text:bookmark-end text:name="__RefHeading___postup_pri_registraci_pracovni_stanice_4"/><text:bookmark-end text:name="postup_pri_registraci_pracovni_stanice"/></text:h>
      <text:p text:style-name="Text_20_body">Při prvním přihlášením se dostanete na obrazovku s žádostí o registraci pracovní stanice. 
<draw:frame draw:style-name="mediacenter" draw:name="0" text:anchor-type="paragraph" draw:z-index="0" svg:width="16.245416666667cm" svg:height="7.6729166666667cm"><draw:image xlink:href="Pictures/9661bf575c8156c1ea7e551c1f1bcb83.jpg" xlink:type="simple" xlink:show="embed" xlink:actuate="onLoad"/></draw:frame></text:p>
      <text:list text:style-name="Numbering_20_1" text:continue-numbering="false">
        <text:list-item>
          <text:p text:style-name="Numbering_20_1_Content_First"> Vytvořte jedinečný název pracovní stanice. Např. „výpůjčky“ nebo „knihovna“ apod. - můžete také jako jméno pracovní stanice ponechat standardní název počítače (který se zobrazuje jako výchozí volba).</text:p>
        </text:list-item>
        <text:list-item>
          <text:p text:style-name="Numbering_20_1_Content"> V poli <text:span text:style-name="Emphasis"><text:span text:style-name="Strong_20_Emphasis">„Organizace“</text:span></text:span> vyberte z rozbalovacího menu zkratku knihovny, do které patří daná pracovní stanice (počítač).</text:p>
        </text:list-item>
        <text:list-item>
          <text:p text:style-name="Numbering_20_1_Content"> Klepněte na položku <text:span text:style-name="Emphasis"><text:span text:style-name="Strong_20_Emphasis">„Registrovat“</text:span></text:span>.</text:p>
        </text:list-item>
        <text:list-item>
          <text:p text:style-name="Numbering_20_1_Content"> Poté, co potvrdíte, že nová pracovní stanice je uvedena v nabídce <text:span text:style-name="Emphasis"><text:span text:style-name="Strong_20_Emphasis">„Pracovní stanice“</text:span></text:span> registrovaná tímto prohlížečem, klepněte na tlačítko <text:span text:style-name="Emphasis"><text:span text:style-name="Strong_20_Emphasis">„Použít“</text:span></text:span>. Nově registrovaná pracovní stanice by měla být na přihlašovací stránce automaticky vybrána.</text:p>
        </text:list-item>
        <text:list-item>
          <text:p text:style-name="Numbering_20_1_Content_Last"> Nyní je možné přihlásit se do služebního klienta Evergreenu - vyplňte <text:span text:style-name="Emphasis"><text:span text:style-name="Strong_20_Emphasis">„Přihlašovací jméno“</text:span></text:span> a <text:span text:style-name="Emphasis"><text:span text:style-name="Strong_20_Emphasis">„Heslo“</text:span></text:span>.</text:p>
        </text:list-item>
      </text:list>
      <text:p text:style-name="Text_20_body"><text:a xlink:type="simple" xlink:href="https://eg-wiki.osvobozena-knihovna.cz/doku.php/sluzebni_klient:registrace_pracovni_stanice" text:style-name="Internet_20_link" text:visited-style-name="Visited_20_Internet_20_Link">Obecná dokumentace k registraci pracovní stanice</text:a></text:p>
      <text:h text:style-name="Heading_20_2" text:outline-level="2"><text:bookmark-start text:name="__RefHeading___samostatne_adresy_sluzebniho_klienta_pro_jednotlive_knihovny_spok_5"/><text:bookmark-start text:name="samostatne_adresy_sluzebniho_klienta_pro_jednotlive_knihovny_spok"/>Samostatné adresy služebního klienta pro jednotlivé knihovny SPOK<text:bookmark-end text:name="__RefHeading___samostatne_adresy_sluzebniho_klienta_pro_jednotlive_knihovny_spok_5"/><text:bookmark-end text:name="samostatne_adresy_sluzebniho_klienta_pro_jednotlive_knihovny_spok"/></text:h>
      <text:p text:style-name="Text_20_body">V současné době pro práci ve služebním klientu používají všechny knihovny jednotné rozhraní SPOK, což zjednodušuje nastavení systému. Je ale také možnost používat v budoucnu samostatné rozhraní, například pro případ, že by knihovna chtěla používat upravené výstup pro tisk přihlášky nebo jiných tiskových výstupů, případně by chtěla pro vyhledávání v katalogu ve služebním klientovi  využívat přizpůsobené rozhraní katalogu své knihovny (na obrázku níže je ukázka rozhraní pro pokročilé vyhledávání na samostatné adrese Jáchymky). V případě, že byste chtěli samostatné rozhraní používat, kontaktujte Knihovnu Jabok</text:p>
      <text:p text:style-name="Text_20_body"><draw:frame draw:style-name="media" draw:name="Ukázka rozhraní pro pokročilé vyhledávání ve služebním klientovi při využití rozhraní Jáchymky Legend" text:anchor-type="as-char" draw:z-index="0" svg:width="15.875cm"><draw:text-box><text:p text:style-name="legendcenter"><draw:frame draw:style-name="media" draw:name="Ukázka rozhraní pro pokročilé vyhledávání ve služebním klientovi při využití rozhraní Jáchymky" text:anchor-type="as-char" draw:z-index="1" svg:width="15.875cm" svg:height="10.555057251908cm"><draw:image xlink:href="Pictures/d00cb0f4800e7c0230449d7b370e92e2.jpg" xlink:type="simple" xlink:show="embed" xlink:actuate="onLoad"/></draw:frame>Ukázka rozhraní pro pokročilé vyhledávání ve služebním klientovi při využití rozhraní Jáchymky</text:p></draw:text-box></draw:frame></text:p>
      <text:h text:style-name="Heading_20_3" text:outline-level="3"><text:bookmark-start text:name="__RefHeading___adresy_samostatnych_rozhrani_6"/><text:bookmark-start text:name="adresy_samostatnych_rozhrani"/>Adresy samostatných rozhraní:<text:bookmark-end text:name="__RefHeading___adresy_samostatnych_rozhrani_6"/><text:bookmark-end text:name="adresy_samostatnych_rozhrani"/></text:h>
      <text:list text:style-name="List_20_1" text:continue-numbering="false">
        <text:list-item>
          <text:p text:style-name="List_20_1_Content_First"> Člověk v tísni: <text:a xlink:type="simple" xlink:href="https://clovekvtisni.jabok.cuni.cz/eg/staff" text:style-name="Internet_20_link" text:visited-style-name="Visited_20_Internet_20_Link">https://clovekvtisni.jabok.cuni.cz/eg/staff</text:a></text:p>
        </text:list-item>
        <text:list-item>
          <text:p text:style-name="List_20_1_Content"> Evangelikální teologický seminář: <text:a xlink:type="simple" xlink:href="https://ets.jabok.cuni.cz/eg/staff" text:style-name="Internet_20_link" text:visited-style-name="Visited_20_Internet_20_Link">https://ets.jabok.cuni.cz/eg/staff</text:a></text:p>
        </text:list-item>
        <text:list-item>
          <text:p text:style-name="List_20_1_Content"> Hospic dobrého pastýře: <text:a xlink:type="simple" xlink:href="https://dobrypastyr.jabok.cuni.cz/eg/staff" text:style-name="Internet_20_link" text:visited-style-name="Visited_20_Internet_20_Link">https://dobrypastyr.jabok.cuni.cz/eg/staff</text:a></text:p>
        </text:list-item>
        <text:list-item>
          <text:p text:style-name="List_20_1_Content"> Jáchymka: <text:a xlink:type="simple" xlink:href="https://jachymka.jabok.cuni.cz/eg/staff" text:style-name="Internet_20_link" text:visited-style-name="Visited_20_Internet_20_Link">https://jachymka.jabok.cuni.cz/eg/staff</text:a></text:p>
        </text:list-item>
        <text:list-item>
          <text:p text:style-name="List_20_1_Content"> KDS: <text:a xlink:type="simple" xlink:href="https://kds.jabok.cuni.cz/eg/staff" text:style-name="Internet_20_link" text:visited-style-name="Visited_20_Internet_20_Link">https://kds.jabok.cuni.cz/eg/staff</text:a></text:p>
        </text:list-item>
        <text:list-item>
          <text:p text:style-name="List_20_1_Content_Last"> Knihovna Jabok: <text:a xlink:type="simple" xlink:href="https://knihovna.jabok.cuni.cz/eg.staff" text:style-name="Internet_20_link" text:visited-style-name="Visited_20_Internet_20_Link">https://knihovna.jabok.cuni.cz/eg.staf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ok:registrace_pracovni_stanice</dc:title>
  </office:meta>
</office:document-meta>
</file>