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ba0f7a20a4cebca63ffd717bc6bd85.png"/>
  <manifest:file-entry manifest:media-type="image/png" manifest:full-path="Pictures/5baaeafd4f6d1b169c37c65b225ae83c.png"/>
  <manifest:file-entry manifest:media-type="image/png" manifest:full-path="Pictures/ce2a49287e7e7b9e7099a43dddea27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pok:pridani_signatury_a_exemplare"/><text:bookmark-start text:name="__RefHeading___spokpridani_signatury_a_vytvoreni_exemplare_1"/><text:bookmark-start text:name="spokpridani_signatury_a_vytvoreni_exemplare"/>SPOK: Přidání signatury a vytvoření exempláře<text:bookmark-end text:name="__RefHeading___spokpridani_signatury_a_vytvoreni_exemplare_1"/><text:bookmark-end text:name="spokpridani_signatury_a_vytvoreni_exemplare"/></text:h>
      <text:p text:style-name="Text_20_body">Poté, co je záznam uložen, nebo importován</text:p>
      <text:list text:style-name="Numbering_20_1" text:continue-numbering="false">
        <text:list-item>
          <text:p text:style-name="Numbering_20_1_Content_First"> Klikněten na tlačítko <text:span text:style-name="Emphasis"><text:span text:style-name="Strong_20_Emphasis">„Přidat jednotky</text:span></text:span>  v pravé horní části obrazovky.  <text:line-break/> <text:line-break/><draw:frame draw:style-name="media" draw:name="0" text:anchor-type="as-char" draw:z-index="0" svg:width="30.876875cm" style:rel-width="100%" svg:height="23.362708333333cm" style:rel-height="scale"><draw:image xlink:href="Pictures/73ba0f7a20a4cebca63ffd717bc6bd85.png" xlink:type="simple" xlink:show="embed" xlink:actuate="onLoad"/></draw:frame> <text:line-break/><text:line-break/></text:p>
        </text:list-item>
        <text:list-item>
          <text:p text:style-name="Numbering_20_1_Content"> do pole <text:span text:style-name="Strong_20_Emphasis"><text:span text:style-name="Emphasis">„Označení signatury“</text:span></text:span> doplňte signaturu tak, jak ji používáte ve vaší knihovně. <text:line-break/><text:line-break/><draw:frame draw:style-name="media" draw:name="1" text:anchor-type="as-char" draw:z-index="1" svg:width="35.956875cm" style:rel-width="100%" svg:height="10.768541666667cm" style:rel-height="scale"><draw:image xlink:href="Pictures/5baaeafd4f6d1b169c37c65b225ae83c.png" xlink:type="simple" xlink:show="embed" xlink:actuate="onLoad"/></draw:frame> <text:line-break/><text:line-break/></text:p>
        </text:list-item>
        <text:list-item>
          <text:p text:style-name="Numbering_20_1_Content"> V poli<text:span text:style-name="Strong_20_Emphasis"> <text:span text:style-name="Emphasis">„Exempláře“</text:span></text:span> doplňte počet exemplářů, které chcete přidat a stiskněte klávesu <text:span text:style-name="Emphasis"><text:span text:style-name="Strong_20_Emphasis">„Enter“</text:span></text:span></text:p>
        </text:list-item>
        <text:list-item>
          <text:p text:style-name="Numbering_20_1_Content_Last"> Do každého pole pro čárový kód načtěte čárový kód příslušného exempláře</text:p>
        </text:list-item>
      </text:list>
      <text:h text:style-name="Heading_20_3" text:outline-level="3"><text:bookmark-start text:name="__RefHeading___uprava_vlastnosti_exemplare_2"/><text:bookmark-start text:name="uprava_vlastnosti_exemplare"/>Úprava vlastností exempláře<text:bookmark-end text:name="__RefHeading___uprava_vlastnosti_exemplare_2"/><text:bookmark-end text:name="uprava_vlastnosti_exemplare"/></text:h>
      <text:p text:style-name="Text_20_body">V dolní části obrazovky vyplňte v editoru vlastností exemplářů požadovaná polepožadované vlastnosti exemplářů. Je nutné vyplnit zejména níže uvedené údaje:</text:p>
      <text:list text:style-name="Numbering_20_1" text:continue-numbering="false">
        <text:list-item>
          <text:p text:style-name="Numbering_20_1_Content_First"> <text:span text:style-name="Strong_20_Emphasis">Umístení</text:span>: <text:line-break/>Z nabídky  v poli <text:span text:style-name="Emphasis"><text:span text:style-name="Strong_20_Emphasis">„Umístění“</text:span></text:span> vyberte podle potřeby položku, která odpovídá umístění exempláře ve vaší knihovně  a klikněte na tlačítko <text:span text:style-name="Emphasis"><text:span text:style-name="Strong_20_Emphasis">„Použít“</text:span></text:span></text:p>
        </text:list-item>
        <text:list-item>
          <text:p text:style-name="Numbering_20_1_Content"> <text:span text:style-name="Strong_20_Emphasis">Přírůstkové číslo:</text:span> <text:line-break/>Ve druhém sloupce v sekci  <text:span text:style-name="Emphasis"><text:span text:style-name="Strong_20_Emphasis">„Statistiky“</text:span></text:span> v poli <text:span text:style-name="Emphasis"><text:span text:style-name="Strong_20_Emphasis">„Přidělit přírůstkové číslo“</text:span></text:span> zvolte z rozbalovací nabídky hodnotu <text:span text:style-name="Emphasis"><text:span text:style-name="Strong_20_Emphasis">„Ano“</text:span></text:span> a klikněte na tlačítko <text:span text:style-name="Emphasis"><text:span text:style-name="Strong_20_Emphasis">„Použít“</text:span></text:span> <text:note text:id="ftn0" text:note-class="footnote"><text:note-citation text:label="1)">1)</text:note-citation><text:note-body><text:p text:style-name="Text_20_body">Hodnota <text:span text:style-name="Emphasis"><text:span text:style-name="Strong_20_Emphasis">„Ne“</text:span></text:span> je určena pouze pro jednotlivá nesvázaná čísla časopisů, která se ve většině knihoven SPOK neevidují</text:p></text:note-body></text:note>. <text:span text:style-name="Strong_20_Emphasis">Pozor!</text:span> Pokud toto pole není vyplněno, údaje o exempláři nelze uložit (pole je v tom případě označeno červenou barvou)</text:p>
        </text:list-item>
        <text:list-item>
          <text:p text:style-name="Numbering_20_1_Content"> <text:span text:style-name="Strong_20_Emphasis">Další údaje</text:span> <text:line-break/> Upravte další potřebné údaje, které vaše knihovna používá (např. další přednastavené statistické kategorie, poznámku, která se má objevit při půjčování apod.)</text:p>
        </text:list-item>
        <text:list-item>
          <text:p text:style-name="Numbering_20_1_Content_Last"> Kliněte na tlačítko <text:span text:style-name="Emphasis"><text:span text:style-name="Strong_20_Emphasis">„Uložit a zavřít“</text:span></text:span>. <text:line-break/><text:line-break/><draw:frame draw:style-name="media" draw:name="2" text:anchor-type="as-char" draw:z-index="2" svg:width="38.391041666667cm" style:rel-width="100%" svg:height="23.151041666667cm" style:rel-height="scale"><draw:image xlink:href="Pictures/ce2a49287e7e7b9e7099a43dddea271a.png" xlink:type="simple" xlink:show="embed" xlink:actuate="onLoad"/></draw:frame></text:p>
        </text:list-item>
      </text:list>
      <text:p text:style-name="Text_20_body"><text:a xlink:type="simple" xlink:href="https://eg-wiki.osvobozena-knihovna.cz/doku.php/katalogizace:pridani_signatury_a_exemplaru" text:style-name="Internet_20_link" text:visited-style-name="Visited_20_Internet_20_Link">Podrobná všeobecná nápověda k úpravě exemplářů</text:a></text:p>
      <text:p text:style-name="Text_20_body"><text:a xlink:type="simple" xlink:href="https://eg-wiki.osvobozena-knihovna.cz/doku.php/katalogizace:vytvoreni_a_pouziti_sablony_pro_editaci" text:style-name="Internet_20_link" text:visited-style-name="Visited_20_Internet_20_Link">Vytvoření a použití šablony pro editaci exemplář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pridani_signatury_a_exemplare</dc:title>
  </office:meta>
</office:document-meta>
</file>