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cf6c689e6ba1dc525e02f69ed73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zmena_lokalizace"/><text:bookmark-start text:name="__RefHeading___zmena_lokalizace_jazykove_narodni_verze_evergreenu_1"/><text:bookmark-start text:name="zmena_lokalizace_jazykove_narodni_verze_evergreenu"/>Změna lokalizace (jazykové / národní verze Evergreenu)<text:bookmark-end text:name="__RefHeading___zmena_lokalizace_jazykove_narodni_verze_evergreenu_1"/><text:bookmark-end text:name="zmena_lokalizace_jazykove_narodni_verze_evergreenu"/></text:h>
      <text:list text:style-name="Numbering_20_1" text:continue-numbering="false">
        <text:list-item>
          <text:p text:style-name="Numbering_20_1_Content_First"> Pokud jste přihlášeni so Evergreenu, odhlašte se</text:p>
        </text:list-item>
        <text:list-item>
          <text:p text:style-name="Numbering_20_1_Content"> Ve startovním okně služebního klienta Evergreenu vyberte z rozbalovací nabídky požadovanou lokalizaci ( např. cs-CZ) a klikněte na tlačítko <text:span text:style-name="Emphasis"><text:span text:style-name="Strong_20_Emphasis">„Použít lokalizaci“</text:span></text:span> (případně <text:span text:style-name="Emphasis"><text:span text:style-name="Strong_20_Emphasis">„Aply locale“</text:span></text:span>).  <text:line-break/> <text:line-break/><draw:frame draw:style-name="media" draw:name="0" text:anchor-type="as-char" draw:z-index="0" svg:width="16.51cm" svg:height="12.911666666667cm"><draw:image xlink:href="Pictures/cfcf6c689e6ba1dc525e02f69ed73fc2.png" xlink:type="simple" xlink:show="embed" xlink:actuate="onLoad"/></draw:frame>  <text:line-break/> <text:line-break/></text:p>
        </text:list-item>
        <text:list-item>
          <text:p text:style-name="Numbering_20_1_Content_Last"> Nyní se můžete přihlásit do Evergreen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zmena_lokalizace</dc:title>
  </office:meta>
</office:document-meta>
</file>