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394106379c00fdee25df1efbf917e3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luzebni_klient:zmena_jazyka"/><text:bookmark-start text:name="__RefHeading___zmena_jazyka_1"/><text:bookmark-start text:name="zmena_jazyka"/>Změna jazyka<text:bookmark-end text:name="__RefHeading___zmena_jazyka_1"/><text:bookmark-end text:name="zmena_jazyka"/></text:h>
      <text:p text:style-name="Text_20_body">V pravém horním rohu lze přepínat mezi českým a anglickým jazykem.</text:p>
      <text:p text:style-name="Text_20_body"><draw:frame draw:style-name="mediacenter" draw:name="0" text:anchor-type="paragraph" draw:z-index="0" svg:width="8.810625cm" svg:height="2.1695833333333cm"><draw:image xlink:href="Pictures/9394106379c00fdee25df1efbf917e32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luzebni_klient:zmena_jazyka</dc:title>
  </office:meta>
</office:document-meta>
</file>