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0c819d11f280faa08ae9b33eaee35e7.png"/>
  <manifest:file-entry manifest:media-type="image/png" manifest:full-path="Pictures/fe213f34f332bf757497c6720606688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luzebni_klient:vytvoreni_vice_uzivatelskych_profilu_na_jednom_pocitaci"/><text:bookmark-start text:name="__RefHeading___vice_uzivatelskych_profilu_na_jedne_pracovni_stanici_1"/><text:bookmark-start text:name="vice_uzivatelskych_profilu_na_jedne_pracovni_stanici"/>Více uživatelských profilů na jedné pracovní stanici<text:bookmark-end text:name="__RefHeading___vice_uzivatelskych_profilu_na_jedne_pracovni_stanici_1"/><text:bookmark-end text:name="vice_uzivatelskych_profilu_na_jedne_pracovni_stanici"/></text:h>
      <text:p text:style-name="Text_20_body">Nastavení služebního klienta (rozvržení sloupců tabulek, zvuky, velikost písma, tiskové šablony apod.) je vázáno na jednu pracovní stanici (počítač). Pokud na jednom počítači pracuje více uživatelů, kteří potřebují vlastní nastavení, lze spouštět služebního klienta Evergreenu s vyžitím Správce profilů, který spustíme parametrem <text:span text:style-name="Emphasis"><text:span text:style-name="Strong_20_Emphasis">„-profilemanager“</text:span></text:span> při spouštění programu služebního klienta.</text:p>
      <text:p text:style-name="Text_20_body"><text:span text:style-name="Emphasis"><text:span text:style-name="Strong_20_Emphasis">Pozor! Nejedná se o vytvoření uživatelského účtu v Evergreenu, pouze o možnost různých nastavení klienta Evergreenu pro jednotlivé uživatele, kteří používají tentýž počítač!</text:span></text:span></text:p>
      <text:h text:style-name="Heading_20_2" text:outline-level="2"><text:bookmark-start text:name="__RefHeading___nastaveni_vicenasobnych_uzivatelskych_profilu_ve_windows_2"/><text:bookmark-start text:name="nastaveni_vicenasobnych_uzivatelskych_profilu_ve_windows"/>Nastavení vícenásobných uživatelských profilů ve Windows<text:bookmark-end text:name="__RefHeading___nastaveni_vicenasobnych_uzivatelskych_profilu_ve_windows_2"/><text:bookmark-end text:name="nastaveni_vicenasobnych_uzivatelskych_profilu_ve_windows"/></text:h>
      <text:list text:style-name="Numbering_20_1" text:continue-numbering="false">
        <text:list-item>
          <text:p text:style-name="Numbering_20_1_Content_First"> Klikněte pravým tlačítkem na ikonu Evergreenu na ploše počítače a z kontextové nabídky vyberte <text:span text:style-name="Emphasis"><text:span text:style-name="Strong_20_Emphasis">„Vlastnosti“</text:span></text:span>.</text:p>
        </text:list-item>
        <text:list-item>
          <text:p text:style-name="Numbering_20_1_Content"> Do pole <text:span text:style-name="Emphasis"><text:span text:style-name="Strong_20_Emphasis">„Cíl“„</text:span></text:span> na kartě <text:span text:style-name="Emphasis"><text:span text:style-name="Strong_20_Emphasis">„Zástupce“</text:span></text:span> napište za název spustitelného souboru (evergreen.exe) parametr <text:span text:style-name="Emphasis"><text:span text:style-name="Strong_20_Emphasis">-profilemanager</text:span></text:span> (nebo <text:span text:style-name="Emphasis"><text:span text:style-name="Strong_20_Emphasis">-P</text:span></text:span>) a nastavení uložte.  <text:line-break/> <text:line-break/>  <draw:frame draw:style-name="media" draw:name="0" text:anchor-type="as-char" draw:z-index="0" svg:width="9.9483333333333cm" svg:height="13.440833333333cm"><draw:image xlink:href="Pictures/b0c819d11f280faa08ae9b33eaee35e7.png" xlink:type="simple" xlink:show="embed" xlink:actuate="onLoad"/></draw:frame>  <text:line-break/> <text:line-break/></text:p>
        </text:list-item>
        <text:list-item>
          <text:p text:style-name="Numbering_20_1_Content"> Při prvním spuštení klienta se otevře se průvodce natavením profilů. Klikněte na na tlačítko <text:span text:style-name="Emphasis"><text:span text:style-name="Strong_20_Emphasis">„Další</text:span></text:span>.</text:p>
        </text:list-item>
        <text:list-item>
          <text:p text:style-name="Numbering_20_1_Content"> Zadejte jméno profilu (případně můžete změnit adresář pro uložení profilu) a poté klikněte na <text:span text:style-name="Emphasis"><text:span text:style-name="Strong_20_Emphasis">„Dokončit“</text:span></text:span>.</text:p>
        </text:list-item>
        <text:list-item>
          <text:p text:style-name="Numbering_20_1_Content"> V okně Správce profilů můžete později přidávat další profily, mazat je, nebo je přejmenovávat.<text:line-break/> <text:line-break/><draw:frame draw:style-name="media" draw:name="1" text:anchor-type="as-char" draw:z-index="1" svg:width="8.8635416666667cm" svg:height="6.6145833333333cm"><draw:image xlink:href="Pictures/fe213f34f332bf757497c67206066880.png" xlink:type="simple" xlink:show="embed" xlink:actuate="onLoad"/></draw:frame> <text:line-break/><text:line-break/></text:p>
        </text:list-item>
        <text:list-item>
          <text:p text:style-name="Numbering_20_1_Content_Last"> Klienta Evergreenu spustíte tlačítkem <text:span text:style-name="Emphasis"><text:span text:style-name="Strong_20_Emphasis">„Spustit Evergreen“</text:span></text:sp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sluzebni_klient:vytvoreni_vice_uzivatelskych_profilu_na_jednom_pocitaci</dc:title>
  </office:meta>
</office:document-meta>
</file>