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916308c2704fc8608a87bdcd572b59.png"/>
  <manifest:file-entry manifest:media-type="image/png" manifest:full-path="Pictures/67445af58d34d7c4f79a9ef67a470397.png"/>
  <manifest:file-entry manifest:media-type="image/png" manifest:full-path="Pictures/267feef765db8e24e34d9dfc46a55b29.png"/>
  <manifest:file-entry manifest:media-type="image/png" manifest:full-path="Pictures/23702b20675dc828c221400c4b6baf0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luzebni_klient:problemy_se_zobrazenim_cestiny"/><text:bookmark-start text:name="__RefHeading___reseni_docasnych_problemu_se_zobrazenim_cestiny_ve_sluzebnim_klientovi_1"/><text:bookmark-start text:name="reseni_docasnych_problemu_se_zobrazenim_cestiny_ve_sluzebnim_klientovi"/>Řešení dočasných problémů se zobrazením češtiny ve služebním klientovi<text:bookmark-end text:name="__RefHeading___reseni_docasnych_problemu_se_zobrazenim_cestiny_ve_sluzebnim_klientovi_1"/><text:bookmark-end text:name="reseni_docasnych_problemu_se_zobrazenim_cestiny_ve_sluzebnim_klientovi"/></text:h>
      <text:p text:style-name="Text_20_body">Kvůli chybě týkající se spolupráce Evergreenu a přohlížeče, zejména kvůli problémům s uloženou mezipamětí,  se momentálně stává, že některé části služebního klienta nejsou zobrazeny v češtině</text:p>
      <text:p text:style-name="Text_20_body">Tyto problém lze odstranit vymazáním souborů v mezipaměti:</text:p>
      <text:list text:style-name="Numbering_20_1" text:continue-numbering="false">
        <text:list-item>
          <text:p text:style-name="Numbering_20_1_Content_First"> Vpravo nahoře vyberte jako jazyk katalogu Čeština</text:p>
        </text:list-item>
        <text:list-item>
          <text:p text:style-name="Numbering_20_1_Content"> Vymažte mezipaměť webového prohlížeče (viz dále).</text:p>
        </text:list-item>
        <text:list-item>
          <text:p text:style-name="Numbering_20_1_Content_Last"> Obnovte (znovu načtěte) v prohlížeči stránku se služebním klientem.</text:p>
        </text:list-item>
      </text:list>
      <text:h text:style-name="Heading_20_2" text:outline-level="2"><text:bookmark-start text:name="__RefHeading___vymazani_mezipameti_z_prohlizece_chrom_2"/><text:bookmark-start text:name="vymazani_mezipameti_z_prohlizece_chrom"/>Vymazání mezipaměti z prohlížeče Chrom<text:bookmark-end text:name="__RefHeading___vymazani_mezipameti_z_prohlizece_chrom_2"/><text:bookmark-end text:name="vymazani_mezipameti_z_prohlizece_chrom"/></text:h>
      <text:list text:style-name="Numbering_20_1" text:continue-numbering="false">
        <text:list-item>
          <text:p text:style-name="Numbering_20_1_Content_First"> Klikněte na tlačítko pro přizpusobení Chromu vpravo nahoře a z nabídky zvolte „Vymazat údaje o prohlížení“. </text:p>
        </text:list-item>
        <text:list-item>
          <text:p text:style-name="Numbering_20_1_Content_Last"> Poté zaškrtněte, že chcete vymazat „obrázky a soubory v mezipaměti. <text:line-break/><text:span text:style-name="Strong_20_Emphasis">Pozor!</text:span> Ujistěte se, že nemáte zaškrtnutou volbu „Soubory cookie a jiná data webů“ - tím byste si smazali registraci pracovních stanic do Evergreenu a také zrušili přihlášení do většiny webů. <text:line-break/><text:line-break/><draw:frame draw:style-name="media" draw:name="0" text:anchor-type="as-char" draw:z-index="0" svg:width="14.790208333333cm" svg:height="13.387916666667cm"><draw:image xlink:href="Pictures/7a916308c2704fc8608a87bdcd572b59.png" xlink:type="simple" xlink:show="embed" xlink:actuate="onLoad"/></draw:frame> <text:line-break/></text:p>
        </text:list-item>
      </text:list>
      <text:h text:style-name="Heading_20_2" text:outline-level="2"><text:bookmark-start text:name="__RefHeading___vymazani_mezipameti_z_prohlizece_firefox_3"/><text:bookmark-start text:name="vymazani_mezipameti_z_prohlizece_firefox"/>Vymazání mezipaměti z prohlížeče Firefox<text:bookmark-end text:name="__RefHeading___vymazani_mezipameti_z_prohlizece_firefox_3"/><text:bookmark-end text:name="vymazani_mezipameti_z_prohlizece_firefox"/></text:h>
      <text:list text:style-name="Numbering_20_1" text:continue-numbering="false">
        <text:list-item>
          <text:p text:style-name="Numbering_20_1_Content_First"> Klikněte na tlačítko pro přizpusobení Firefoxu vpravo nahoře</text:p>
        </text:list-item>
        <text:list-item>
          <text:p text:style-name="Numbering_20_1_Content"> Z menu zvolte položku  „Možnosti“. <text:line-break/><text:line-break/><draw:frame draw:style-name="media" draw:name="1" text:anchor-type="as-char" draw:z-index="1" svg:width="12.673541666667cm" svg:height="15.266458333333cm"><draw:image xlink:href="Pictures/67445af58d34d7c4f79a9ef67a470397.png" xlink:type="simple" xlink:show="embed" xlink:actuate="onLoad"/></draw:frame> <text:line-break/><text:line-break/></text:p>
        </text:list-item>
        <text:list-item>
          <text:p text:style-name="Numbering_20_1_Content"> Poté z nabídky na levé straně vyberte položku „Soukromí a zabezpečení“ a v sekci „Cookise a data stránek“ klikněte na tlačítko “„Vymazat data“.  <text:line-break/> <text:line-break/><draw:frame draw:style-name="media" draw:name="2" text:anchor-type="as-char" draw:z-index="2" svg:width="28.204583333333cm" style:rel-width="100%" svg:height="16.166041666667cm" style:rel-height="scale"><draw:image xlink:href="Pictures/267feef765db8e24e34d9dfc46a55b29.png" xlink:type="simple" xlink:show="embed" xlink:actuate="onLoad"/></draw:frame> <text:line-break/> <text:line-break/></text:p>
        </text:list-item>
        <text:list-item>
          <text:p text:style-name="Numbering_20_1_Content_Last"> Ve vyskakovacím zaškrtněte, že chcete vymazat „mezipaměť webových stránek. <text:line-break/><text:span text:style-name="Strong_20_Emphasis">Pozor!</text:span> Ujistěte se, že nemáte zaškrtnutou volbu „Cookies a  data stránek“ - tím byste si smazali registraci pracovních stanic do Evergreenu a také zrušili přihlášení do většiny webů. <text:line-break/><text:line-break/><draw:frame draw:style-name="media" draw:name="3" text:anchor-type="as-char" draw:z-index="3" svg:width="16.166041666667cm" svg:height="10.080625cm"><draw:image xlink:href="Pictures/23702b20675dc828c221400c4b6baf0e.png" xlink:type="simple" xlink:show="embed" xlink:actuate="onLoad"/></draw:frame>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luzebni_klient:problemy_se_zobrazenim_cestiny</dc:title>
  </office:meta>
</office:document-meta>
</file>