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45dda3f56be89e023de1ee1554e0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pridani_dalsi_registrace_do_prohlizece"/><text:bookmark-start text:name="__RefHeading___pridani_dalsi_registrace_do_prohlizece_1"/><text:bookmark-start text:name="pridani_dalsi_registrace_do_prohlizece"/>Přidání další registrace do prohlížeče<text:bookmark-end text:name="__RefHeading___pridani_dalsi_registrace_do_prohlizece_1"/><text:bookmark-end text:name="pridani_dalsi_registrace_do_prohlizece"/></text:h>
      <text:list text:style-name="Numbering_20_1" text:continue-numbering="false">
        <text:list-item>
          <text:p text:style-name="Numbering_20_1_Content_First"> Přihlaste běžným způsobem do služebního klienta Evergreenu <text:note text:id="ftn0" text:note-class="footnote"><text:note-citation text:label="1)">1)</text:note-citation><text:note-body><text:p text:style-name="Text_20_body">Předpokládá se, že už máte<text:a xlink:type="simple" xlink:href="https://eg-wiki.osvobozena-knihovna.cz/doku.php/sluzebni_klient:registrace_pracovni_stanice" text:style-name="Internet_20_link" text:visited-style-name="Visited_20_Internet_20_Link"> zaregistrovanou pracovní stanici</text:a>.</text:p></text:note-body></text:note></text:p>
        </text:list-item>
        <text:list-item>
          <text:p text:style-name="Numbering_20_1_Content"> Na úvodní stránce Evergreen klikněte na <text:span text:style-name="Emphasis"><text:span text:style-name="Strong_20_Emphasis">„Nastavení pracovní stanice“</text:span></text:span>.</text:p>
        </text:list-item>
        <text:list-item>
          <text:p text:style-name="Numbering_20_1_Content"> Klikněte na <text:span text:style-name="Emphasis"><text:span text:style-name="Strong_20_Emphasis">„Registrovat pracovní stanici“</text:span></text:span>.</text:p>
        </text:list-item>
        <text:list-item>
          <text:p text:style-name="Numbering_20_1_Content"> Zadejte jméno pracovní stanice.</text:p>
        </text:list-item>
        <text:list-item>
          <text:p text:style-name="Numbering_20_1_Content_Last"> Pokud jde o pracovní stanici, kterou budete nejčastěji používat, klikněte na tlačítko <text:span text:style-name="Emphasis"><text:span text:style-name="Strong_20_Emphasis">„Označit jako výchozí“</text:span></text:span> - tím se vám tato pracovní stanice při přihlašování do služebního klienta  automaticky vyplní do pole „Pracovní stanice“ a nebudete ji  muset  vybírat z nabídky. </text:p>
        </text:list-item>
      </text:list>
      <text:p text:style-name="Text_20_body"><draw:frame draw:style-name="mediacenter" draw:name="0" text:anchor-type="paragraph" draw:z-index="0" svg:width="16.218958333333cm" svg:height="5.87375cm"><draw:image xlink:href="Pictures/9845dda3f56be89e023de1ee1554e0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pridani_dalsi_registrace_do_prohlizece</dc:title>
  </office:meta>
</office:document-meta>
</file>