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b5801d3f10ddc7d234a0e1f029fcad.png"/>
  <manifest:file-entry manifest:media-type="image/png" manifest:full-path="Pictures/1b53f65912a08f901046ea42da8e19ff.png"/>
  <manifest:file-entry manifest:media-type="image/png" manifest:full-path="Pictures/350f28f610b94f022c9fc922ae720f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otevirani_sluzebniho_klienta_s_prednastavenymi_panely"/><text:bookmark-start text:name="__RefHeading___otevreni_sluzebniho_klienta_ve_windows_s_prednastavenymi_panely_1"/><text:bookmark-start text:name="otevreni_sluzebniho_klienta_ve_windows_s_prednastavenymi_panely"/>Otevření služebního klienta ve Windows s přednastavenými panely<text:bookmark-end text:name="__RefHeading___otevreni_sluzebniho_klienta_ve_windows_s_prednastavenymi_panely_1"/><text:bookmark-end text:name="otevreni_sluzebniho_klienta_ve_windows_s_prednastavenymi_panely"/></text:h>
      <text:p text:style-name="Text_20_body">Po zadání přihlašovacích údajů do přihlašovacího okna služebního klienta Evergreenu se standardně otevře nové okno s panelem vstupního portálu služebního klienta. Evergreen je však možné pomocí zástupce na ploše nastavit tak, aby se při spuštění otevřeno okno (nebo více oken) s předem definovanými panely (např. půjčování, vracení, status exempláře apod.)</text:p>
      <text:list text:style-name="Numbering_20_1" text:continue-numbering="false">
        <text:list-item>
          <text:p text:style-name="Numbering_20_1_Content_First"> Nejprve je nutné vytvořit na ploše zástupce Služebního klienta Evergreenu. To je možné provést několika způsoby</text:p>
          <text:list text:style-name="Numbering_20_1">
            <text:list-item>
              <text:p text:style-name="Numbering_20_1_Content"> Na existujícím zástupci na ploše klikněte pravým tlačítkem myši a ikonu táhněte na místo, kde chcete zástupce vytvořit. Poté tlačítko pusťte a z kontextové nabídky, která se tím otevře, zvolte <text:span text:style-name="Emphasis"><text:span text:style-name="Strong_20_Emphasis">„Kopírovat sem“</text:span></text:span>.  <text:line-break/> <text:line-break/> <draw:frame draw:style-name="media" draw:name="0" text:anchor-type="as-char" draw:z-index="0" svg:width="9.1016666666667cm" svg:height="5.794375cm"><draw:image xlink:href="Pictures/53b5801d3f10ddc7d234a0e1f029fcad.png" xlink:type="simple" xlink:show="embed" xlink:actuate="onLoad"/></draw:frame> <text:line-break/></text:p>
            </text:list-item>
            <text:list-item>
              <text:p text:style-name="Numbering_20_1_Content"> Můžete také kliknout pravým tlačítkem na ikonu existujícího zástupce Služebního klienta Evergreenu na ploše a z kontextové nabídky vyberte položku <text:span text:style-name="Emphasis"><text:span text:style-name="Strong_20_Emphasis">„Odeslat“</text:span></text:span> –&gt; <text:span text:style-name="Emphasis"><text:span text:style-name="Strong_20_Emphasis">„Plocha (vytvořit zástupce)„</text:span></text:span>. <text:line-break/><text:line-break/><draw:frame draw:style-name="media" draw:name="1" text:anchor-type="as-char" draw:z-index="1" svg:width="15.848541666667cm" svg:height="14.790208333333cm"><draw:image xlink:href="Pictures/1b53f65912a08f901046ea42da8e19ff.png" xlink:type="simple" xlink:show="embed" xlink:actuate="onLoad"/></draw:frame> <text:line-break/><text:line-break/></text:p>
            </text:list-item>
          </text:list>
        </text:list-item>
        <text:list-item>
          <text:p text:style-name="Numbering_20_1_Content"> Klikněte pravým tlačítkem na nově vytvořenou ikonu a z kontextové nabídky zvolte <text:span text:style-name="Emphasis"><text:span text:style-name="Strong_20_Emphasis">„Vlastnosti“</text:span></text:span>. V poli <text:span text:style-name="Emphasis"><text:span text:style-name="Strong_20_Emphasis">„Cíl“</text:span></text:span> na kartě <text:span text:style-name="Emphasis"><text:span text:style-name="Strong_20_Emphasis">„Zástupce“</text:span></text:span> uvidíte cestu ke spuštění souboru, která je uzavřena do uvozovek.  <text:line-break/> <text:line-break/> <draw:frame draw:style-name="media" draw:name="2" text:anchor-type="as-char" draw:z-index="2" svg:width="9.5779166666667cm" svg:height="13.308541666667cm"><draw:image xlink:href="Pictures/350f28f610b94f022c9fc922ae720f54.png" xlink:type="simple" xlink:show="embed" xlink:actuate="onLoad"/></draw:frame> <text:line-break/> <text:line-break/></text:p>
        </text:list-item>
        <text:list-item>
          <text:p text:style-name="Numbering_20_1_Content"> Kurzor umístěte na konec uvedené cesty (za uvozovky) a po vložení mezery vkládejte parametry pro otevření příslušných panelů.</text:p>
        </text:list-item>
        <text:list-item>
          <text:p text:style-name="Numbering_20_1_Content_Last"> Po zadání parametrů doporučujeme nově vytvořené zástupce přejmenovat podle potřeby. Přejmenování je možné provést kliknutím pravým tlačítkem na ikoně zástupce a následným výběrem položky <text:span text:style-name="Emphasis"><text:span text:style-name="Strong_20_Emphasis">„Přejmenovat“</text:span></text:span> z kontextové nabídky.</text:p>
        </text:list-item>
      </text:list>
      <text:h text:style-name="Heading_20_2" text:outline-level="2"><text:bookmark-start text:name="__RefHeading___parametry_pro_volbu_otevreni_panelu_2"/><text:bookmark-start text:name="parametry_pro_volbu_otevreni_panelu"/>Parametry pro volbu otevření panelů<text:bookmark-end text:name="__RefHeading___parametry_pro_volbu_otevreni_panelu_2"/><text:bookmark-end text:name="parametry_pro_volbu_otevreni_panelu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Volby pro jednotlivá rozhraní služebního klienta </text:p>
          </table:table-cell>
          <table:covered-table-cell/>
        </table:table-row>
        <table:table-row>
          <table:table-cell office:value-type="string" table:style-name="tablecell">
            <text:p text:style-name="tablealignleft"> -ILScheckin </text:p>
          </table:table-cell>
          <table:table-cell office:value-type="string" table:style-name="tablecell">
            <text:p text:style-name="tablealignleft"> Rozhraní pro vracení </text:p>
          </table:table-cell>
        </table:table-row>
        <table:table-row>
          <table:table-cell office:value-type="string" table:style-name="tablecell">
            <text:p text:style-name="tablealignleft"> -ILScheckout </text:p>
          </table:table-cell>
          <table:table-cell office:value-type="string" table:style-name="tablecell">
            <text:p text:style-name="tablealignleft"> Rozhraní pro půjčování </text:p>
          </table:table-cell>
        </table:table-row>
        <table:table-row>
          <table:table-cell office:value-type="string" table:style-name="tablecell">
            <text:p text:style-name="tablealignleft"> -ILSurl &lt;url/constant&gt; </text:p>
          </table:table-cell>
          <table:table-cell office:value-type="string" table:style-name="tablecell">
            <text:p text:style-name="tablealignleft"> Otevření specifické stránky rozhraní </text:p>
          </table:table-cell>
        </table:table-row>
        <table:table-row>
          <table:table-cell office:value-type="string" table:style-name="tablecell">
            <text:p text:style-name="tablealignleft"> -ILSnew </text:p>
          </table:table-cell>
          <table:table-cell office:value-type="string" table:style-name="tablecell">
            <text:p text:style-name="tablealignleft"> Otevření  nového okna klienta </text:p>
          </table:table-cell>
        </table:table-row>
        <table:table-row>
          <table:table-cell office:value-type="string" table:style-name="tablecell">
            <text:p text:style-name="tablealignleft"> -ILStab </text:p>
          </table:table-cell>
          <table:table-cell office:value-type="string" table:style-name="tablecell">
            <text:p text:style-name="tablealignleft"> Otevření nového prázdného panelu </text:p>
          </table:table-cell>
        </table:table-row>
        <table:table-row>
          <table:table-cell office:value-type="string" table:style-name="tablecell">
            <text:p text:style-name="tablealignleft"> -ILSnew_default </text:p>
          </table:table-cell>
          <table:table-cell office:value-type="string" table:style-name="tablecell">
            <text:p text:style-name="tablealignleft"> Otevření nového okna klienta s předdefinovaným panelem </text:p>
          </table:table-cell>
        </table:table-row>
        <table:table-row>
          <table:table-cell office:value-type="string" table:style-name="tablecell">
            <text:p text:style-name="tablealignleft"> -ILSoffline/-ILSstandalone </text:p>
          </table:table-cell>
          <table:table-cell office:value-type="string" table:style-name="tablecell">
            <text:p text:style-name="tablealignleft"> Otevření samostatného offline rozhraní (pro práci bez připojení k serveru) </text:p>
          </table:table-cell>
        </table:table-row>
        <table:table-row>
          <table:table-cell office:value-type="string" table:style-name="tablecell">
            <text:p text:style-name="tablealignleft"> -ILSlogin </text:p>
          </table:table-cell>
          <table:table-cell office:value-type="string" table:style-name="tablecell">
            <text:p text:style-name="tablealignleft"> Otevření přihlašovací stránky </text:p>
          </table:table-cell>
        </table:table-row>
        <table:table-row>
          <table:table-cell office:value-type="string" table:style-name="tableheader" table:number-columns-spanned="2">
            <text:p text:style-name="Table_20_Heading">Volby pro konkrétní stránky služebního klienta </text:p>
          </table:table-cell>
          <table:covered-table-cell/>
        </table:table-row>
        <table:table-row>
          <table:table-cell office:value-type="string" table:style-name="tablecell">
            <text:p text:style-name="tablealignleft"> -ilsurl XUL_PATRON_DISPLAY </text:p>
          </table:table-cell>
          <table:table-cell office:value-type="string" table:style-name="tablecell">
            <text:p text:style-name="tablealignleft">Panel s vyhledávání čtenářů </text:p>
          </table:table-cell>
        </table:table-row>
        <table:table-row>
          <table:table-cell office:value-type="string" table:style-name="tablecell">
            <text:p text:style-name="tablealignleft"> -ilsurl XUL_HOLD_PULL_LIST </text:p>
          </table:table-cell>
          <table:table-cell office:value-type="string" table:style-name="tablecell">
            <text:p text:style-name="tablealignleft"> Seznam rezervací k vyřízení </text:p>
          </table:table-cell>
        </table:table-row>
        <table:table-row>
          <table:table-cell office:value-type="string" table:style-name="tablecell">
            <text:p text:style-name="tablealignleft"> -ilsurl XUL_HOLDS_BROWSER </text:p>
          </table:table-cell>
          <table:table-cell office:value-type="string" table:style-name="tablecell">
            <text:p text:style-name="tablealignleft"> Seznam splněných rezervací </text:p>
          </table:table-cell>
        </table:table-row>
        <table:table-row>
          <table:table-cell office:value-type="string" table:style-name="tablecell">
            <text:p text:style-name="tablealignleft"> -ilsurl XUL_OPAC_WRAPPER </text:p>
          </table:table-cell>
          <table:table-cell office:value-type="string" table:style-name="tablecell">
            <text:p text:style-name="tablealignleft"> Pokročilé vyhledávání v OPACu</text:p>
          </table:table-cell>
        </table:table-row>
        <table:table-row>
          <table:table-cell office:value-type="string" table:style-name="tablecell">
            <text:p text:style-name="tablealignleft"> -ilsurl XUL_COPY_STATUS </text:p>
          </table:table-cell>
          <table:table-cell office:value-type="string" table:style-name="tablecell">
            <text:p text:style-name="tablealignleft">Status exempláře </text:p>
          </table:table-cell>
        </table:table-row>
        <table:table-row>
          <table:table-cell office:value-type="string" table:style-name="tablecell">
            <text:p text:style-name="tablealignleft"> -ilsurl XUL_RECORD_BUCKETS </text:p>
          </table:table-cell>
          <table:table-cell office:value-type="string" table:style-name="tablecell">
            <text:p text:style-name="tablealignleft"> Správa skupin záznamů </text:p>
          </table:table-cell>
        </table:table-row>
        <table:table-row>
          <table:table-cell office:value-type="string" table:style-name="tablecell">
            <text:p text:style-name="tablealignleft"> -ilsurl XUL_COPY_BUCKETS </text:p>
          </table:table-cell>
          <table:table-cell office:value-type="string" table:style-name="tablecell">
            <text:p text:style-name="tablealignleft"> Správa skupin exemplářů </text:p>
          </table:table-cell>
        </table:table-row>
        <table:table-row>
          <table:table-cell office:value-type="string" table:style-name="tablecell">
            <text:p text:style-name="tablealignleft"> -ilsurl XUL_MARC_NEW </text:p>
          </table:table-cell>
          <table:table-cell office:value-type="string" table:style-name="tablecell">
            <text:p text:style-name="tablealignleft"> Vytvoření nového záznamu MARC </text:p>
          </table:table-cell>
        </table:table-row>
        <table:table-row>
          <table:table-cell office:value-type="string" table:style-name="tablecell">
            <text:p text:style-name="tablealignleft"> -ilsurl XUL_Z3950_IMPORT </text:p>
          </table:table-cell>
          <table:table-cell office:value-type="string" table:style-name="tablecell">
            <text:p text:style-name="tablealignleft"> Import Z39.50 </text:p>
          </table:table-cell>
        </table:table-row>
      </table:table>
      <text:h text:style-name="Heading_20_2" text:outline-level="2"><text:bookmark-start text:name="__RefHeading___priklady_3"/><text:bookmark-start text:name="priklady"/>Příklady:<text:bookmark-end text:name="__RefHeading___priklady_3"/><text:bookmark-end text:name="priklady"/></text:h>
      <text:list text:style-name="List_20_1" text:continue-numbering="false">
        <text:list-item>
          <text:p text:style-name="LastListParagraph_List_20_1_Content_First"> Chceme-li např., aby se po spuštění klienta otevřely panely s rozhraním <text:span text:style-name="Emphasis">„Půjčování“</text:span>, <text:span text:style-name="Emphasis">„Vracení“</text:span>, <text:span text:style-name="Emphasis">„Hledání v katalogu“</text:span> a jeden <text:span text:style-name="Emphasis">„čistý“ panel</text:span>, zadáme za cíl programu následující parametry: <text:line-break/>-ilscheckout -ilscheckin -ilsurl XUL_OPAC_WRAPPER -ilstab .</text:p>
        </text:list-item>
      </text:list>
      <text:list text:style-name="List_20_1" text:continue-numbering="false">
        <text:list-item>
          <text:p text:style-name="LastListParagraph_List_20_1_Content_First"> Chceme-li spustit klienta s dvěma otevřenými okny, z nichž v jednom budou otevřeny panely <text:span text:style-name="Emphasis">„Půjčování“</text:span> a <text:span text:style-name="Emphasis">„Vracení“</text:span> a v druhém <text:span text:style-name="Emphasis">„Nový záznam MARC“</text:span> a <text:span text:style-name="Emphasis">„Z39.50“</text:span>, zadáme parametry v následujícím tvaru: <text:line-break/>-ilscheckin -ilscheckout -ilsnew -ilsurl XUL_MARC_NEW -ilsurl XUL_Z3950_IM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otevirani_sluzebniho_klienta_s_prednastavenymi_panely</dc:title>
  </office:meta>
</office:document-meta>
</file>