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7fdb3270429988641b22bf013bd2ba.png"/>
  <manifest:file-entry manifest:media-type="image/png" manifest:full-path="Pictures/c3ce5a94f2cd97f67a5ced9bc6635b75.png"/>
  <manifest:file-entry manifest:media-type="image/png" manifest:full-path="Pictures/1c183f837a6f24a76d1124c541775712.png"/>
  <manifest:file-entry manifest:media-type="image/png" manifest:full-path="Pictures/b28902e1b6d5e0d1d2d891cc9c7e077f.png"/>
  <manifest:file-entry manifest:media-type="image/png" manifest:full-path="Pictures/b7798f13df406ca8c326b82a88fb46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uzebni_klient:navigace"/><text:bookmark-start text:name="__RefHeading___navigace_1"/><text:bookmark-start text:name="navigace"/>Navigace<text:bookmark-end text:name="__RefHeading___navigace_1"/><text:bookmark-end text:name="navigace"/></text:h>
      <text:h text:style-name="Heading_20_2" text:outline-level="2"><text:bookmark-start text:name="__RefHeading___panely_2"/><text:bookmark-start text:name="panely"/>Panely<text:bookmark-end text:name="__RefHeading___panely_2"/><text:bookmark-end text:name="panely"/></text:h>
      <text:p text:style-name="Text_20_body">Pro zobrazení pracovních funkcí používá Evergreen panely. Panely umožňují, aby v jednom okně mohlo simultánně fungovat více aktivit/činností. Lze  otevřít více panelů najednou, přičemž každá funkce může být zároveň otevřena i ve více panelech. Pro vykonávání různých činností je možné libovolně přecházet  mezi jednotlivými panely.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Klávesové zkratky pro práci s panely: </text:p>
          </table:table-cell>
          <table:covered-table-cell/>
        </table:table-row>
        <table:table-row>
          <table:table-cell office:value-type="string" table:style-name="tablecell">
            <text:p text:style-name="tablealignleft"> <text:span text:style-name="Emphasis"><text:span text:style-name="Strong_20_Emphasis">„Ctrl+T“</text:span></text:span> </text:p>
          </table:table-cell>
          <table:table-cell office:value-type="string" table:style-name="tablecell">
            <text:p text:style-name="tablealignleft"> Nový panel </text:p>
          </table:table-cell>
        </table:table-row>
        <table:table-row>
          <table:table-cell office:value-type="string" table:style-name="tablecell">
            <text:p text:style-name="tablealignleft"> <text:span text:style-name="Emphasis"><text:span text:style-name="Strong_20_Emphasis">„Ctrl+W“</text:span></text:span> </text:p>
          </table:table-cell>
          <table:table-cell office:value-type="string" table:style-name="tablecell">
            <text:p text:style-name="tablealignleft"> Zavřít panel </text:p>
          </table:table-cell>
        </table:table-row>
        <table:table-row>
          <table:table-cell office:value-type="string" table:style-name="tablecell">
            <text:p text:style-name="tablealignleft"> <text:span text:style-name="Emphasis"><text:span text:style-name="Strong_20_Emphasis">„Ctrl+Shift+W“</text:span></text:span> </text:p>
          </table:table-cell>
          <table:table-cell office:value-type="string" table:style-name="tablecell">
            <text:p text:style-name="tablealignleft"> Zavřít všechny panely </text:p>
          </table:table-cell>
        </table:table-row>
        <table:table-row>
          <table:table-cell office:value-type="string" table:style-name="tablecell">
            <text:p text:style-name="tablealignleft"> <text:span text:style-name="Emphasis"><text:span text:style-name="Strong_20_Emphasis">„Ctrl+Tab“</text:span></text:span> </text:p>
          </table:table-cell>
          <table:table-cell office:value-type="string" table:style-name="tablecell">
            <text:p text:style-name="tablealignright">	Přecházet dopředu mezi jednotlivými otevřenými panely </text:p>
          </table:table-cell>
        </table:table-row>
        <table:table-row>
          <table:table-cell office:value-type="string" table:style-name="tablecell">
            <text:p text:style-name="tablealignleft"> <text:span text:style-name="Emphasis"><text:span text:style-name="Strong_20_Emphasis">„Ctrl+Shift+Tab“</text:span></text:span> </text:p>
          </table:table-cell>
          <table:table-cell office:value-type="string" table:style-name="tablecell">
            <text:p text:style-name="tablealignleft">Přecházet zpět mezi jednotlivými otevřenými panely. </text:p>
          </table:table-cell>
        </table:table-row>
      </table:table>
      <text:h text:style-name="Heading_20_4" text:outline-level="4"><text:bookmark-start text:name="__RefHeading___priklad_3"/><text:bookmark-start text:name="priklad"/>Příklad<text:bookmark-end text:name="__RefHeading___priklad_3"/><text:bookmark-end text:name="priklad"/></text:h>
      <text:p text:style-name="Text_20_body">V příkladu uvedeném níže je aktivní panel s šablonou MARC. Kliknutí na kterýkoliv další panel se tento další panel přesune do popředí. K přecházení mezi jednotlivými otevřenými panely je možné využít také <text:span text:style-name="Emphasis"><text:span text:style-name="Strong_20_Emphasis">„Ctrl+Tab“</text:span></text:span>  <text:line-break/><text:line-break/>
<draw:frame draw:style-name="media" draw:name="0" text:anchor-type="as-char" draw:z-index="0" svg:width="27.093333333333cm" style:rel-width="100%" svg:height="6.0325cm" style:rel-height="scale"><draw:image xlink:href="Pictures/277fdb3270429988641b22bf013bd2ba.png" xlink:type="simple" xlink:show="embed" xlink:actuate="onLoad"/></draw:frame> <text:line-break/><text:line-break/>
Nyní je aktivní panel s výpůjčkami (Půjčit). <text:line-break/><text:line-break/>
 <draw:frame draw:style-name="media" draw:name="1" text:anchor-type="as-char" draw:z-index="1" svg:width="27.093333333333cm" style:rel-width="100%" svg:height="5.7679166666667cm" style:rel-height="scale"><draw:image xlink:href="Pictures/c3ce5a94f2cd97f67a5ced9bc6635b75.png" xlink:type="simple" xlink:show="embed" xlink:actuate="onLoad"/></draw:frame> <text:line-break/><text:line-break/></text:p>
      <text:p text:style-name="Text_20_body">Jakmile aktivujete požadovaný panel, můžete použít rozbalovací menu nebo klávesové zkratky pro  volbu požadovaných funkcí (viz jednotlivá menu).</text:p>
      <text:h text:style-name="Heading_20_2" text:outline-level="2"><text:bookmark-start text:name="__RefHeading___NoTitle_4"/><text:bookmark-start text:name="section"/><text:bookmark-end text:name="__RefHeading___NoTitle_4"/><text:bookmark-end text:name="section"/></text:h>
      <text:p text:style-name="Text_20_body"><text:line-break/><text:line-break/></text:p>
      <table:table table:style-name="Table">
        <table:table-column/>
        <table:table-row>
          <table:table-cell office:value-type="string" table:style-name="tableheader">
            <text:p text:style-name="Table_20_Heading"> Kromě práce ve více panelech je možné používat také několik zároveň otevřených oken a přepínat mezi nimi. </text:p>
          </table:table-cell>
        </table:table-row>
      </table:table>
      <text:h text:style-name="Heading_20_2" text:outline-level="2"><text:bookmark-start text:name="__RefHeading___hlavni_klavesove_zkratky_5"/><text:bookmark-start text:name="hlavni_klavesove_zkratky"/>Hlavní klávesové zkratky<text:bookmark-end text:name="__RefHeading___hlavni_klavesove_zkratky_5"/><text:bookmark-end text:name="hlavni_klavesove_zkratky"/></text:h>
      <text:p text:style-name="Text_20_body">Většina položek menu obsahuje klávesové zkratky, které mohou usnadnit přístup k funkcím. V tabulce jsou uvedeny nejvíce používané zkratky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Klávesová zkratka </text:p>
          </table:table-cell>
          <table:table-cell office:value-type="string" table:style-name="tableheader">
            <text:p text:style-name="Table_20_Heading"> Funkce </text:p>
          </table:table-cell>
        </table:table-row>
        <table:table-row>
          <table:table-cell office:value-type="string" table:style-name="tablecell">
            <text:p text:style-name="tablealignleft"> F1 </text:p>
          </table:table-cell>
          <table:table-cell office:value-type="string" table:style-name="tablecell">
            <text:p text:style-name="tablealignleft"> Půjčit nebo načíst uživatele podle čárového kódu </text:p>
          </table:table-cell>
        </table:table-row>
        <table:table-row>
          <table:table-cell office:value-type="string" table:style-name="tablecell">
            <text:p text:style-name="tablealignleft"> F2 </text:p>
          </table:table-cell>
          <table:table-cell office:value-type="string" table:style-name="tablecell">
            <text:p text:style-name="tablealignleft"> Vrátit </text:p>
          </table:table-cell>
        </table:table-row>
        <table:table-row>
          <table:table-cell office:value-type="string" table:style-name="tablecell">
            <text:p text:style-name="tablealignleft"> F3 </text:p>
          </table:table-cell>
          <table:table-cell office:value-type="string" table:style-name="tablecell">
            <text:p text:style-name="tablealignleft"> Hledat v katalogu </text:p>
          </table:table-cell>
        </table:table-row>
        <table:table-row>
          <table:table-cell office:value-type="string" table:style-name="tablecell">
            <text:p text:style-name="tablealignleft"> F4 </text:p>
          </table:table-cell>
          <table:table-cell office:value-type="string" table:style-name="tablecell">
            <text:p text:style-name="tablealignleft"> Hledat čtenáře podle jména a jiných kritérií </text:p>
          </table:table-cell>
        </table:table-row>
        <table:table-row>
          <table:table-cell office:value-type="string" table:style-name="tablecell">
            <text:p text:style-name="tablealignleft"> F5 </text:p>
          </table:table-cell>
          <table:table-cell office:value-type="string" table:style-name="tablecell">
            <text:p text:style-name="tablealignleft"> Načíst exemplář pomocí čárového kódu </text:p>
          </table:table-cell>
        </table:table-row>
        <table:table-row>
          <table:table-cell office:value-type="string" table:style-name="tablecell">
            <text:p text:style-name="tablealignleft"> F6 </text:p>
          </table:table-cell>
          <table:table-cell office:value-type="string" table:style-name="tablecell">
            <text:p text:style-name="tablealignleft"> Zaznamenat prezenční výpůjčku </text:p>
          </table:table-cell>
        </table:table-row>
        <table:table-row>
          <table:table-cell office:value-type="string" table:style-name="tablecell">
            <text:p text:style-name="tablealignleft"> F8 </text:p>
          </table:table-cell>
          <table:table-cell office:value-type="string" table:style-name="tablecell">
            <text:p text:style-name="tablealignleft"> Načíst naposledy otevřené čtenářské konto </text:p>
          </table:table-cell>
        </table:table-row>
        <table:table-row>
          <table:table-cell office:value-type="string" table:style-name="tablecell">
            <text:p text:style-name="tablealignleft"> F9 </text:p>
          </table:table-cell>
          <table:table-cell office:value-type="string" table:style-name="tablecell">
            <text:p text:style-name="tablealignleft"> Znovu vytisknout naposledy tisknuté potvrzení </text:p>
          </table:table-cell>
        </table:table-row>
        <table:table-row>
          <table:table-cell office:value-type="string" table:style-name="tablecell">
            <text:p text:style-name="tablealignleft"> Shift+F1 </text:p>
          </table:table-cell>
          <table:table-cell office:value-type="string" table:style-name="tablecell">
            <text:p text:style-name="tablealignleft"> Registrace nového čtenáře </text:p>
          </table:table-cell>
        </table:table-row>
        <table:table-row>
          <table:table-cell office:value-type="string" table:style-name="tablecell">
            <text:p text:style-name="tablealignleft"> Shift+F2 </text:p>
          </table:table-cell>
          <table:table-cell office:value-type="string" table:style-name="tablecell">
            <text:p text:style-name="tablealignleft"> Zachycení rezervace </text:p>
          </table:table-cell>
        </table:table-row>
        <table:table-row>
          <table:table-cell office:value-type="string" table:style-name="tablecell">
            <text:p text:style-name="tablealignleft"> Shift+F3 </text:p>
          </table:table-cell>
          <table:table-cell office:value-type="string" table:style-name="tablecell">
            <text:p text:style-name="tablealignleft">Načtení záznamu podle TCN (kontrolního č. záznamu) </text:p>
          </table:table-cell>
        </table:table-row>
        <table:table-row>
          <table:table-cell office:value-type="string" table:style-name="tablecell">
            <text:p text:style-name="tablealignleft"> Shift+F8 </text:p>
          </table:table-cell>
          <table:table-cell office:value-type="string" table:style-name="tablecell">
            <text:p text:style-name="tablealignleft"> Načíst naposledy otevřený záznam </text:p>
          </table:table-cell>
        </table:table-row>
        <table:table-row>
          <table:table-cell office:value-type="string" table:style-name="tablecell">
            <text:p text:style-name="tablealignleft"> Ctrl+T </text:p>
          </table:table-cell>
          <table:table-cell office:value-type="string" table:style-name="tablecell">
            <text:p text:style-name="tablealignleft"> Otevřít nový panel </text:p>
          </table:table-cell>
        </table:table-row>
        <table:table-row>
          <table:table-cell office:value-type="string" table:style-name="tablecell">
            <text:p text:style-name="tablealignleft"> Ctrl+W </text:p>
          </table:table-cell>
          <table:table-cell office:value-type="string" table:style-name="tablecell">
            <text:p text:style-name="tablealignleft"> Zavřít aktuální panel </text:p>
          </table:table-cell>
        </table:table-row>
        <table:table-row>
          <table:table-cell office:value-type="string" table:style-name="tablecell">
            <text:p text:style-name="tablealignleft"> Ctrl+Tab </text:p>
          </table:table-cell>
          <table:table-cell office:value-type="string" table:style-name="tablecell">
            <text:p text:style-name="tablealignleft"> Přecházet mezi panely směrem dopředu </text:p>
          </table:table-cell>
        </table:table-row>
        <table:table-row>
          <table:table-cell office:value-type="string" table:style-name="tablecell">
            <text:p text:style-name="tablealignleft"> Ctrl+Shift+Tab </text:p>
          </table:table-cell>
          <table:table-cell office:value-type="string" table:style-name="tablecell">
            <text:p text:style-name="tablealignleft"> Přecházet mezi panely směrem dozadu </text:p>
          </table:table-cell>
        </table:table-row>
        <table:table-row>
          <table:table-cell office:value-type="string" table:style-name="tablecell">
            <text:p text:style-name="tablealignleft"> Ctrl+C </text:p>
          </table:table-cell>
          <table:table-cell office:value-type="string" table:style-name="tablecell">
            <text:p text:style-name="tablealignleft"> Kopírovat </text:p>
          </table:table-cell>
        </table:table-row>
        <table:table-row>
          <table:table-cell office:value-type="string" table:style-name="tablecell">
            <text:p text:style-name="tablealignleft"> Ctrl+V </text:p>
          </table:table-cell>
          <table:table-cell office:value-type="string" table:style-name="tablecell">
            <text:p text:style-name="tablealignleft"> Vložit </text:p>
          </table:table-cell>
        </table:table-row>
      </table:table>
      <text:p text:style-name="Text_20_body"><text:line-break/></text:p>
      <table:table table:style-name="Table">
        <table:table-column/>
        <table:table-row>
          <table:table-cell office:value-type="string" table:style-name="tableheader">
            <text:p text:style-name="Table_20_Heading"> Poznámka: Výše uvedené zkratky jsou univerzálně platné. Klávesové zkratky použité v nižších úrovních rozhraní pracovního klienta se však  mohou lišit podle použité lokalizace (tj. Mohou být jiné  např. v české a v anglické lokalizaci). </text:p>
          </table:table-cell>
        </table:table-row>
      </table:table>
      <text:h text:style-name="Heading_20_2" text:outline-level="2"><text:bookmark-start text:name="__RefHeading___kopirovani_vkladani_6"/><text:bookmark-start text:name="kopirovani_vkladani"/>Kopírování / Vkládání<text:bookmark-end text:name="__RefHeading___kopirovani_vkladani_6"/><text:bookmark-end text:name="kopirovani_vkladani"/></text:h>
      <text:p text:style-name="Text_20_body">V Evergreenu existuje několik metod pro kopírování do schránky a vkládání  zkopírovaného textu v závislosti na tom, kde v pracovním klientu Evergreenu se právě nacházíte a jaký typ informací kopírujete.</text:p>
      <text:h text:style-name="Heading_20_3" text:outline-level="3"><text:bookmark-start text:name="__RefHeading___podtrzene_modre_texty_odkazy_7"/><text:bookmark-start text:name="podtrzene_modre_texty_odkazy"/>Podtržené modré texty (odkazy)<text:bookmark-end text:name="__RefHeading___podtrzene_modre_texty_odkazy_7"/><text:bookmark-end text:name="podtrzene_modre_texty_odkazy"/></text:h>
      <text:p text:style-name="Text_20_body">Kliknutím na kterýkoliv z modrých podtržených odkazů uloží Evergreen data do schránky. Klávesovou zkratku <text:span text:style-name="Emphasis"><text:span text:style-name="Strong_20_Emphasis">„Ctrl+V“</text:span></text:span> můžete zkopírovaný text vložit na jiné místo Evergreenu, do jiné aplikace apod.
Tyto odkazy se mohou vyskytovat přímo v pracovním rozhraní, např. ve výpůjčním protokolu v údajích o čtenáři (viz obr. níže),  kde je možné kopírovat čárový kód průkazu, e-mailovou adresu, adresu bydliště aj. <text:line-break/><text:line-break/>
<draw:frame draw:style-name="media" draw:name="2" text:anchor-type="as-char" draw:z-index="2" svg:width="26.564166666667cm" style:rel-width="100%" svg:height="11.7475cm" style:rel-height="scale"><draw:image xlink:href="Pictures/1c183f837a6f24a76d1124c541775712.png" xlink:type="simple" xlink:show="embed" xlink:actuate="onLoad"/></draw:frame> <text:line-break/><text:line-break/>
Nabídku dalších odkazů je možné vyvolat pomocí volby <text:span text:style-name="Emphasis"><text:span text:style-name="Strong_20_Emphasis">„Kopírovat do schránky“</text:span></text:span>  v nabídce Menu.</text:p>
      <text:h text:style-name="Heading_20_3" text:outline-level="3"><text:bookmark-start text:name="__RefHeading___udaje_zobrazene_v_pracovnich_tabulkach_8"/><text:bookmark-start text:name="udaje_zobrazene_v_pracovnich_tabulkach"/>Údaje zobrazené v pracovních tabulkách<text:bookmark-end text:name="__RefHeading___udaje_zobrazene_v_pracovnich_tabulkach_8"/><text:bookmark-end text:name="udaje_zobrazene_v_pracovnich_tabulkach"/></text:h>
      <text:p text:style-name="Text_20_body">Zkopírovat informaci z pracovních tabulkových rozhraních služebního klienta je možné klinutím pravým tlačítkem myši na požadovaném řádku a volbou položky <text:span text:style-name="Emphasis"><text:span text:style-name="Strong_20_Emphasis">„Zkopírovat do schránky“</text:span></text:span>  (alternativou je volba <text:span text:style-name="Emphasis"><text:span text:style-name="Strong_20_Emphasis">„Akce pro vybrané řádky“</text:span></text:span> → <text:span text:style-name="Emphasis"><text:span text:style-name="Strong_20_Emphasis">„Kopírovat do schránky“</text:span></text:span>).  <text:line-break/><text:line-break/>
<draw:frame draw:style-name="media" draw:name="3" text:anchor-type="as-char" draw:z-index="3" svg:width="26.802291666667cm" style:rel-width="100%" svg:height="5.1858333333333cm" style:rel-height="scale"><draw:image xlink:href="Pictures/b28902e1b6d5e0d1d2d891cc9c7e077f.png" xlink:type="simple" xlink:show="embed" xlink:actuate="onLoad"/></draw:frame> <text:line-break/><text:line-break/>
Kliknutím na vybraný modrý odkaz se příslušný údaj zkopíruje do schránky. <text:line-break/><text:line-break/>
<draw:frame draw:style-name="media" draw:name="4" text:anchor-type="as-char" draw:z-index="4" svg:width="16.007291666667cm" svg:height="6.6145833333333cm"><draw:image xlink:href="Pictures/b7798f13df406ca8c326b82a88fb4622.png" xlink:type="simple" xlink:show="embed" xlink:actuate="onLoad"/></draw:frame></text:p>
      <text:h text:style-name="Heading_20_3" text:outline-level="3"><text:bookmark-start text:name="__RefHeading___text_vysledku_vyhledavani_v_katalogu_9"/><text:bookmark-start text:name="text_vysledku_vyhledavani_v_katalogu"/>Text výsledků vyhledávání v katalogu<text:bookmark-end text:name="__RefHeading___text_vysledku_vyhledavani_v_katalogu_9"/><text:bookmark-end text:name="text_vysledku_vyhledavani_v_katalogu"/></text:h>
      <text:p text:style-name="Text_20_body">Ve výsledcích vyhledávání v katalogu možnost kopírování pomocí kliknutí pravým tlačítkem není k dispozici. Zkopírování údaje je možné označením textu a následným použitím zkratky  <text:span text:style-name="Emphasis"><text:span text:style-name="Strong_20_Emphasis">„Ctrl+C“</text:span></text:span> pro kopírování a <text:span text:style-name="Emphasis"><text:span text:style-name="Strong_20_Emphasis">„Ctrl+V“</text:span></text:span> pro vložení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uzebni_klient:navigace</dc:title>
  </office:meta>
</office:document-meta>
</file>