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34cf7548722d9d0a232d47062b8c57.png"/>
  <manifest:file-entry manifest:media-type="image/png" manifest:full-path="Pictures/126601362556208e8188885888ab633d.png"/>
  <manifest:file-entry manifest:media-type="image/png" manifest:full-path="Pictures/882414bb025c616d894d234053c72c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uzebni_klient:nastrojova_lista"/><text:bookmark-start text:name="__RefHeading___nastrojova_lista_1"/><text:bookmark-start text:name="nastrojova_lista"/>Nástrojová lišta<text:bookmark-end text:name="__RefHeading___nastrojova_lista_1"/><text:bookmark-end text:name="nastrojova_lista"/></text:h>
      <text:p text:style-name="Text_20_body">Nástrojová lišta obsahuje tlačítka umožňující  rychlý přístup k některým funkcím služebního klienta Evergreen.
Standardně existují v evergreenu přednastavené lišty se sadou tlačítek pro katalogizaci a výpůjčky. Výběr lišty, výběr tlačítek nebo zobrazení ikon je možné přizpůsobit. Zobrazení lišty je také možné zcela vypnout.
Nastavení je možné provést jak na úrovni knihovny, tak také individuálně pro konkrétní pracovní stanici/uživatele.  <text:line-break/><draw:frame draw:style-name="media" draw:name="0" text:anchor-type="as-char" draw:z-index="0" svg:width="22.833541666667cm" style:rel-width="100%" svg:height="1.2170833333333cm" style:rel-height="scale"><draw:image xlink:href="Pictures/ba34cf7548722d9d0a232d47062b8c57.png" xlink:type="simple" xlink:show="embed" xlink:actuate="onLoad"/></draw:frame></text:p>
      <text:h text:style-name="Heading_20_2" text:outline-level="2"><text:bookmark-start text:name="__RefHeading___nastaveni_listy_na_urovni_knihovny_2"/><text:bookmark-start text:name="nastaveni_listy_na_urovni_knihovny"/>Nastavení lišty na úrovni knihovny<text:bookmark-end text:name="__RefHeading___nastaveni_listy_na_urovni_knihovny_2"/><text:bookmark-end text:name="nastaveni_listy_na_urovni_knihovny"/></text:h>
      <text:list text:style-name="Numbering_20_1" text:continue-numbering="false">
        <text:list-item>
          <text:p text:style-name="Numbering_20_1_Content_First"> Klikněte na tlačtko <text:span text:style-name="Emphasis"><text:span text:style-name="Strong_20_Emphasis">„Admin“</text:span></text:span> v pravém horním rohu obrazovky. </text:p>
        </text:list-item>
        <text:list-item>
          <text:p text:style-name="Numbering_20_1_Content"> Z nabídky vyberte<text:span text:style-name="Emphasis"><text:span text:style-name="Strong_20_Emphasis">„Lokální adminstrace „</text:span></text:span> → <text:span text:style-name="Emphasis"><text:span text:style-name="Strong_20_Emphasis">„Nastavení knihovny“</text:span></text:span>.</text:p>
        </text:list-item>
        <text:list-item>
          <text:p text:style-name="Numbering_20_1_Content_Last"> Vyberte požadovanou volbu pro vzhled nástrojové lišty. </text:p>
        </text:list-item>
      </text:list>
      <text:p text:style-name="Text_20_body">Toto nastavení ovlivní vzhled lišty na všech stanicích v dané knihovně. </text:p>
      <text:h text:style-name="Heading_20_2" text:outline-level="2"><text:bookmark-start text:name="__RefHeading___nastaveni_listy_na_pracovni_stanici_3"/><text:bookmark-start text:name="nastaveni_listy_na_pracovni_stanici"/>Nastavení lišty na pracovní stanici<text:bookmark-end text:name="__RefHeading___nastaveni_listy_na_pracovni_stanici_3"/><text:bookmark-end text:name="nastaveni_listy_na_pracovni_stanici"/></text:h>
      <text:list text:style-name="Numbering_20_1" text:continue-numbering="false">
        <text:list-item>
          <text:p text:style-name="Numbering_20_1_Content_First"> Klikněte na tlačtko <text:span text:style-name="Emphasis"><text:span text:style-name="Strong_20_Emphasis">„Admin“</text:span></text:span> v pravém horním rohu obrazovky </text:p>
        </text:list-item>
        <text:list-item>
          <text:p text:style-name="Numbering_20_1_Content_Last"> Z nabídky vyberte <text:span text:style-name="Emphasis"><text:span text:style-name="Strong_20_Emphasis">„Nastavení pracovní stanice“</text:span></text:span> → <text:span text:style-name="Emphasis"><text:span text:style-name="Strong_20_Emphasis">„Nástrojové lišty“</text:span></text:span> <text:line-break/><text:line-break/><draw:frame draw:style-name="media" draw:name="1" text:anchor-type="as-char" draw:z-index="1" svg:width="27.040416666667cm" style:rel-width="100%" svg:height="11.668125cm" style:rel-height="scale"><draw:image xlink:href="Pictures/126601362556208e8188885888ab633d.png" xlink:type="simple" xlink:show="embed" xlink:actuate="onLoad"/></draw:frame> <text:line-break/></text:p>
        </text:list-item>
      </text:list>
      <text:h text:style-name="Heading_20_3" text:outline-level="3"><text:bookmark-start text:name="__RefHeading___vyber_listy_4"/><text:bookmark-start text:name="vyber_listy"/>Výběr lišty<text:bookmark-end text:name="__RefHeading___vyber_listy_4"/><text:bookmark-end text:name="vyber_listy"/></text:h>
      <text:list text:style-name="Numbering_20_1" text:continue-numbering="false">
        <text:list-item>
          <text:p text:style-name="Numbering_20_1_Content_First"> V nabíce <text:span text:style-name="Emphasis"><text:span text:style-name="Strong_20_Emphasis">„Nastavení pracovní stanice“</text:span></text:span> → <text:span text:style-name="Emphasis"><text:span text:style-name="Strong_20_Emphasis">„Nástrojové lišty“</text:span></text:span> kliněte na volbu <text:span text:style-name="Emphasis"><text:span text:style-name="Strong_20_Emphasis">„Aktuální“</text:span></text:span></text:p>
        </text:list-item>
        <text:list-item>
          <text:p text:style-name="Numbering_20_1_Content"> Vyberte z nabídky požadovanou lištu. Standardně jsou v nabídce lišta pro katalogizaci a pro výpůjčky</text:p>
        </text:list-item>
        <text:list-item>
          <text:p text:style-name="Numbering_20_1_Content_Last"> Pokud chcete zobrazení lišty vypnout, vyberte volbu <text:span text:style-name="Emphasis"><text:span text:style-name="Strong_20_Emphasis">„Žádná“</text:span></text:span>.</text:p>
        </text:list-item>
      </text:list>
      <text:h text:style-name="Heading_20_3" text:outline-level="3"><text:bookmark-start text:name="__RefHeading___vzhled_listy_5"/><text:bookmark-start text:name="vzhled_listy"/>Vzhled lišty<text:bookmark-end text:name="__RefHeading___vzhled_listy_5"/><text:bookmark-end text:name="vzhled_listy"/></text:h>
      <text:list text:style-name="List_20_1" text:continue-numbering="false">
        <text:list-item>
          <text:p text:style-name="List_20_1_Content_First"> Textový popisek tlačítek lze umístit pod ikony nebo vedle ikon. Umístění textu nastavíte volbou <text:span text:style-name="Emphasis"><text:span text:style-name="Strong_20_Emphasis">„Nastavení pracovní stanice“</text:span></text:span> → <text:span text:style-name="Emphasis"><text:span text:style-name="Strong_20_Emphasis">„Nástrojové lišty“</text:span></text:span> → <text:span text:style-name="Emphasis"><text:span text:style-name="Strong_20_Emphasis">„Pozice textu“</text:span></text:span>.</text:p>
        </text:list-item>
        <text:list-item>
          <text:p text:style-name="List_20_1_Content"> Tlačítka se mohou zobrazit pomocí textu, ikon nebo kombinací textu a ikon. Režim zobrazení lze nastavit v <text:span text:style-name="Emphasis"><text:span text:style-name="Strong_20_Emphasis">„Nastavení pracovní stanice“</text:span></text:span> → <text:span text:style-name="Emphasis"><text:span text:style-name="Strong_20_Emphasis">„Nástrojové lišty“</text:span></text:span> → <text:span text:style-name="Emphasis"><text:span text:style-name="Strong_20_Emphasis">„Režim“</text:span></text:span>.</text:p>
        </text:list-item>
        <text:list-item>
          <text:p text:style-name="List_20_1_Content_Last"> Velikost ikon lze nastavit v <text:span text:style-name="Emphasis"><text:span text:style-name="Strong_20_Emphasis">„Nastavení pracovní stanice“</text:span></text:span> → <text:span text:style-name="Emphasis"><text:span text:style-name="Strong_20_Emphasis">„Nástrojové lišty“</text:span></text:span> → <text:span text:style-name="Emphasis"><text:span text:style-name="Strong_20_Emphasis">“ Velikost ikon“</text:span></text:span>.</text:p>
        </text:list-item>
      </text:list>
      <text:h text:style-name="Heading_20_3" text:outline-level="3"><text:bookmark-start text:name="__RefHeading___ulozeni_nastaveni_na_pracovni_stanici_6"/><text:bookmark-start text:name="ulozeni_nastaveni_na_pracovni_stanici"/>Uložení nastavení na pracovní stanici<text:bookmark-end text:name="__RefHeading___ulozeni_nastaveni_na_pracovni_stanici_6"/><text:bookmark-end text:name="ulozeni_nastaveni_na_pracovni_stanici"/></text:h>
      <text:p text:style-name="Text_20_body">Pokud chcete aktuální nastvení nástrojové lišty uložit jako výchozí na dané pracovní stanici, v nabídce <text:span text:style-name="Emphasis"><text:span text:style-name="Strong_20_Emphasis">„Nastavení pracovní stanice“</text:span></text:span> → <text:span text:style-name="Emphasis"><text:span text:style-name="Strong_20_Emphasis">„Nástrojové lišty“</text:span></text:span> zvolte položku <text:span text:style-name="Emphasis"><text:span text:style-name="Strong_20_Emphasis">„ Uložit současné nastavení jako výchozí“</text:span></text:span>.</text:p>
      <text:h text:style-name="Heading_20_2" text:outline-level="2"><text:bookmark-start text:name="__RefHeading___vytvoreni_nove_pracovni_listy_7"/><text:bookmark-start text:name="vytvoreni_nove_pracovni_listy"/>Vytvoření nové pracovní lišty<text:bookmark-end text:name="__RefHeading___vytvoreni_nove_pracovni_listy_7"/><text:bookmark-end text:name="vytvoreni_nove_pracovni_listy"/></text:h>
      <text:list text:style-name="Numbering_20_1" text:continue-numbering="false">
        <text:list-item>
          <text:p text:style-name="Numbering_20_1_Content_First"> Klikněte na tlačtko <text:span text:style-name="Emphasis"><text:span text:style-name="Strong_20_Emphasis">„Admin“</text:span></text:span> v pravém horním rohu obrazovky </text:p>
        </text:list-item>
        <text:list-item>
          <text:p text:style-name="Numbering_20_1_Content"> Z nabídky vyberte <text:span text:style-name="Emphasis"><text:span text:style-name="Strong_20_Emphasis">„Nastavení pracovní stanice“</text:span></text:span> → <text:span text:style-name="Emphasis"><text:span text:style-name="Strong_20_Emphasis">„Nástrojové lišty“</text:span></text:span>  a zvolte <text:span text:style-name="Emphasis"><text:span text:style-name="Strong_20_Emphasis">„Nastavení nástrojových lišt“</text:span></text:span>.</text:p>
        </text:list-item>
        <text:list-item>
          <text:p text:style-name="Numbering_20_1_Content"> Po otevření rozhraní pro nastavení kliněte na tlačítko <text:span text:style-name="Emphasis"><text:span text:style-name="Strong_20_Emphasis">„Nová nástrojová lišta“</text:span></text:span>.</text:p>
        </text:list-item>
        <text:list-item>
          <text:p text:style-name="Numbering_20_1_Content"> Ve vyskakovacím okně zadejte název nové lišty a potvrťe tlačítkem <text:span text:style-name="Emphasis"><text:span text:style-name="Strong_20_Emphasis">„OK“</text:span></text:span>.</text:p>
        </text:list-item>
        <text:list-item>
          <text:p text:style-name="Numbering_20_1_Content"> Nastavte kurzor na řádek se jménem nové lišty</text:p>
        </text:list-item>
        <text:list-item>
          <text:p text:style-name="Numbering_20_1_Content"> Z levého panelu ve spodní části rozhraní vyberte tlačítka, která chcete umístit na lištu a přesuňte je doprava. Přidaná tlačítka se zobrazují v horní části rozhraní. </text:p>
        </text:list-item>
        <text:list-item>
          <text:p text:style-name="Numbering_20_1_Content"> Pokud chcete změnit pořadí tlačítek, umístěte kurzor na příslušný řádek a stiskněte tlačítko <text:span text:style-name="Emphasis"><text:span text:style-name="Strong_20_Emphasis">„Nahoru“</text:span></text:span> nebo <text:span text:style-name="Emphasis"><text:span text:style-name="Strong_20_Emphasis">„„Dolů“</text:span></text:span>.</text:p>
        </text:list-item>
        <text:list-item>
          <text:p text:style-name="Numbering_20_1_Content"> Ve spodní části vyberte kontext, ve kterém chcete tlačítka používat (např. konsorcium, knihovna …) a vlastníka (organizační jednotka, pracovní stanice nebo uživatel).</text:p>
        </text:list-item>
        <text:list-item>
          <text:p text:style-name="Numbering_20_1_Content_Last"> Uložte nastavení nové lišty uložte tlačítkem <text:span text:style-name="Emphasis"><text:span text:style-name="Strong_20_Emphasis">„Uložit nástrojovou lištu“</text:span></text:span>. <text:line-break/> <text:line-break/><draw:frame draw:style-name="media" draw:name="2" text:anchor-type="as-char" draw:z-index="2" svg:width="27.093333333333cm" style:rel-width="100%" svg:height="15.875cm" style:rel-height="scale"><draw:image xlink:href="Pictures/882414bb025c616d894d234053c72c51.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luzebni_klient:nastrojova_lista</dc:title>
  </office:meta>
</office:document-meta>
</file>