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6fb01018492a40d427d4794a289294.jpg"/>
  <manifest:file-entry manifest:media-type="image/png" manifest:full-path="Pictures/c89b621cf737506c13ce91c53cf989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lista_nastroju"/><text:bookmark-start text:name="__RefHeading___nastrojova_lista_1"/><text:bookmark-start text:name="nastrojova_lista"/>Nástrojová lišta<text:bookmark-end text:name="__RefHeading___nastrojova_lista_1"/><text:bookmark-end text:name="nastrojova_lista"/></text:h>
      <text:p text:style-name="Text_20_body">Na horní nástrojové liště se nachází záložky hlavních akcí jako Výpujčka, Katalogizace, Akvizice atd.
Po rozkliknutí se zobrazí nabídka jednotlivých akcí spadajících pod danou kategorii.</text:p>
      <text:p text:style-name="Text_20_body"><draw:frame draw:style-name="media" draw:name="0" text:anchor-type="as-char" draw:z-index="0" svg:width="15.875cm" svg:height="0.92876489707476cm"><draw:image xlink:href="Pictures/ce6fb01018492a40d427d4794a289294.jpg" xlink:type="simple" xlink:show="embed" xlink:actuate="onLoad"/></draw:frame></text:p>
      <text:h text:style-name="Heading_20_2" text:outline-level="2"><text:bookmark-start text:name="__RefHeading___menu_2"/><text:bookmark-start text:name="menu"/>Menu<text:bookmark-end text:name="__RefHeading___menu_2"/><text:bookmark-end text:name="menu"/></text:h>
      <text:p text:style-name="Text_20_body">Pro nejčastěji používané akce si můžete v menu nastavit zástupné ikony.</text:p>
      <text:p text:style-name="Text_20_body"><draw:frame draw:style-name="media" draw:name="1" text:anchor-type="as-char" draw:z-index="1" svg:width="15.875cm" svg:height="6.5360447185813cm"><draw:image xlink:href="Pictures/c89b621cf737506c13ce91c53cf989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lista_nastroju</dc:title>
  </office:meta>
</office:document-meta>
</file>