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8e41c0fb634fbd15e84f44fb75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instalace_klienta_a_registrace_pracovni_stanice"/><text:bookmark-start text:name="__RefHeading___instalace_sluzebniho_klienta_ve_windows_1"/><text:bookmark-start text:name="instalace_sluzebniho_klienta_ve_windows"/>Instalace služebního klienta ve Windows<text:bookmark-end text:name="__RefHeading___instalace_sluzebniho_klienta_ve_windows_1"/><text:bookmark-end text:name="instalace_sluzebniho_klienta_ve_windows"/></text:h>
      <text:list text:style-name="Numbering_20_1" text:continue-numbering="false">
        <text:list-item>
          <text:p text:style-name="Numbering_20_1_Content_First"> Stáhněte si instalační soubor na adrese <text:a xlink:type="simple" xlink:href="http://www.open-ils.org/downloads.php" text:style-name="Internet_20_link" text:visited-style-name="Visited_20_Internet_20_Link"> http://www.open-ils.org/downloads.php</text:a>. Pozor! Verze služebního klienta musí odpovídat verzi Evergreenu nainstalované na serveru.</text:p>
        </text:list-item>
        <text:list-item>
          <text:p text:style-name="Numbering_20_1_Content"> Otevřete instalační soubor a klikněte na tlačítko <text:span text:style-name="Strong_20_Emphasis">„<text:span text:style-name="Emphasis">Další</text:span>„</text:span></text:p>
        </text:list-item>
        <text:list-item>
          <text:p text:style-name="Numbering_20_1_Content"> Zvolte adresář pro intalaci a počkejte až se provede intalace </text:p>
        </text:list-item>
        <text:list-item>
          <text:p text:style-name="Numbering_20_1_Content_Last"> Poté klikněte na tlačítko <text:span text:style-name="Strong_20_Emphasis"><text:span text:style-name="Emphasis">„Dokončit“</text:span></text:span></text:p>
        </text:list-item>
      </text:list>
      <text:h text:style-name="Heading_20_1" text:outline-level="1"><text:bookmark-start text:name="__RefHeading___registrace_pracovni_stanice_2"/><text:bookmark-start text:name="registrace_pracovni_stanice"/>Registrace pracovní stanice<text:bookmark-end text:name="__RefHeading___registrace_pracovni_stanice_2"/><text:bookmark-end text:name="registrace_pracovni_stanice"/></text:h>
      <text:p text:style-name="Text_20_body">Před prvním připojením k serveru ve služebním klientu Evergreenu je nutné registrovat pracovní stanici.</text:p>
      <text:list text:style-name="Numbering_20_1" text:continue-numbering="false">
        <text:list-item>
          <text:p text:style-name="Numbering_20_1_Content_First"> Do pole <text:span text:style-name="Strong_20_Emphasis"><text:span text:style-name="Emphasis">„Jméno hostitelského počítače“</text:span></text:span> zadejte jméno hostitelského serveru (pozn.: u  některých testovacích serverů je v závislosti na bezpečnostním certifikátu serveru nutné nejdříve přidat bezpečnostní výjimku a teprve poté je možná komunikace se serverem). </text:p>
        </text:list-item>
        <text:list-item>
          <text:p text:style-name="Numbering_20_1_Content"> V poli pro autentizaci zadejte jméno a heslo, které Vám bylo přiděleno a klikněte na tlačítko <text:span text:style-name="Strong_20_Emphasis"><text:span text:style-name="Emphasis">„Přihlášení“</text:span></text:span>.</text:p>
        </text:list-item>
        <text:list-item>
          <text:p text:style-name="Numbering_20_1_Content"> V Pravé horní části okna se zobrazí červeně orámovaná pole pro registraci pracovní stanice. <text:line-break/><draw:frame draw:style-name="media" draw:name="0" text:anchor-type="as-char" draw:z-index="0" svg:width="23.627291666667cm" style:rel-width="100%" svg:height="12.7cm" style:rel-height="scale"><draw:image xlink:href="Pictures/18b8e41c0fb634fbd15e84f44fb75a9a.png" xlink:type="simple" xlink:show="embed" xlink:actuate="onLoad"/></draw:frame> <text:line-break/></text:p>
        </text:list-item>
        <text:list-item>
          <text:p text:style-name="Numbering_20_1_Content"> V poli <text:span text:style-name="Strong_20_Emphasis">„Jméno pracovní stanice“</text:span> zadejte název pracovní stanice (např, počítač Maruška) - můžete také jako jméno pracovní stanice ponechat standardní název počítače (který se zobrazuje jako výchozí volba).</text:p>
        </text:list-item>
        <text:list-item>
          <text:p text:style-name="Numbering_20_1_Content"> V poli <text:span text:style-name="Strong_20_Emphasis"><text:span text:style-name="Emphasis">„Organizace“</text:span></text:span> vyberte z rozbalovacího menu zkratku knihovny, do které patří daná pracovní stanice (registrující pracovník) <text:line-break/></text:p>
        </text:list-item>
        <text:list-item>
          <text:p text:style-name="Numbering_20_1_Content_Last"> Poté klikněte na tlačítko <text:span text:style-name="Emphasis"><text:span text:style-name="Strong_20_Emphasis">„Registrovat“</text:span></text:span>. Objeví se vyskakovací okno s hlášení o úspěšné registraci pracovní stanice</text:p>
        </text:list-item>
      </text:list>
      <text:p text:style-name="Text_20_body">Nyní je možné přihlásit se do služebního klienta Evergreenu - vyplňte přihlašovací jméno a heslo</text:p>
      <text:h text:style-name="Heading_20_1" text:outline-level="1"><text:bookmark-start text:name="__RefHeading___poznamky_k_nastaveni_pracovni_knihovny_organizace_3"/><text:bookmark-start text:name="poznamky_k_nastaveni_pracovni_knihovny_organizace"/>Poznámky k nastavení pracovní knihovny (organizace)<text:bookmark-end text:name="__RefHeading___poznamky_k_nastaveni_pracovni_knihovny_organizace_3"/><text:bookmark-end text:name="poznamky_k_nastaveni_pracovni_knihovny_organizace"/></text:h>
      <text:p text:style-name="Text_20_body">Pozor, nastavení organizace při registraci pracovní stanice je velmi důležité - ovlivní možnost provádět některé změny, má vliv na  přednastavenou knihovnu při vyhledávání, na chování systému při rezervacích, vracení dokumentů apod. </text:p>
      <text:p text:style-name="Text_20_body">Např.pokud je pracovní stanice registrována v knihovně <text:span text:style-name="Emphasis">KN1</text:span> a na dané pracovní stanici je vrácen dokument z knihovny <text:span text:style-name="Emphasis">KN2</text:span>, pak se standardně u vrácené knihy nastaví status <text:span text:style-name="Emphasis"><text:span text:style-name="Strong_20_Emphasis">„v přepravě“</text:span></text:span> namísto obvyklého <text:span text:style-name="Emphasis"><text:span text:style-name="Strong_20_Emphasis">„dnes vráceno</text:span></text:span>“ a kniha je nasměrována do knihovny <text:span text:style-name="Emphasis">KN2</text:span>. </text:p>
      <text:p text:style-name="Text_20_body">Toto chování systému je logické, protože obvykle je  pracovní stanice registrována v knihovně, kde se fyzicky nachází. Pokud by však při vracení knihovních jednotek byl použit počítač registrovaný v jiné knihovně nebo pobočce (např. notebook běžně využívaný pro katalogizaci v knihovně <text:span text:style-name="Emphasis">KN1</text:span> by byl 1x týdně použit pro půjčování a vracení v pojízdné knihovně <text:span text:style-name="Emphasis">MOB1</text:span>), bylo by takovou situaci nutné řešit např. vytvořením <text:a xlink:type="simple" xlink:href="https://eg-wiki.osvobozena-knihovna.cz/doku.php/sluzebni_klient:vytvoreni_vice_uzivatelskych_profilu_na_jednom_pocitaci" text:style-name="Internet_20_link" text:visited-style-name="Visited_20_Internet_20_Link">více přihlašovacích účtů</text:a> na jedné stani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instalace_klienta_a_registrace_pracovni_stanice</dc:title>
  </office:meta>
</office:document-meta>
</file>