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a22f874c71e99893ca7d4be467c8d8.jpg"/>
  <manifest:file-entry manifest:media-type="image/jpeg" manifest:full-path="Pictures/537c0f55f3e2ed48358b1f67ac886657.jpg"/>
  <manifest:file-entry manifest:media-type="image/jpeg" manifest:full-path="Pictures/168eb974ca95b498730aed2ebfb53f68.jpg"/>
  <manifest:file-entry manifest:media-type="image/jpeg" manifest:full-path="Pictures/dc8b86e9bc3a13071da36fe6d493b36b.jpg"/>
  <manifest:file-entry manifest:media-type="image/jpeg" manifest:full-path="Pictures/e9f352d2ba525ca27b3877983388c4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rialy:pruvodce_vytvarenim_oznaceni_a_schemat"/><text:bookmark-start text:name="__RefHeading___pruvodce_pro_vytvareni_oznaceni_a_schemat_1"/><text:bookmark-start text:name="pruvodce_pro_vytvareni_oznaceni_a_schemat"/>Průvodce pro vytváření označení a schémat<text:bookmark-end text:name="__RefHeading___pruvodce_pro_vytvareni_oznaceni_a_schemat_1"/><text:bookmark-end text:name="pruvodce_pro_vytvareni_oznaceni_a_schemat"/></text:h>
      <text:p text:style-name="Text_20_body">Průvodce vytvářením označení a schémat umožňuje vytváření označení čísel exemplářů a periodik a informacích o jejich vydání.</text:p>
      <text:p text:style-name="Text_20_body">Průvodce se skládá z pěti stránek s otázkami k vyplnění. Pro navigaci mezi těmito stránkami použijte navigační tlačítka <text:span text:style-name="Strong_20_Emphasis"><text:span text:style-name="Emphasis">„Vpřed“</text:span></text:span> a <text:span text:style-name="Strong_20_Emphasis"><text:span text:style-name="Emphasis">„Zpět“</text:span></text:span> umístěné v horní části stránek.</text:p>
      <text:p text:style-name="Text_20_body">Pro přidání kódu pro označení klikněte na <text:span text:style-name="Strong_20_Emphasis"><text:span text:style-name="Emphasis">„ Průvodce“</text:span></text:span></text:p>
      <text:h text:style-name="Heading_20_3" text:outline-level="3"><text:bookmark-start text:name="__RefHeading___strana_1cislovani_2"/><text:bookmark-start text:name="strana_1cislovani"/>Strana 1: Číslování<text:bookmark-end text:name="__RefHeading___strana_1cislovani_2"/><text:bookmark-end text:name="strana_1cislovani"/></text:h>
      <text:p text:style-name="Text_20_body"><draw:frame draw:style-name="media" draw:name="0" text:anchor-type="as-char" draw:z-index="0" svg:width="21.298958333333cm" style:rel-width="100%" svg:height="7.699375cm" style:rel-height="scale"><draw:image xlink:href="Pictures/4ba22f874c71e99893ca7d4be467c8d8.jpg" xlink:type="simple" xlink:show="embed" xlink:actuate="onLoad"/></draw:frame></text:p>
      <text:list text:style-name="Numbering_20_1" text:continue-numbering="false">
        <text:list-item>
          <text:p text:style-name="Numbering_20_1_Content_First"> Pro přidání  číslování zaklikněte zaškrtávací pole <text:span text:style-name="Strong_20_Emphasis"><text:span text:style-name="Emphasis">„Použít číslování“</text:span></text:span>. Číslování odpovídá údajům MARC pro exemlářeové údaje v polích 853,854 a 855, podpolích $a-$h. </text:p>
        </text:list-item>
        <text:list-item>
          <text:p text:style-name="Numbering_20_1_Content"> Objeví se pole pro provní úroveň. Zadejte označení číslování pro první úroveň. První úrovní je obvykle  ročník nebo rok. Pokud uzavřete údaj do kulaté  závorcy, nebude označení zobraneno v automaticky generovaném přehledu čísel v  OPACu (zobrazí se pouze údaj).</text:p>
        </text:list-item>
        <text:list-item>
          <text:p text:style-name="Numbering_20_1_Content"> Klikněte na <text:span text:style-name="Strong_20_Emphasis"><text:span text:style-name="Emphasis">„Přidat číslování“</text:span></text:span>. </text:p>
        </text:list-item>
        <text:list-item>
          <text:p text:style-name="Numbering_20_1_Content"> Objeví se pole pro druhou úroveň. Zadejte označení číslování pro druhou úroveň. Druhou úrovní je obvykle číslo.</text:p>
        </text:list-item>
        <text:list-item>
          <text:p text:style-name="Numbering_20_1_Content"> Zadejte počet čísel pro nejbližší nadřazenou úroveň. Tento údaj odpovídá údajům MARC pro exemplářové údaje v polích 853, 854 a 855, v podpoli $u.</text:p>
        </text:list-item>
        <text:list-item>
          <text:p text:style-name="Numbering_20_1_Content"> V  rozbalovacím menu zvolte schéma číslování. Tento údaj odpovídá údajům MARC pro exemplářové údaje v polích 853, 854 a 855, v podpoli $v.</text:p>
        </text:list-item>
        <text:list-item>
          <text:p text:style-name="Numbering_20_1_Content"> Je možné zadat až 6 úrovní číslování.</text:p>
        </text:list-item>
        <text:list-item>
          <text:p text:style-name="Numbering_20_1_Content"> Podle potřeby zadejte alternativní číslování</text:p>
        </text:list-item>
        <text:list-item>
          <text:p text:style-name="Numbering_20_1_Content_Last"> Po zadání všech potřebných údajů klikněte na tlačítko <text:span text:style-name="Strong_20_Emphasis"><text:span text:style-name="Emphasis">„Další“</text:span></text:span>.</text:p>
        </text:list-item>
      </text:list>
      <text:h text:style-name="Heading_20_3" text:outline-level="3"><text:bookmark-start text:name="__RefHeading___strana_2kalendar_3"/><text:bookmark-start text:name="strana_2kalendar"/>Strana 2: Kalendář<text:bookmark-end text:name="__RefHeading___strana_2kalendar_3"/><text:bookmark-end text:name="strana_2kalendar"/></text:h>
      <text:p text:style-name="Text_20_body"><draw:frame draw:style-name="media" draw:name="1" text:anchor-type="as-char" draw:z-index="1" svg:width="21.404791666667cm" style:rel-width="100%" svg:height="8.6783333333333cm" style:rel-height="scale"><draw:image xlink:href="Pictures/537c0f55f3e2ed48358b1f67ac886657.jpg" xlink:type="simple" xlink:show="embed" xlink:actuate="onLoad"/></draw:frame></text:p>
      <text:list text:style-name="Numbering_20_1" text:continue-numbering="false">
        <text:list-item>
          <text:p text:style-name="Numbering_20_1_Content_First"> Pokud chcete v označeních použít kalendářové změny (měsíce, roční období nebo datum), označte zaškrtávací pole <text:span text:style-name="Strong_20_Emphasis"><text:span text:style-name="Emphasis">„Použít změny kalendáře</text:span></text:span>.</text:p>
        </text:list-item>
        <text:list-item>
          <text:p text:style-name="Numbering_20_1_Content"> Z rozbalovacího menu vyberte typ bodu změny, který indikuje obnovení  označení číslování na nejvyšší úrovni a poté vyberte  kdy se má obnovit číslování. Např.pokud se obnovuje číslování (tj první číslo ročníku vychází) - vždy v lednu, vyberte <text:span text:style-name="Strong_20_Emphasis"><text:span text:style-name="Emphasis">„začátek měsíce“</text:span></text:span> a <text:span text:style-name="Strong_20_Emphasis"><text:span text:style-name="Emphasis">„leden“</text:span></text:span> </text:p>
        </text:list-item>
        <text:list-item>
          <text:p text:style-name="Numbering_20_1_Content"> Podle potřeby zadejte další body změny.  Počet přidaných změn není limitován</text:p>
        </text:list-item>
        <text:list-item>
          <text:p text:style-name="Numbering_20_1_Content_Last"> Po doplnění všech potřebných údajů klikněte na tlačítko <text:span text:style-name="Strong_20_Emphasis"><text:span text:style-name="Emphasis">„Další“</text:span></text:span></text:p>
        </text:list-item>
      </text:list>
      <text:h text:style-name="Heading_20_3" text:outline-level="3"><text:bookmark-start text:name="__RefHeading___strana_3chronologie_4"/><text:bookmark-start text:name="strana_3chronologie"/>Strana 3: Chronologie<text:bookmark-end text:name="__RefHeading___strana_3chronologie_4"/><text:bookmark-end text:name="strana_3chronologie"/></text:h>
      <text:p text:style-name="Text_20_body"><draw:frame draw:style-name="media" draw:name="2" text:anchor-type="as-char" draw:z-index="2" svg:width="21.298958333333cm" style:rel-width="100%" svg:height="6.6939583333333cm" style:rel-height="scale"><draw:image xlink:href="Pictures/168eb974ca95b498730aed2ebfb53f68.jpg" xlink:type="simple" xlink:show="embed" xlink:actuate="onLoad"/></draw:frame></text:p>
      <text:list text:style-name="Numbering_20_1" text:continue-numbering="false">
        <text:list-item>
          <text:p text:style-name="Numbering_20_1_Content_First"> Pro přidání chronologického označení aktivujte zaškrtávací pole <text:span text:style-name="Strong_20_Emphasis"><text:span text:style-name="Emphasis">„použít chronologické označení“</text:span></text:span>.</text:p>
        </text:list-item>
        <text:list-item>
          <text:p text:style-name="Numbering_20_1_Content"> Vyberte chronologii pro první úroveň. Pokud chcete použít termíny <text:span text:style-name="Strong_20_Emphasis"><text:span text:style-name="Emphasis">„rok“</text:span></text:span> a <text:span text:style-name="Strong_20_Emphasis"><text:span text:style-name="Emphasis">„měsíc“</text:span></text:span> vedle chronologického označení v katalogu, klikněte, označte zaškrtávací pole vedle označení chronologie.</text:p>
        </text:list-item>
        <text:list-item>
          <text:p text:style-name="Numbering_20_1_Content"> Pokud chcete přidat další úrovně, klikněte na <text:span text:style-name="Strong_20_Emphasis"><text:span text:style-name="Emphasis">„Přidat chronologické označení“</text:span></text:span>. Každá úroveň musí mít nižší úroveň než předchozí.</text:p>
        </text:list-item>
        <text:list-item>
          <text:p text:style-name="Numbering_20_1_Content_Last"> Poté, co jste vyplnili všechny požadované údaje, klikněte na tlačítko <text:span text:style-name="Strong_20_Emphasis"><text:span text:style-name="Emphasis">„Další“</text:span></text:span>.</text:p>
        </text:list-item>
      </text:list>
      <text:h text:style-name="Heading_20_3" text:outline-level="3"><text:bookmark-start text:name="__RefHeading___strana_4oznaceni_komprese_a_expanze_5"/><text:bookmark-start text:name="strana_4oznaceni_komprese_a_expanze"/>Strana 4: Označení komprese a expanze<text:bookmark-end text:name="__RefHeading___strana_4oznaceni_komprese_a_expanze_5"/><text:bookmark-end text:name="strana_4oznaceni_komprese_a_expanze"/></text:h>
      <text:p text:style-name="Text_20_body"><draw:frame draw:style-name="media" draw:name="3" text:anchor-type="as-char" draw:z-index="3" svg:width="21.325416666667cm" style:rel-width="100%" svg:height="12.065cm" style:rel-height="scale"><draw:image xlink:href="Pictures/dc8b86e9bc3a13071da36fe6d493b36b.jpg" xlink:type="simple" xlink:show="embed" xlink:actuate="onLoad"/></draw:frame></text:p>
      <text:list text:style-name="Numbering_20_1" text:continue-numbering="false">
        <text:list-item>
          <text:p text:style-name="Numbering_20_1_Content_First"> Z rozbalovacího menu zvolte vhodnou možnost pro kompresi nebo expanzi označení ve vašem katalogu. Položky rozbalovacího menu pro kompresi  nebo expanzi odpovídají poli 853 - indikátorům a podpoli $w. Kompresibilita a expandibibilita odpovídá prvnímu indikátoru.</text:p>
        </text:list-item>
        <text:list-item>
          <text:p text:style-name="Numbering_20_1_Content"> Z rozbalovacího menu zvolte frekvenci vydávání. Pro nepravidelné intervaly vydávání můžete zvolit počet čísel za rok, ale v současných verzích Evergreenu se spíše doporučuje používání pravidelných intervalů (pro budoucí vývoj Evergreenu je plánováno vložení dalšího kroku pro tvorbu nepravidelných čísel).</text:p>
        </text:list-item>
        <text:list-item>
          <text:p text:style-name="Numbering_20_1_Content_Last"> Klikněte na tlačítko <text:span text:style-name="Strong_20_Emphasis"><text:span text:style-name="Emphasis">„Další“</text:span></text:span> </text:p>
        </text:list-item>
      </text:list>
      <text:h text:style-name="Heading_20_3" text:outline-level="3"><text:bookmark-start text:name="__RefHeading___strana_5informace_o_nepravidelnostech_ve_vydavani_6"/><text:bookmark-start text:name="strana_5informace_o_nepravidelnostech_ve_vydavani"/>Strana 5: Informace o  nepravidelnostech ve vydávání<text:bookmark-end text:name="__RefHeading___strana_5informace_o_nepravidelnostech_ve_vydavani_6"/><text:bookmark-end text:name="strana_5informace_o_nepravidelnostech_ve_vydavani"/></text:h>
      <text:p text:style-name="Text_20_body"><draw:frame draw:style-name="media" draw:name="4" text:anchor-type="as-char" draw:z-index="4" svg:width="21.246041666667cm" style:rel-width="100%" svg:height="8.9429166666667cm" style:rel-height="scale"><draw:image xlink:href="Pictures/e9f352d2ba525ca27b3877983388c497.jpg" xlink:type="simple" xlink:show="embed" xlink:actuate="onLoad"/></draw:frame></text:p>
      <text:list text:style-name="Numbering_20_1" text:continue-numbering="false">
        <text:list-item>
          <text:p text:style-name="Numbering_20_1_Content_First"> Podle  potřeby označte zaškrtávací pole <text:span text:style-name="Strong_20_Emphasis"><text:span text:style-name="Emphasis">„Použít specifické informace o nepravidlenoostech“</text:span></text:span>.</text:p>
        </text:list-item>
        <text:list-item>
          <text:p text:style-name="Numbering_20_1_Content"> Z rozbalovacího menu zvolte odpovídající informace pro kombinovaná, vynechaná nebo přidaná čísla.</text:p>
        </text:list-item>
        <text:list-item>
          <text:p text:style-name="Numbering_20_1_Content"> Zvolte odpovídající frekvenci.</text:p>
        </text:list-item>
        <text:list-item>
          <text:p text:style-name="Numbering_20_1_Content_Last"> V případě potřeby přidejte další řádky.</text:p>
        </text:list-item>
      </text:list>
      <text:h text:style-name="Heading_20_3" text:outline-level="3"><text:bookmark-start text:name="__RefHeading___dokonceni_vytvoreni_oznaceni_a_schematu_7"/><text:bookmark-start text:name="dokonceni_vytvoreni_oznaceni_a_schematu"/>Dokončení vytvoření označení a schématu<text:bookmark-end text:name="__RefHeading___dokonceni_vytvoreni_oznaceni_a_schematu_7"/><text:bookmark-end text:name="dokonceni_vytvoreni_oznaceni_a_schematu"/></text:h>
      <text:list text:style-name="Numbering_20_1" text:continue-numbering="false">
        <text:list-item>
          <text:p text:style-name="Numbering_20_1_Content_First"> Pro dokončení klikněte na <text:span text:style-name="Strong_20_Emphasis"><text:span text:style-name="Emphasis">„Vytvořit kód schématu“</text:span></text:span></text:p>
        </text:list-item>
        <text:list-item>
          <text:p text:style-name="Numbering_20_1_Content"> Vraťte se k detailům předplatného. </text:p>
        </text:list-item>
        <text:list-item>
          <text:p text:style-name="Numbering_20_1_Content_Last"> Označte zaškrtávací pole <text:span text:style-name="Strong_20_Emphasis"><text:span text:style-name="Emphasis">„Aktivní“</text:span></text:span> a kliněte na tlačítko <text:span text:style-name="Strong_20_Emphasis"><text:span text:style-name="Emphasis">„Uložit změny“</text:span></text:span>. Řádek by měl být nyní označen šedou barvou namísto oranžové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ialy:pruvodce_vytvarenim_oznaceni_a_schemat</dc:title>
  </office:meta>
</office:document-meta>
</file>