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dec5b06633e13fafe80e3c97ca7f3d9.jpg"/>
  <manifest:file-entry manifest:media-type="image/jpeg" manifest:full-path="Pictures/3dd9289abbc3ec4cc659eacec224464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ialy:cislovani_chronologie"/><text:bookmark-start text:name="__RefHeading___cislovani_chronologie_1"/><text:bookmark-start text:name="cislovani_chronologie"/>Číslování / chronologie<text:bookmark-end text:name="__RefHeading___cislovani_chronologie_1"/><text:bookmark-end text:name="cislovani_chronologie"/></text:h>
      <text:h text:style-name="Heading_20_2" text:outline-level="2"><text:bookmark-start text:name="__RefHeading___vytvoreni_prvniho_cisla_2"/><text:bookmark-start text:name="vytvoreni_prvniho_cisla"/>Vytvoření prvního čísla<text:bookmark-end text:name="__RefHeading___vytvoreni_prvniho_cisla_2"/><text:bookmark-end text:name="vytvoreni_prvniho_cisla"/></text:h>
      <text:p text:style-name="Text_20_body">Záložka <text:span text:style-name="Emphasis"><text:span text:style-name="Strong_20_Emphasis">„číslování / chronologie“</text:span></text:span> umožňuje ručně vytvořit číslo periodika, které Evergreen použije pro generování predikcí budoucích čísel.</text:p>
      <text:list text:style-name="Numbering_20_1" text:continue-numbering="false">
        <text:list-item>
          <text:p text:style-name="Numbering_20_1_Content_First"> Kliněte na záložku <text:span text:style-name="Emphasis"><text:span text:style-name="Strong_20_Emphasis">„číslování / chronologie“</text:span></text:span> v detailech Předplatného.</text:p>
        </text:list-item>
        <text:list-item>
          <text:p text:style-name="Numbering_20_1_Content"> Kliněte na tlačítko <text:span text:style-name="Emphasis"><text:span text:style-name="Strong_20_Emphasis">„Nové číslování / chronologie“</text:span></text:span>.</text:p>
        </text:list-item>
        <text:list-item>
          <text:p text:style-name="Numbering_20_1_Content"> Pole <text:span text:style-name="Emphasis"><text:span text:style-name="Strong_20_Emphasis">„Předplatné“</text:span></text:span>, <text:span text:style-name="Emphasis"><text:span text:style-name="Strong_20_Emphasis">„Vytvořil(a)„</text:span></text:span> a <text:span text:style-name="Emphasis"><text:span text:style-name="Strong_20_Emphasis">„Editoval(a)</text:span>“</text:span> jsou automaticky vyplněny systémem (a není možné je upravit).</text:p>
        </text:list-item>
        <text:list-item>
          <text:p text:style-name="Numbering_20_1_Content"> Zadejte název čísla do pole <text:span text:style-name="Emphasis"><text:span text:style-name="Strong_20_Emphasis">„Označení“</text:span></text:span>. Většinou se do pole uvádí označení měsíce a roku vydání daného čísla. Počet použitých znaků nebo čísel není nijak omezen.</text:p>
        </text:list-item>
        <text:list-item>
          <text:p text:style-name="Numbering_20_1_Content"> Zadejte datum vydání daného čísla. Doporučuje se vybrat datum z rozbalovací miniaplikace kalendáře (je však možné zadat datum také manuálně). </text:p>
        </text:list-item>
        <text:list-item>
          <text:p text:style-name="Numbering_20_1_Content"> Pokud zadáváte ručně číslo, z něhož se bude generovat predikce dalších čísel, použijte označení a datum čísla které předchází číslu, od něhož má predikce začít. <text:line-break/><text:line-break/> <text:span text:style-name="Emphasis">Například pokud chcete generovat čísla pro rok 2013 a jedná se o časopis, který vychází vždy patnáctý den v měsíci, uveďte datum a označení posledního čísla v roce 2012 (tj. např. 2012 č. 12 a datum 15.12.2012).</text:span>  <text:line-break/><text:line-break/><draw:frame draw:style-name="media" draw:name="0" text:anchor-type="as-char" draw:z-index="0" svg:width="26.855208333333cm" style:rel-width="100%" svg:height="13.335cm" style:rel-height="scale"><draw:image xlink:href="Pictures/8dec5b06633e13fafe80e3c97ca7f3d9.jpg" xlink:type="simple" xlink:show="embed" xlink:actuate="onLoad"/></draw:frame>  <text:line-break/><text:line-break/></text:p>
        </text:list-item>
        <text:list-item>
          <text:p text:style-name="Numbering_20_1_Content"> Vyberte označení /schéma z rozbalovacího menu. Čísla v rozbalovacím menu jsou odvozena od ID označení /schémat, která byla pro daný seriál předtím vytvořena.</text:p>
        </text:list-item>
        <text:list-item>
          <text:p text:style-name="Numbering_20_1_Content"> Pole „Typ“ je vyplněno automaticky systémem a odpovídá typu zadanému v „označení / schématu“</text:p>
        </text:list-item>
        <text:list-item>
          <text:p text:style-name="Numbering_20_1_Content"> V oblasti pro tvorbu kódu pro vlastnictví klikněte na tlačítko <text:span text:style-name="Emphasis"><text:span text:style-name="Strong_20_Emphasis">„Průvodce“</text:span></text:span> a vložte požadované údaje. Zadáváte-li údaje o měsících, použijte číselné označení měsíců - např. pro leden použijte č. „1“.</text:p>
        </text:list-item>
        <text:list-item>
          <text:p text:style-name="Numbering_20_1_Content_Last"> Vygenerujte kód pro čísla kliknutím na tlačítko <text:span text:style-name="Emphasis"><text:span text:style-name="Strong_20_Emphasis">„Kompilovat“</text:span></text:span> a poté uložte záznam.</text:p>
        </text:list-item>
      </text:list>
      <text:h text:style-name="Heading_20_2" text:outline-level="2"><text:bookmark-start text:name="__RefHeading___predikce_budoucich_cisel_3"/><text:bookmark-start text:name="predikce_budoucich_cisel"/>Predikce budoucích čísel<text:bookmark-end text:name="__RefHeading___predikce_budoucich_cisel_3"/><text:bookmark-end text:name="predikce_budoucich_cisel"/></text:h>
      <text:p text:style-name="Text_20_body">Evergreen generuje budoucí čísla z prvního čísla, které jste ručně vložili.</text:p>
      <text:list text:style-name="Numbering_20_1" text:continue-numbering="false">
        <text:list-item>
          <text:p text:style-name="Numbering_20_1_Content_First"> V rozhraní pro „Předplatné“ na záložce <text:span text:style-name="Emphasis"><text:span text:style-name="Strong_20_Emphasis">„Číslování / chronologie“</text:span></text:span> klikněte na tlačítko <text:span text:style-name="Emphasis"><text:span text:style-name="Strong_20_Emphasis">„Generovat predikce“</text:span></text:span></text:p>
        </text:list-item>
        <text:list-item>
          <text:p text:style-name="Numbering_20_1_Content"> Zvolte období, pro které chcete predikovat čísla. Můžete využít možnost generovat čísla do konce předplatného, které je určeno datem uvedeným jako konec předplatného při jeho vytvoření (pokud bylo vloženo). Pokud při tvorbě předplatného nebyl zadán konec předplatného, zvolte možnost generování určitého počtu čísel a zadejte požadovaný počet čísel (např. pro jeden rok). <text:line-break/><text:line-break/><draw:frame draw:style-name="media" draw:name="1" text:anchor-type="as-char" draw:z-index="1" svg:width="26.9875cm" style:rel-width="100%" svg:height="5.5297916666667cm" style:rel-height="scale"><draw:image xlink:href="Pictures/3dd9289abbc3ec4cc659eacec224464a.jpg" xlink:type="simple" xlink:show="embed" xlink:actuate="onLoad"/></draw:frame> <text:line-break/> <text:line-break/></text:p>
        </text:list-item>
        <text:list-item>
          <text:p text:style-name="Numbering_20_1_Content"> Klikněte na tlačítko <text:span text:style-name="Emphasis"><text:span text:style-name="Strong_20_Emphasis">„Generovat“</text:span></text:span>.</text:p>
        </text:list-item>
        <text:list-item>
          <text:p text:style-name="Numbering_20_1_Content"> Evergreen vytvoří seznam budoucích čísel.</text:p>
        </text:list-item>
        <text:list-item>
          <text:p text:style-name="Numbering_20_1_Content_Last"> Po vytvoření smažte ručně vložené číslo (aktivujte zaškrtávací pole vedle ručně vytvořeného čísla a klikněte na tlačítko <text:span text:style-name="Emphasis"><text:span text:style-name="Strong_20_Emphasis">„Smazat vybrané“</text:span></text:spa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serialy:cislovani_chronologie</dc:title>
  </office:meta>
</office:document-meta>
</file>